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rlito" svg:font-family="Carlito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list-style-name="L2">
      <style:paragraph-properties fo:line-height="150%"/>
    </style:style>
    <style:style style:name="P2" style:family="paragraph" style:parent-style-name="Standard" style:list-style-name="L3">
      <loext:graphic-properties draw:fill="solid" draw:fill-color="#dee6ef"/>
      <style:paragraph-properties fo:line-height="150%" fo:background-color="#dee6ef"/>
      <style:text-properties officeooo:paragraph-rsid="00093ae0"/>
    </style:style>
    <style:style style:name="P3" style:family="paragraph" style:parent-style-name="Standard" style:list-style-name="L2">
      <style:paragraph-properties fo:line-height="150%"/>
      <style:text-properties fo:font-weight="bold" style:font-weight-asian="bold" style:font-weight-complex="bold"/>
    </style:style>
    <style:style style:name="P4" style:family="paragraph" style:parent-style-name="Standard">
      <loext:graphic-properties draw:fill="solid" draw:fill-color="#dee6ef"/>
      <style:paragraph-properties fo:line-height="150%" fo:background-color="#dee6ef"/>
      <style:text-properties fo:font-weight="bold" officeooo:paragraph-rsid="00093ae0" style:font-weight-asian="bold" style:font-weight-complex="bold"/>
    </style:style>
    <style:style style:name="P5" style:family="paragraph" style:parent-style-name="Standard" style:list-style-name="L2">
      <style:paragraph-properties fo:line-height="150%"/>
      <style:text-properties style:text-underline-style="solid" style:text-underline-width="auto" style:text-underline-color="font-color"/>
    </style:style>
    <style:style style:name="P6" style:family="paragraph" style:parent-style-name="Standard" style:list-style-name="L2">
      <style:paragraph-properties fo:line-height="150%"/>
      <style:text-properties style:text-underline-style="none"/>
    </style:style>
    <style:style style:name="P7" style:family="paragraph" style:parent-style-name="Standard" style:list-style-name="L2">
      <style:paragraph-properties fo:line-height="150%"/>
      <style:text-properties fo:background-color="#729fcf"/>
    </style:style>
    <style:style style:name="P8" style:family="paragraph" style:parent-style-name="Standard" style:list-style-name="L2">
      <style:paragraph-properties fo:line-height="150%"/>
      <style:text-properties fo:color="#bbe33d" style:text-line-through-style="solid" style:text-line-through-type="single" style:text-position="0% 100%" style:text-underline-style="solid" style:text-underline-width="auto" style:text-underline-color="font-color" fo:font-weight="bold" fo:background-color="#ff5429" style:font-weight-asian="bold" style:font-weight-complex="bold"/>
    </style:style>
    <style:style style:name="P9" style:family="paragraph" style:parent-style-name="Standard" style:list-style-name="L2">
      <style:paragraph-properties fo:line-height="150%"/>
      <style:text-properties loext:padding="0.049cm" loext:border="0.06pt solid #000000" loext:shadow="none"/>
    </style:style>
    <style:style style:name="P10" style:family="paragraph" style:list-style-name="L3">
      <loext:graphic-properties draw:fill="solid" draw:fill-color="#dee6ef"/>
      <style:paragraph-properties fo:line-height="150%" fo:background-color="#dee6ef"/>
      <style:text-properties officeooo:paragraph-rsid="00093ae0"/>
    </style:style>
    <style:style style:name="T1" style:family="text">
      <style:text-properties fo:background-color="transparent" loext:char-shading-value="0"/>
    </style:style>
    <style:style style:name="T2" style:family="text">
      <style:text-properties fo:background-color="#ff860d" loext:char-shading-value="0"/>
    </style:style>
    <style:style style:name="T3" style:family="text">
      <style:text-properties fo:background-color="#ffffa6" loext:char-shading-value="0"/>
    </style:style>
    <style:style style:name="T4" style:family="text">
      <style:text-properties fo:background-color="#f6f9d4" loext:char-shading-value="0"/>
    </style:style>
    <style:style style:name="T5" style:family="text">
      <style:text-properties fo:language="de" fo:country="DE"/>
    </style:style>
    <style:style style:name="T6" style:family="text">
      <style:text-properties fo:language="de" fo:country="DE" fo:font-weight="bold" style:font-weight-asian="bold" style:font-weight-complex="bold"/>
    </style:style>
    <style:style style:name="T7" style:family="text">
      <style:text-properties fo:language="de" fo:country="DE" style:language-complex="ar" style:country-complex="SA"/>
    </style:style>
    <style:style style:name="T8" style:family="text">
      <style:text-properties fo:language="de" fo:country="DE" officeooo:rsid="00093ae0"/>
    </style:style>
    <style:style style:name="T9" style:family="text">
      <style:text-properties style:use-window-font-color="true" style:font-name="Carlito" fo:font-size="11pt" fo:language="de" fo:country="DE" officeooo:rsid="001dd0ec" style:font-name-asian="Times New Roman" style:font-size-asian="12pt" style:font-name-complex="Times New Roman" style:font-size-complex="12pt" style:language-complex="ar" style:country-complex="SA"/>
    </style:style>
    <text:list-style style:name="L1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8">Aufgabe:</text:span></text:p>
      <text:list xml:id="list863975571" text:style-name="L3">
        <text:list-item>
          <text:p text:style-name="P2"><text:span text:style-name="T5">Markiere den Text, wähle Format → Zeichen, oder die entsprechenden Symbole in der Menüleiste.</text:span></text:p>
        </text:list-item>
        <text:list-item>
          <text:p text:style-name="P2"><text:span text:style-name="T7">Wähle</text:span><text:span text:style-name="T5"> eine beliebige Schriftart, wenn die angegebene Schrift nicht </text:span><text:span text:style-name="T7">verfügbar</text:span><text:span text:style-name="T5"> ist!</text:span></text:p>
        </text:list-item>
      </text:list>
      <text:list xml:id="list3605624847" text:style-name="L2">
        <text:list-header>
          <text:p text:style-name="P1"/>
        </text:list-header>
        <text:list-item>
          <text:p text:style-name="P1">Ich bin in einfacher Schriftart und 12 pt groß.</text:p>
        </text:list-item>
        <text:list-item>
          <text:p text:style-name="P1">Ich bin in einer Serifenschriftart, wie Times New Roman.</text:p>
        </text:list-item>
        <text:list-item>
          <text:p text:style-name="P1">Formatier mich in einer serifenlosen Schriftart wie Arial.</text:p>
        </text:list-item>
        <text:list-item>
          <text:p text:style-name="P1">Ich bin in einer Schreibschriftart wie Bradley Hand.</text:p>
        </text:list-item>
        <text:list-item>
          <text:p text:style-name="P1">Ich bin in einer monospaced Schriftart, wie Courier New.</text:p>
        </text:list-item>
        <text:list-item>
          <text:p text:style-name="P1">Formatier mich in einer 14 pt großen Schrift.</text:p>
        </text:list-item>
        <text:list-item>
          <text:p text:style-name="P1">Formatier mich in einer 10 pt kleinen Schrift.</text:p>
        </text:list-item>
        <text:list-item>
          <text:p text:style-name="P1">Ich bin fett formatiert – meine Buchstaben sind dick.</text:p>
        </text:list-item>
        <text:list-item>
          <text:p text:style-name="P1">Ich bin kursiv – meine Buchstaben sind schräg gestellt.</text:p>
        </text:list-item>
        <text:list-item>
          <text:p text:style-name="P1">Ich bin fett und kursiv – eine Kombination!</text:p>
        </text:list-item>
        <text:list-item>
          <text:p text:style-name="P3">Entferne die fette Formatierung von mir!</text:p>
        </text:list-item>
        <text:list-item>
          <text:p text:style-name="P6">Mich hat jemand unterstrichen.</text:p>
        </text:list-item>
        <text:list-item>
          <text:p text:style-name="P5">Bitte entferne hier die Unterstreichung!</text:p>
        </text:list-item>
        <text:list-item>
          <text:p text:style-name="P1">Formatier mich in einer exotischen Schriftart wie Chiller.</text:p>
        </text:list-item>
        <text:list-item>
          <text:p text:style-name="P1">Und ich bin größer als 24 pt.</text:p>
        </text:list-item>
        <text:list-item>
          <text:p text:style-name="P1">Ich bin eine 20 Punkte große Schrift und rot.</text:p>
        </text:list-item>
        <text:list-item>
          <text:p text:style-name="P1">Ich bin die Comic Sans MS und 16 Punkte groß.</text:p>
        </text:list-item>
        <text:list-item>
          <text:p text:style-name="P1">Meine Schrift ist Lucida Handwriting, 18 pt.</text:p>
        </text:list-item>
        <text:list-item>
          <text:p text:style-name="P1">Meine Schrift ist Arial, 12 pt. fett, kursiv, unterstrichen.</text:p>
        </text:list-item>
        <text:list-item>
          <text:p text:style-name="P1">Meine Schrift ist Arial, 12 pt und in Großbuchstaben.</text:p>
        </text:list-item>
        <text:list-item>
          <text:p text:style-name="P1">Meine Schrift ist Arial, 16 pt., Kapitälchen.</text:p>
        </text:list-item>
        <text:list-item>
          <text:p text:style-name="P1">Meine Schriftart ist Arial Rounded, 28 pt., Kontur, Schatten.</text:p>
        </text:list-item>
        <text:list-item>
          <text:p text:style-name="P1">Meine Schrift ist Times New Roman, 18 pt., Schatten.</text:p>
        </text:list-item>
        <text:list-item>
          <text:p text:style-name="P1">Ich bin doppelt unterstrichen.</text:p>
        </text:list-item>
        <text:list-item>
          <text:p text:style-name="P1">Ich bin eine Geheimschrift – formatiere mich mit der Schriftart Windings!</text:p>
        </text:list-item>
        <text:list-item>
          <text:p text:style-name="P1">hIER SOLL DIE gROẞ-kLEINSCHREIBUNG UMGEKEHRT WERDEN.</text:p>
        </text:list-item>
        <text:list-item>
          <text:p text:style-name="P1">Formatier die „h“ bei folgenden Zeitangaben hochgestellt: 12h bis 16h.</text:p>
        </text:list-item>
        <text:list-item>
          <text:p text:style-name="P1">Stelle bei folgenden Formeln die Ziffern tief! Beispiel: CO2.</text:p>
        </text:list-item>
        <text:list-item>
          <text:p text:style-name="P1">Wasser: H2O, Schwefelsäure H2SO4, Alkohol: C2H6O, Benzol: C6H6, Aceton: C3H6O.</text:p>
        </text:list-item>
        <text:list-item>
          <text:p text:style-name="P1">Ich habe einen gelben Hintergrund!</text:p>
        </text:list-item>
        <text:list-item>
          <text:p text:style-name="P1"><text:soft-page-break/>Meine Hintergrundfarbe ist Rosa!</text:p>
        </text:list-item>
        <text:list-item>
          <text:p text:style-name="P7">Entferne <text:span text:style-name="T2">hier </text:span><text:span text:style-name="T3">alle </text:span><text:span text:style-name="T4">Hintergrundfarben!</text:span></text:p>
        </text:list-item>
        <text:list-item>
          <text:p text:style-name="P8">Entferne aus diesem Satz alle Formatierungen!</text:p>
        </text:list-item>
        <text:list-item>
          <text:p text:style-name="P1">Ich habe einen Rahmen um das Wort Achtung.</text:p>
        </text:list-item>
        <text:list-item>
          <text:p text:style-name="P9">Entferne hier die Umrandung!</text:p>
        </text:list-item>
        <text:list-item>
          <text:p text:style-name="P1">Ich bin in einer 3D-Schriftart mit Tiefe.</text:p>
        </text:list-item>
        <text:list-item>
          <text:p text:style-name="P1">Formatier mich in einer Schriftart mit einem Schatten.</text:p>
        </text:list-item>
        <text:list-item>
          <text:p text:style-name="P1">Ich habe eine durchgestrichene Schrift.</text:p>
        </text:list-item>
        <text:list-item>
          <text:p text:style-name="P1">Ich bin kursiv und rot.</text:p>
        </text:list-item>
        <text:list-item>
          <text:p text:style-name="P1">Ich bin fett und blau.</text:p>
        </text:list-item>
        <text:list-item>
          <text:p text:style-name="P1">Meine Schrift ist grün und unterstrichen.</text:p>
        </text:list-item>
        <text:list-item>
          <text:p text:style-name="P1">Ich bin in violetter Schrift.</text:p>
        </text:list-item>
        <text:list-item>
          <text:p text:style-name="P1">Meine Schrift ist orange und kursiv.</text:p>
        </text:list-item>
        <text:list-item>
          <text:p text:style-name="P1">Ich bin in einer 18 pt großen Schrift.</text:p>
        </text:list-item>
        <text:list-item>
          <text:p text:style-name="P1">Formatier mich in einer 22 pt großen Schrift.</text:p>
        </text:list-item>
        <text:list-item>
          <text:p text:style-name="P1">Ich bin in einer kursiven, fettgedruckten Schrift.</text:p>
        </text:list-item>
        <text:list-item>
          <text:p text:style-name="P1">Formatier mich in einer fettgedruckten, unterstrichenen Schrift.</text:p>
        </text:list-item>
        <text:list-item>
          <text:p text:style-name="P1">Meine Schrift ist kursiv, unterstrichen und blau.</text:p>
        </text:list-item>
        <text:list-item>
          <text:p text:style-name="P1">Ich bin in einer Schriftart mit Kontur formatiert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rlito" svg:font-family="Carlito" style:font-adornments="Standard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11-11T16:34:27.581000000</meta:creation-date>
    <dc:date>2023-11-11T16:41:14.837000000</dc:date>
    <meta:editing-duration>PT6M47S</meta:editing-duration>
    <meta:editing-cycles>1</meta:editing-cycles>
    <meta:document-statistic meta:table-count="0" meta:image-count="0" meta:object-count="0" meta:page-count="2" meta:paragraph-count="52" meta:word-count="430" meta:character-count="2598" meta:non-whitespace-character-count="2267"/>
    <meta:generator>LibreOffice/6.2.0.3$Windows_X86_64 LibreOffice_project/98c6a8a1c6c7b144ce3cc729e34964b47ce25d62</meta:generator>
  </office:meta>
</office:document-meta>
</file>