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9cm"/>
    </style:style>
    <style:style style:name="co2" style:family="table-column">
      <style:table-column-properties fo:break-before="auto" style:column-width="2.658cm"/>
    </style:style>
    <style:style style:name="co3" style:family="table-column">
      <style:table-column-properties fo:break-before="auto" style:column-width="0.656cm"/>
    </style:style>
    <style:style style:name="co4" style:family="table-column">
      <style:table-column-properties fo:break-before="auto" style:column-width="0.669cm"/>
    </style:style>
    <style:style style:name="co5" style:family="table-column">
      <style:table-column-properties fo:break-before="auto" style:column-width="1.633cm"/>
    </style:style>
    <style:style style:name="ro1" style:family="table-row">
      <style:table-row-properties style:row-height="3.039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2" style:family="table-cell" style:parent-style-name="Default">
      <style:table-cell-properties fo:border="0.99pt ridge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99pt ridge #000000"/>
      <style:paragraph-properties fo:text-align="center" fo:margin-left="0cm"/>
      <style:text-properties fo:font-style="normal" style:font-style-asian="normal" style:font-style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border="0.99pt ridge #000000"/>
      <style:paragraph-properties fo:text-align="center" fo:margin-left="0cm"/>
      <style:text-properties fo:font-weight="bold" style:font-weight-asian="bold" style:font-weight-complex="bold"/>
    </style:style>
    <style:style style:name="ce6" style:family="table-cell" style:parent-style-name="Default">
      <style:table-cell-properties fo:border="0.99pt ridge #000000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 style:data-style-name="N128">
      <style:table-cell-properties fo:border="0.99pt ridge 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number-columns-repeated="14" table:default-cell-style-name="Default"/>
        <table:table-column table:style-name="co4" table:default-cell-style-name="Default"/>
        <table:table-column table:style-name="co5" table:number-columns-repeated="1006" table:default-cell-style-name="Default"/>
        <table:table-row table:style-name="ro1">
          <table:table-cell table:style-name="ce1"/>
          <table:table-cell table:style-name="ce4" table:number-columns-repeated="2"/>
          <table:table-cell table:style-name="ce7" office:value-type="string" calcext:value-type="string">
            <text:p>Titelfolie</text:p>
          </table:table-cell>
          <table:table-cell table:style-name="ce7" office:value-type="string" calcext:value-type="string">
            <text:p>Titelfolie – Layout</text:p>
          </table:table-cell>
          <table:table-cell table:style-name="ce7" office:value-type="string" calcext:value-type="string">
            <text:p>Gliederung</text:p>
          </table:table-cell>
          <table:table-cell table:style-name="ce7" office:value-type="string" calcext:value-type="string">
            <text:p>Folie 1</text:p>
          </table:table-cell>
          <table:table-cell table:style-name="ce7" office:value-type="string" calcext:value-type="string">
            <text:p>Folie 1 – Layout</text:p>
          </table:table-cell>
          <table:table-cell table:style-name="ce7" office:value-type="string" calcext:value-type="string">
            <text:p>Folie 2</text:p>
          </table:table-cell>
          <table:table-cell table:style-name="ce7" office:value-type="string" calcext:value-type="string">
            <text:p>Folie 2 – Layout</text:p>
          </table:table-cell>
          <table:table-cell table:style-name="ce7" office:value-type="string" calcext:value-type="string">
            <text:p>Folie 3</text:p>
          </table:table-cell>
          <table:table-cell table:style-name="ce7" office:value-type="string" calcext:value-type="string">
            <text:p>Folie 3 – Layout</text:p>
          </table:table-cell>
          <table:table-cell table:style-name="ce7" office:value-type="string" calcext:value-type="string">
            <text:p>Folie 4</text:p>
          </table:table-cell>
          <table:table-cell table:style-name="ce7" office:value-type="string" calcext:value-type="string">
            <text:p>Folie 4 – Layout</text:p>
          </table:table-cell>
          <table:table-cell table:style-name="ce7" office:value-type="string" calcext:value-type="string">
            <text:p>Folie 5</text:p>
          </table:table-cell>
          <table:table-cell table:style-name="ce7" office:value-type="string" calcext:value-type="string">
            <text:p>Folie 5 – Layout</text:p>
          </table:table-cell>
          <table:table-cell table:style-name="ce7" office:value-type="string" calcext:value-type="string">
            <text:p>Farbe / Kontrast</text:p>
          </table:table-cell>
          <table:table-cell table:style-name="ce7" office:value-type="string" calcext:value-type="string">
            <text:p>Summe</text:p>
          </table:table-cell>
          <table:table-cell table:style-name="ce1" table:number-columns-repeated="1006"/>
        </table:table-row>
        <table:table-row table:style-name="ro2">
          <table:table-cell table:style-name="ce2" office:value-type="string" calcext:value-type="string">
            <text:p>Nummer</text:p>
          </table:table-cell>
          <table:table-cell table:style-name="ce5" office:value-type="string" calcext:value-type="string">
            <text:p>Name</text:p>
          </table:table-cell>
          <table:table-cell table:style-name="ce5" office:value-type="string" calcext:value-type="string">
            <text:p>Vorname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table:formula="of:=SUM([.D2:.Q2])" office:value-type="float" office:value="25" calcext:value-type="float">
            <text:p>25</text:p>
          </table:table-cell>
          <table:table-cell table:style-name="ce5" office:value-type="string" calcext:value-type="string">
            <text:p>Prozent</text:p>
          </table:table-cell>
          <table:table-cell table:style-name="ce5" office:value-type="string" calcext:value-type="string">
            <text:p>Note</text:p>
          </table:table-cell>
          <table:table-cell table:number-columns-repeated="1004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6" table:number-columns-repeated="16"/>
          <table:table-cell table:style-name="ce5" table:formula="of:=SUM([.D3:.Q3])" office:value-type="float" office:value="0" calcext:value-type="float">
            <text:p>0</text:p>
          </table:table-cell>
          <table:table-cell table:style-name="ce8" table:formula="of:=[.R3]/[.$R$2]" office:value-type="float" office:value="0" calcext:value-type="float">
            <text:p>0,000</text:p>
          </table:table-cell>
          <table:table-cell table:style-name="ce6" table:formula="of:=IF([.S3]&gt;=0.96;1;IF([.S3]&gt;=0.8;2;IF([.S3]&gt;=0.6;3;IF([.S3]&gt;=0.4;4;IF([.S3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6" table:number-columns-repeated="16"/>
          <table:table-cell table:style-name="ce5" table:formula="of:=SUM([.D4:.Q4])" office:value-type="float" office:value="0" calcext:value-type="float">
            <text:p>0</text:p>
          </table:table-cell>
          <table:table-cell table:style-name="ce8" table:formula="of:=[.R4]/[.$R$2]" office:value-type="float" office:value="0" calcext:value-type="float">
            <text:p>0,000</text:p>
          </table:table-cell>
          <table:table-cell table:style-name="ce6" table:formula="of:=IF([.S4]&gt;=0.96;1;IF([.S4]&gt;=0.8;2;IF([.S4]&gt;=0.6;3;IF([.S4]&gt;=0.4;4;IF([.S4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6" table:number-columns-repeated="16"/>
          <table:table-cell table:style-name="ce5" table:formula="of:=SUM([.D5:.Q5])" office:value-type="float" office:value="0" calcext:value-type="float">
            <text:p>0</text:p>
          </table:table-cell>
          <table:table-cell table:style-name="ce8" table:formula="of:=[.R5]/[.$R$2]" office:value-type="float" office:value="0" calcext:value-type="float">
            <text:p>0,000</text:p>
          </table:table-cell>
          <table:table-cell table:style-name="ce6" table:formula="of:=IF([.S5]&gt;=0.96;1;IF([.S5]&gt;=0.8;2;IF([.S5]&gt;=0.6;3;IF([.S5]&gt;=0.4;4;IF([.S5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6" table:number-columns-repeated="16"/>
          <table:table-cell table:style-name="ce5" table:formula="of:=SUM([.D6:.Q6])" office:value-type="float" office:value="0" calcext:value-type="float">
            <text:p>0</text:p>
          </table:table-cell>
          <table:table-cell table:style-name="ce8" table:formula="of:=[.R6]/[.$R$2]" office:value-type="float" office:value="0" calcext:value-type="float">
            <text:p>0,000</text:p>
          </table:table-cell>
          <table:table-cell table:style-name="ce6" table:formula="of:=IF([.S6]&gt;=0.96;1;IF([.S6]&gt;=0.8;2;IF([.S6]&gt;=0.6;3;IF([.S6]&gt;=0.4;4;IF([.S6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6" table:number-columns-repeated="16"/>
          <table:table-cell table:style-name="ce5" table:formula="of:=SUM([.D7:.Q7])" office:value-type="float" office:value="0" calcext:value-type="float">
            <text:p>0</text:p>
          </table:table-cell>
          <table:table-cell table:style-name="ce8" table:formula="of:=[.R7]/[.$R$2]" office:value-type="float" office:value="0" calcext:value-type="float">
            <text:p>0,000</text:p>
          </table:table-cell>
          <table:table-cell table:style-name="ce6" table:formula="of:=IF([.S7]&gt;=0.96;1;IF([.S7]&gt;=0.8;2;IF([.S7]&gt;=0.6;3;IF([.S7]&gt;=0.4;4;IF([.S7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6" table:number-columns-repeated="16"/>
          <table:table-cell table:style-name="ce5" table:formula="of:=SUM([.D8:.Q8])" office:value-type="float" office:value="0" calcext:value-type="float">
            <text:p>0</text:p>
          </table:table-cell>
          <table:table-cell table:style-name="ce8" table:formula="of:=[.R8]/[.$R$2]" office:value-type="float" office:value="0" calcext:value-type="float">
            <text:p>0,000</text:p>
          </table:table-cell>
          <table:table-cell table:style-name="ce6" table:formula="of:=IF([.S8]&gt;=0.96;1;IF([.S8]&gt;=0.8;2;IF([.S8]&gt;=0.6;3;IF([.S8]&gt;=0.4;4;IF([.S8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6" table:number-columns-repeated="16"/>
          <table:table-cell table:style-name="ce5" table:formula="of:=SUM([.D9:.Q9])" office:value-type="float" office:value="0" calcext:value-type="float">
            <text:p>0</text:p>
          </table:table-cell>
          <table:table-cell table:style-name="ce8" table:formula="of:=[.R9]/[.$R$2]" office:value-type="float" office:value="0" calcext:value-type="float">
            <text:p>0,000</text:p>
          </table:table-cell>
          <table:table-cell table:style-name="ce6" table:formula="of:=IF([.S9]&gt;=0.96;1;IF([.S9]&gt;=0.8;2;IF([.S9]&gt;=0.6;3;IF([.S9]&gt;=0.4;4;IF([.S9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6" table:number-columns-repeated="16"/>
          <table:table-cell table:style-name="ce5" table:formula="of:=SUM([.D10:.Q10])" office:value-type="float" office:value="0" calcext:value-type="float">
            <text:p>0</text:p>
          </table:table-cell>
          <table:table-cell table:style-name="ce8" table:formula="of:=[.R10]/[.$R$2]" office:value-type="float" office:value="0" calcext:value-type="float">
            <text:p>0,000</text:p>
          </table:table-cell>
          <table:table-cell table:style-name="ce6" table:formula="of:=IF([.S10]&gt;=0.96;1;IF([.S10]&gt;=0.8;2;IF([.S10]&gt;=0.6;3;IF([.S10]&gt;=0.4;4;IF([.S10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6" table:number-columns-repeated="16"/>
          <table:table-cell table:style-name="ce5" table:formula="of:=SUM([.D11:.Q11])" office:value-type="float" office:value="0" calcext:value-type="float">
            <text:p>0</text:p>
          </table:table-cell>
          <table:table-cell table:style-name="ce8" table:formula="of:=[.R11]/[.$R$2]" office:value-type="float" office:value="0" calcext:value-type="float">
            <text:p>0,000</text:p>
          </table:table-cell>
          <table:table-cell table:style-name="ce6" table:formula="of:=IF([.S11]&gt;=0.96;1;IF([.S11]&gt;=0.8;2;IF([.S11]&gt;=0.6;3;IF([.S11]&gt;=0.4;4;IF([.S11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6" table:number-columns-repeated="16"/>
          <table:table-cell table:style-name="ce5" table:formula="of:=SUM([.D12:.Q12])" office:value-type="float" office:value="0" calcext:value-type="float">
            <text:p>0</text:p>
          </table:table-cell>
          <table:table-cell table:style-name="ce8" table:formula="of:=[.R12]/[.$R$2]" office:value-type="float" office:value="0" calcext:value-type="float">
            <text:p>0,000</text:p>
          </table:table-cell>
          <table:table-cell table:style-name="ce6" table:formula="of:=IF([.S12]&gt;=0.96;1;IF([.S12]&gt;=0.8;2;IF([.S12]&gt;=0.6;3;IF([.S12]&gt;=0.4;4;IF([.S12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6" table:number-columns-repeated="16"/>
          <table:table-cell table:style-name="ce5" table:formula="of:=SUM([.D13:.Q13])" office:value-type="float" office:value="0" calcext:value-type="float">
            <text:p>0</text:p>
          </table:table-cell>
          <table:table-cell table:style-name="ce8" table:formula="of:=[.R13]/[.$R$2]" office:value-type="float" office:value="0" calcext:value-type="float">
            <text:p>0,000</text:p>
          </table:table-cell>
          <table:table-cell table:style-name="ce6" table:formula="of:=IF([.S13]&gt;=0.96;1;IF([.S13]&gt;=0.8;2;IF([.S13]&gt;=0.6;3;IF([.S13]&gt;=0.4;4;IF([.S13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6" table:number-columns-repeated="16"/>
          <table:table-cell table:style-name="ce5" table:formula="of:=SUM([.D14:.Q14])" office:value-type="float" office:value="0" calcext:value-type="float">
            <text:p>0</text:p>
          </table:table-cell>
          <table:table-cell table:style-name="ce8" table:formula="of:=[.R14]/[.$R$2]" office:value-type="float" office:value="0" calcext:value-type="float">
            <text:p>0,000</text:p>
          </table:table-cell>
          <table:table-cell table:style-name="ce6" table:formula="of:=IF([.S14]&gt;=0.96;1;IF([.S14]&gt;=0.8;2;IF([.S14]&gt;=0.6;3;IF([.S14]&gt;=0.4;4;IF([.S14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6" table:number-columns-repeated="16"/>
          <table:table-cell table:style-name="ce5" table:formula="of:=SUM([.D15:.Q15])" office:value-type="float" office:value="0" calcext:value-type="float">
            <text:p>0</text:p>
          </table:table-cell>
          <table:table-cell table:style-name="ce8" table:formula="of:=[.R15]/[.$R$2]" office:value-type="float" office:value="0" calcext:value-type="float">
            <text:p>0,000</text:p>
          </table:table-cell>
          <table:table-cell table:style-name="ce6" table:formula="of:=IF([.S15]&gt;=0.96;1;IF([.S15]&gt;=0.8;2;IF([.S15]&gt;=0.6;3;IF([.S15]&gt;=0.4;4;IF([.S15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6" table:number-columns-repeated="16"/>
          <table:table-cell table:style-name="ce5" table:formula="of:=SUM([.D16:.Q16])" office:value-type="float" office:value="0" calcext:value-type="float">
            <text:p>0</text:p>
          </table:table-cell>
          <table:table-cell table:style-name="ce8" table:formula="of:=[.R16]/[.$R$2]" office:value-type="float" office:value="0" calcext:value-type="float">
            <text:p>0,000</text:p>
          </table:table-cell>
          <table:table-cell table:style-name="ce6" table:formula="of:=IF([.S16]&gt;=0.96;1;IF([.S16]&gt;=0.8;2;IF([.S16]&gt;=0.6;3;IF([.S16]&gt;=0.4;4;IF([.S16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6" table:number-columns-repeated="16"/>
          <table:table-cell table:style-name="ce5" table:formula="of:=SUM([.D17:.Q17])" office:value-type="float" office:value="0" calcext:value-type="float">
            <text:p>0</text:p>
          </table:table-cell>
          <table:table-cell table:style-name="ce8" table:formula="of:=[.R17]/[.$R$2]" office:value-type="float" office:value="0" calcext:value-type="float">
            <text:p>0,000</text:p>
          </table:table-cell>
          <table:table-cell table:style-name="ce6" table:formula="of:=IF([.S17]&gt;=0.96;1;IF([.S17]&gt;=0.8;2;IF([.S17]&gt;=0.6;3;IF([.S17]&gt;=0.4;4;IF([.S17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6" table:number-columns-repeated="16"/>
          <table:table-cell table:style-name="ce5" table:formula="of:=SUM([.D18:.Q18])" office:value-type="float" office:value="0" calcext:value-type="float">
            <text:p>0</text:p>
          </table:table-cell>
          <table:table-cell table:style-name="ce8" table:formula="of:=[.R18]/[.$R$2]" office:value-type="float" office:value="0" calcext:value-type="float">
            <text:p>0,000</text:p>
          </table:table-cell>
          <table:table-cell table:style-name="ce6" table:formula="of:=IF([.S18]&gt;=0.96;1;IF([.S18]&gt;=0.8;2;IF([.S18]&gt;=0.6;3;IF([.S18]&gt;=0.4;4;IF([.S18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6" table:number-columns-repeated="16"/>
          <table:table-cell table:style-name="ce5" table:formula="of:=SUM([.D19:.Q19])" office:value-type="float" office:value="0" calcext:value-type="float">
            <text:p>0</text:p>
          </table:table-cell>
          <table:table-cell table:style-name="ce8" table:formula="of:=[.R19]/[.$R$2]" office:value-type="float" office:value="0" calcext:value-type="float">
            <text:p>0,000</text:p>
          </table:table-cell>
          <table:table-cell table:style-name="ce6" table:formula="of:=IF([.S19]&gt;=0.96;1;IF([.S19]&gt;=0.8;2;IF([.S19]&gt;=0.6;3;IF([.S19]&gt;=0.4;4;IF([.S19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6" table:number-columns-repeated="16"/>
          <table:table-cell table:style-name="ce5" table:formula="of:=SUM([.D20:.Q20])" office:value-type="float" office:value="0" calcext:value-type="float">
            <text:p>0</text:p>
          </table:table-cell>
          <table:table-cell table:style-name="ce8" table:formula="of:=[.R20]/[.$R$2]" office:value-type="float" office:value="0" calcext:value-type="float">
            <text:p>0,000</text:p>
          </table:table-cell>
          <table:table-cell table:style-name="ce6" table:formula="of:=IF([.S20]&gt;=0.96;1;IF([.S20]&gt;=0.8;2;IF([.S20]&gt;=0.6;3;IF([.S20]&gt;=0.4;4;IF([.S20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6" table:number-columns-repeated="16"/>
          <table:table-cell table:style-name="ce5" table:formula="of:=SUM([.D21:.Q21])" office:value-type="float" office:value="0" calcext:value-type="float">
            <text:p>0</text:p>
          </table:table-cell>
          <table:table-cell table:style-name="ce8" table:formula="of:=[.R21]/[.$R$2]" office:value-type="float" office:value="0" calcext:value-type="float">
            <text:p>0,000</text:p>
          </table:table-cell>
          <table:table-cell table:style-name="ce6" table:formula="of:=IF([.S21]&gt;=0.96;1;IF([.S21]&gt;=0.8;2;IF([.S21]&gt;=0.6;3;IF([.S21]&gt;=0.4;4;IF([.S21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6" table:number-columns-repeated="16"/>
          <table:table-cell table:style-name="ce5" table:formula="of:=SUM([.D22:.Q22])" office:value-type="float" office:value="0" calcext:value-type="float">
            <text:p>0</text:p>
          </table:table-cell>
          <table:table-cell table:style-name="ce8" table:formula="of:=[.R22]/[.$R$2]" office:value-type="float" office:value="0" calcext:value-type="float">
            <text:p>0,000</text:p>
          </table:table-cell>
          <table:table-cell table:style-name="ce6" table:formula="of:=IF([.S22]&gt;=0.96;1;IF([.S22]&gt;=0.8;2;IF([.S22]&gt;=0.6;3;IF([.S22]&gt;=0.4;4;IF([.S22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6" table:number-columns-repeated="16"/>
          <table:table-cell table:style-name="ce5" table:formula="of:=SUM([.D23:.Q23])" office:value-type="float" office:value="0" calcext:value-type="float">
            <text:p>0</text:p>
          </table:table-cell>
          <table:table-cell table:style-name="ce8" table:formula="of:=[.R23]/[.$R$2]" office:value-type="float" office:value="0" calcext:value-type="float">
            <text:p>0,000</text:p>
          </table:table-cell>
          <table:table-cell table:style-name="ce6" table:formula="of:=IF([.S23]&gt;=0.96;1;IF([.S23]&gt;=0.8;2;IF([.S23]&gt;=0.6;3;IF([.S23]&gt;=0.4;4;IF([.S23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6" table:number-columns-repeated="16"/>
          <table:table-cell table:style-name="ce5" table:formula="of:=SUM([.D24:.Q24])" office:value-type="float" office:value="0" calcext:value-type="float">
            <text:p>0</text:p>
          </table:table-cell>
          <table:table-cell table:style-name="ce8" table:formula="of:=[.R24]/[.$R$2]" office:value-type="float" office:value="0" calcext:value-type="float">
            <text:p>0,000</text:p>
          </table:table-cell>
          <table:table-cell table:style-name="ce6" table:formula="of:=IF([.S24]&gt;=0.96;1;IF([.S24]&gt;=0.8;2;IF([.S24]&gt;=0.6;3;IF([.S24]&gt;=0.4;4;IF([.S24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6" table:number-columns-repeated="16"/>
          <table:table-cell table:style-name="ce5" table:formula="of:=SUM([.D25:.Q25])" office:value-type="float" office:value="0" calcext:value-type="float">
            <text:p>0</text:p>
          </table:table-cell>
          <table:table-cell table:style-name="ce8" table:formula="of:=[.R25]/[.$R$2]" office:value-type="float" office:value="0" calcext:value-type="float">
            <text:p>0,000</text:p>
          </table:table-cell>
          <table:table-cell table:style-name="ce6" table:formula="of:=IF([.S25]&gt;=0.96;1;IF([.S25]&gt;=0.8;2;IF([.S25]&gt;=0.6;3;IF([.S25]&gt;=0.4;4;IF([.S25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6" table:number-columns-repeated="16"/>
          <table:table-cell table:style-name="ce5" table:formula="of:=SUM([.D26:.Q26])" office:value-type="float" office:value="0" calcext:value-type="float">
            <text:p>0</text:p>
          </table:table-cell>
          <table:table-cell table:style-name="ce8" table:formula="of:=[.R26]/[.$R$2]" office:value-type="float" office:value="0" calcext:value-type="float">
            <text:p>0,000</text:p>
          </table:table-cell>
          <table:table-cell table:style-name="ce6" table:formula="of:=IF([.S26]&gt;=0.96;1;IF([.S26]&gt;=0.8;2;IF([.S26]&gt;=0.6;3;IF([.S26]&gt;=0.4;4;IF([.S26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6" table:number-columns-repeated="16"/>
          <table:table-cell table:style-name="ce5" table:formula="of:=SUM([.D27:.Q27])" office:value-type="float" office:value="0" calcext:value-type="float">
            <text:p>0</text:p>
          </table:table-cell>
          <table:table-cell table:style-name="ce8" table:formula="of:=[.R27]/[.$R$2]" office:value-type="float" office:value="0" calcext:value-type="float">
            <text:p>0,000</text:p>
          </table:table-cell>
          <table:table-cell table:style-name="ce6" table:formula="of:=IF([.S27]&gt;=0.96;1;IF([.S27]&gt;=0.8;2;IF([.S27]&gt;=0.6;3;IF([.S27]&gt;=0.4;4;IF([.S27]&gt;=0.2;5;6)))))" office:value-type="float" office:value="6" calcext:value-type="float">
            <text:p>6</text:p>
          </table:table-cell>
          <table:table-cell table:number-columns-repeated="1004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Microsoft YaHei" style:language-asian="zh" style:country-asian="CN" style:font-name-complex="Tahoma" style:language-complex="zxx" style:country-complex="none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€</number:text>
    </number:number-style>
    <number:number-style style:name="N10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 €</number:text>
    </number:number-style>
    <number:number-style style:name="N109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0P0"/>
    </number:number-style>
    <number:date-style style:name="N111">
      <number:day number:style="long"/>
      <number:text>. </number:text>
      <number:month number:textual="true"/>
      <number:text> </number:text>
      <number:year/>
    </number:date-style>
    <number:date-style style:name="N112">
      <number:day number:style="long"/>
      <number:text>. </number:text>
      <number:month number:textual="true"/>
    </number:date-style>
    <number:date-style style:name="N113">
      <number:month number:textual="true"/>
      <number:text> </number:text>
      <number:year/>
    </number:date-style>
    <number:time-style style:name="N114">
      <number:hours/>
      <number:text>:</number:text>
      <number:minutes number:style="long"/>
      <number:text> </number:text>
      <number:am-pm/>
    </number:time-style>
    <number:time-style style:name="N11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3">00.00.0000</text:date>, <text:time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5-23T06:04:09</meta:creation-date>
    <dc:date>2025-05-23T08:19:15.642000000</dc:date>
    <meta:generator>LibreOffice/7.0.3.1$Windows_X86_64 LibreOffice_project/d7547858d014d4cf69878db179d326fc3483e082</meta:generator>
    <meta:editing-duration>PT13M35S</meta:editing-duration>
    <meta:editing-cycles>2</meta:editing-cycles>
    <meta:document-statistic meta:table-count="1" meta:cell-count="135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