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Source Sans Pro" svg:font-family="'Source Sans Pro', sans-serif"/>
    <style:font-face style:name="Arial" svg:font-family="Arial" style:font-family-generic="swiss"/>
    <style:font-face style:name="Verdana" svg:font-family="Verdana" style:font-family-generic="swiss"/>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line-height="1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eutsche Post AG Charles-de-Gaulle-Straße 20 53113 Bonn Telefon: 0228 - 1820 E-Mail: service@deutschepost.de Herrn Hans Kurt Bismarckstr. 145 51371 Leverkusen Telefonbuch schlägt ganz neue Seiten auf Sehr geehrte Damen und Herren, beim Telefonbuch hat sich in der letzten Zeit vieles geändert, so dass es für die Kunden eine ganz neue Aktualität bekommt. Im Nutzen-Kosten-Vergleich war das Telefonbuch kaum je zu schlagen. In der Nachschlagehäufigkeit ist es einer Programmzeitschrift mindestens ebenbürtig. Mit seinen neuen attraktiven Werbemöglichkeiten hat das Telefonbuch nun aber auch in punkto Platzierung, Wiedergabe und Ausstrahlung erheblich mehr zu bieten. Neu sind die Anzeigeseiten im Textteil, die auch großformatig Insertion erlauben. Neu sind die Freiraumeinträge, mit denen Ihre Kunden (und alle Ihre Niederlassungen) sich auf „ihrer“ Telefonbuchseite auffällig bemerkbar machen können. Dazu kommen mehrseitige Beilagen, die großzügige farbige Darstellung ermöglichen. Alles lässt sich gezielt einsetzen – so dass Sie mit dem Budget besonders haushalten können. Und natürlich erhalten Sie 15% Agenturprovision. Schauen Sie sich bitte beiliegende Information an. Lassen Sie uns dann ein konkretes Angebot für Sie ausarbeiten. Nutzen Sie bitte die vorbereitete Karte. Mit freundlichen Grüßen Sauer Anlagen Info-Karte Antwortkarte </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Source Sans Pro" svg:font-family="'Source Sans Pro', sans-serif"/>
    <style:font-face style:name="Arial" svg:font-family="Arial" style:font-family-generic="swiss"/>
    <style:font-face style:name="Verdana" svg:font-family="Verdana" style:font-family-generic="swiss"/>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Verdana" fo:font-size="12pt" fo:language="de" fo:country="DE" style:letter-kerning="true" style:font-name-asian="NSimSun" style:font-size-asian="10.5pt" style:language-asian="zh" style:country-asian="CN" style:font-name-complex="Arial" style:font-size-complex="12pt" style:language-complex="zxx" style:country-complex="none"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Verdana" fo:font-family="Verdana" style:font-family-generic="swiss" fo:font-size="14pt" style:font-name-asian="Microsoft YaHei" style:font-family-asian="'Microsoft YaHei'" style:font-family-generic-asian="system" style:font-pitch-asian="variable" style:font-size-asian="14pt" style:font-name-complex="Arial" style:font-family-complex="Arial" style:font-family-generic-complex="swiss"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Verdana" fo:font-family="Verdana" style:font-family-generic="swis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style:font-name="Verdana" fo:font-family="Verdana" style:font-family-generic="swis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Verdana" fo:font-family="Verdana" style:font-family-generic="swiss" style:font-size-asian="12pt" style:font-name-complex="Arial" style:font-family-complex="Arial" style:font-family-generic-complex="swiss"/>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4-05-06T19:40:18.663000000</meta:creation-date>
    <dc:date>2024-05-08T11:42:35.495000000</dc:date>
    <meta:editing-duration>PT48S</meta:editing-duration>
    <meta:editing-cycles>2</meta:editing-cycles>
    <meta:generator>LibreOffice/7.0.3.1$Windows_X86_64 LibreOffice_project/d7547858d014d4cf69878db179d326fc3483e082</meta:generator>
    <meta:document-statistic meta:table-count="0" meta:image-count="0" meta:object-count="0" meta:page-count="1" meta:paragraph-count="1" meta:word-count="181" meta:character-count="1344" meta:non-whitespace-character-count="1162"/>
  </office:meta>
</office:document-meta>
</file>