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Source Sans Pro" svg:font-family="'Source Sans Pro', sans-serif"/>
    <style:font-face style:name="Arial" svg:font-family="Arial" style:font-family-generic="swiss"/>
    <style:font-face style:name="Verdana" svg:font-family="Verdana" style:font-family-generic="swiss"/>
    <style:font-face style:name="Microsoft YaHei" svg:font-family="'Microsoft YaHei'" style:font-family-generic="system" style:font-pitch="variable"/>
    <style:font-face style:name="NSimSun" svg:font-family="NSimSun" style:font-family-generic="system" style:font-pitch="variable"/>
  </office:font-face-decls>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Uhrenfabrik Christian Rothaus Alsterufer 45 20354 Hamburg Peter Störer Uhrenhandlung Hauptstraße 15 79423 Gallenweiler Durchwahl Hamburg 804411 Uhrenangebot – Ihre Anfrage vom 13.05.2019 Sehr geehrter Herr Störer, wir freuen uns, dass Sie sich für unsere Markenuhren interessieren. Hiermit senden wir Ihnen unseren neuen illustrierten Katalog und die neue Preisliste zu. Die verschiedenen Modelle der Taschen- und Armbanduhren sowie der Wand- und Tischuhren finden Sie im Katalog beschrieben. Die aktuellen Modelle unserer Tischuhren sind im Katalog besonders hervorgehoben. Sie werden schon selbst bemerkt haben, dass sich das Käuferinteresse immer mehr auf diese Uhrenform verlagert. Deshalb haben wir die Designer unseres Werkes aufgefordert, leistungsfähige und zugleich formschöne Tischuhren aus Holz, Glas und Porzellan zu schaffen. Die Modelle mit den Nummern 1 bis 12 können wir sofort liefern, die übrigen vier Wochen nach Auftragseingang. Unsere Lieferbedingungen sind in der Preisliste enthalten. Die Preise gelten ab Werk. Es handelt sich im Nettopreise zuzüglich 19% Mehrwertsteuer. Die Verpackung berechnen wir nicht. Bei der Bezahlung kommen wir Ihnen entgegen: Wir bieten ein Ziel von 30 Tagen. Um Ihnen Arbeiten bei der Bestellung zu ersparen, legen wir eine Bestellkarte bei. Mit freundlichen Grüßen Uhrenfabrik Christian Rothaus i.V. Heinz U. Weber Heinz Weber Anlagen Katalog Preisliste Bestellkarte </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Source Sans Pro" svg:font-family="'Source Sans Pro', sans-serif"/>
    <style:font-face style:name="Arial" svg:font-family="Arial" style:font-family-generic="swiss"/>
    <style:font-face style:name="Verdana" svg:font-family="Verdana" style:font-family-generic="swiss"/>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Verdana" fo:font-size="12pt" fo:language="de" fo:country="DE" style:letter-kerning="true" style:font-name-asian="NSimSun" style:font-size-asian="10.5pt" style:language-asian="zh" style:country-asian="CN" style:font-name-complex="Arial" style:font-size-complex="12pt" style:language-complex="zxx" style:country-complex="none"/>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Verdana" fo:font-size="12pt" fo:language="de" fo:country="DE" style:letter-kerning="true" style:font-name-asian="NSimSun" style:font-size-asian="10.5pt" style:language-asian="zh" style:country-asian="CN" style:font-name-complex="Arial" style:font-size-complex="12pt" style:language-complex="zxx" style:country-complex="none"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Verdana" fo:font-family="Verdana" style:font-family-generic="swiss" fo:font-size="14pt" style:font-name-asian="Microsoft YaHei" style:font-family-asian="'Microsoft YaHei'" style:font-family-generic-asian="system" style:font-pitch-asian="variable" style:font-size-asian="14pt" style:font-name-complex="Arial" style:font-family-complex="Arial" style:font-family-generic-complex="swiss"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Verdana" fo:font-family="Verdana" style:font-family-generic="swis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Verdana" fo:font-family="Verdana" style:font-family-generic="swis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Verdana" fo:font-family="Verdana" style:font-family-generic="swiss" style:font-size-asian="12pt" style:font-name-complex="Arial" style:font-family-complex="Arial"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4-05-06T19:40:18.663000000</meta:creation-date>
    <dc:date>2024-05-08T11:42:50.713000000</dc:date>
    <meta:editing-duration>PT1M13S</meta:editing-duration>
    <meta:editing-cycles>3</meta:editing-cycles>
    <meta:generator>LibreOffice/7.0.3.1$Windows_X86_64 LibreOffice_project/d7547858d014d4cf69878db179d326fc3483e082</meta:generator>
    <meta:document-statistic meta:table-count="0" meta:image-count="0" meta:object-count="0" meta:page-count="1" meta:paragraph-count="1" meta:word-count="198" meta:character-count="1420" meta:non-whitespace-character-count="1221"/>
  </office:meta>
</office:document-meta>
</file>