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 svg:font-family="Arial" style:font-family-generic="swiss"/>
    <style:font-face style:name="Verdana" svg:font-family="Verdana" style:font-family-generic="swiss"/>
    <style:font-face style:name="Vivaldi" svg:font-family="Vivaldi" style:font-family-generic="script"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1" style:family="text">
      <style:text-properties officeooo:rsid="0003cca1"/>
    </style:style>
    <style:style style:name="T2" style:family="text">
      <style:text-properties fo:font-weight="bold" style:font-weight-asian="bold" style:font-weight-complex="bold"/>
    </style:style>
    <style:style style:name="T3" style:family="text">
      <style:text-properties style:font-name="Vivaldi"/>
    </style:style>
    <style:style style:name="T4" style:family="text">
      <style:text-properties style:font-name="Vivaldi" fo:font-size="18pt" style:font-size-asian="18pt" style:font-size-complex="18pt"/>
    </style:style>
    <style:style style:name="T5" style:family="text">
      <style:text-properties style:font-name="Vivaldi" fo:font-size="26pt" style:font-size-asian="26pt" style:font-size-complex="26pt"/>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Möbelmanufaktur Müller &amp; Söhne Werkstraße 12 | 12345 München Frau Anna Schröder Designermöbel Schröder Bahnhofstraße 7 54321 Stuttgar München Angebot für individuelle Möbel – Ihre Anfrage vom 20.05.2024 Sehr geehrte Frau Schröder, wir bedanken uns für Ihre Anfrage und Ihr Interesse an unseren maßgefertigten Möbelstücken. Es freut uns sehr, dass Sie sich für die Qualität und das Design unserer Produkte begeistern. Anbei finden Sie unseren aktuellen Katalog, der eine Übersicht über unser gesamtes Sortiment bietet. Besonders möchten wir Ihnen unsere neuesten Kollektionen im Bereich der individuellen Wohn- und Büromöbel vorstellen. Diese Modelle sind durch innovative Gestaltung und hochwertige Materialien gekennzeichnet. Unsere Schreinerei legt besonderen Wert auf maßgeschneiderte Lösungen, die exakt auf die Bedürfnisse unserer Kunden abgestimmt sind. Die Modelle in unserem Katalog sind Beispiele für die Vielfalt und Flexibilität, die wir bieten können. Gerne besprechen wir mit Ihnen Ihre spezifischen Wünsche und erstellen Ihnen ein individuelles Angebot. Die Lieferzeiten variieren je nach Modell und Anpassungsgrad. Für Standardmodelle beträgt die Lieferzeit in der Regel 4 bis 6 Wochen. Bei maßgeschneiderten Lösungen teilen wir Ihnen die genaue Lieferzeit nach der Auftragsbestätigung mit. Unsere Preise verstehen sich ab Werk, exklusive 19% Mehrwertsteuer. Die Verpackungskosten übernehmen wir für Sie. Wir bieten flexible Zahlungsbedingungen mit einem Zahlungsziel von 30 Tagen. Um Ihnen die Bestellung zu erleichtern, haben wir ein Bestellformular beigefügt. Bei Rückfragen oder zur Vereinbarung eines Beratungstermins stehen wir Ihnen jederzeit gerne zur Verfügung. Wir freuen uns auf eine erfolgreiche Zusammenarbeit. Mit freundlichen Grüßen Möbelmanufaktur Müller &amp; Söhne Johannes Müller Johannes Müller Anlagen: Katalog Bestellformular</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 svg:font-family="Arial" style:font-family-generic="swiss"/>
    <style:font-face style:name="Verdana" svg:font-family="Verdana" style:font-family-generic="swiss"/>
    <style:font-face style:name="Vivaldi" svg:font-family="Vivaldi" style:font-family-generic="script"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Verdana" fo:font-family="Verdana" style:font-family-generic="swiss" fo:font-size="14pt" style:font-name-asian="Microsoft YaHei" style:font-family-asian="'Microsoft YaHei'" style:font-family-generic-asian="system" style:font-pitch-asian="variable" style:font-size-asian="14pt" style:font-name-complex="Arial" style:font-family-complex="Arial"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Verdana" fo:font-family="Verdana" style:font-family-generic="swis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Verdana" fo:font-family="Verdana"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Verdana" fo:font-family="Verdana" style:font-family-generic="swiss" style:font-size-asian="12pt" style:font-name-complex="Arial" style:font-family-complex="Arial"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6-03T08:39:36.318000000</meta:creation-date>
    <dc:date>2024-06-03T08:50:20.847000000</dc:date>
    <meta:editing-duration>PT10M44S</meta:editing-duration>
    <meta:editing-cycles>3</meta:editing-cycles>
    <meta:generator>LibreOffice/7.0.3.1$Windows_X86_64 LibreOffice_project/d7547858d014d4cf69878db179d326fc3483e082</meta:generator>
    <meta:document-statistic meta:table-count="0" meta:image-count="0" meta:object-count="0" meta:page-count="1" meta:paragraph-count="1" meta:word-count="250" meta:character-count="1858" meta:non-whitespace-character-count="1608"/>
  </office:meta>
</office:document-meta>
</file>