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Arial" svg:font-family="Arial" style:font-family-generic="swiss"/>
    <style:font-face style:name="Verdana" svg:font-family="Verdana" style:font-family-generic="swiss"/>
    <style:font-face style:name="Monotype Corsiva" svg:font-family="'Monotype Corsiva'" style:font-family-generic="script"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1" style:family="text">
      <style:text-properties officeooo:rsid="0011c7fd"/>
    </style:style>
    <style:style style:name="T2" style:family="text">
      <style:text-properties fo:font-weight="bold" style:font-weight-asian="bold" style:font-weight-complex="bold"/>
    </style:style>
    <style:style style:name="T3" style:family="text">
      <style:text-properties fo:font-weight="bold" officeooo:rsid="0011c7fd" style:font-weight-asian="bold" style:font-weight-complex="bold"/>
    </style:style>
    <style:style style:name="T4" style:family="text">
      <style:text-properties style:font-name="Monotype Corsiva"/>
    </style:style>
    <style:style style:name="T5" style:family="text">
      <style:text-properties style:font-name="Monotype Corsiva" fo:font-size="24pt" style:font-size-asian="24pt" style:font-size-complex="24pt"/>
    </style:style>
    <style:style style:name="T6" style:family="text">
      <style:text-properties officeooo:rsid="0013ab85"/>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IT-Services Schmidt GmbH Technologiepark 3 | 90402 Nürnberg Herrn Max Müller Müller &amp; Partner Steuerberatung Hauptstraße 22 80331 München Nürnberg Neue IT-Dienstleistungen – Ihre Anfrage vom 20.05.202 Sehr geehrter Herr Müller, wir freuen uns über Ihr Interesse an unseren IT-Dienstleistungen und bedanken uns für Ihre Anfrage. In den letzten Monaten haben wir unser Angebot umfassend erweitert und aktualisiert, um Ihnen noch innovativere und effizientere Lösungen anbieten zu können. Anbei finden Sie eine detaillierte Übersicht unserer neuen Services. Besonders hervorheben möchten wir unsere erweiterten Cloud-Lösungen, die Ihnen flexible und sichere Datenverwaltung ermöglichen. Zudem bieten wir jetzt maßgeschneiderte IT-Sicherheitslösungen an, die speziell auf die Bedürfnisse von Steuerberatungen zugeschnitten sind. Unsere neuen Dienstleistungen umfassen: Erweiterte Cloud-Lösungen: Flexibel skalierbare und sichere Datenspeicherung. IT-Sicherheitslösungen: Speziell für Steuerberatungen entwickelt, um höchste Sicherheitsstandards zu gewährleisten. IT-Beratung und -Support: Umfassende Unterstützung und individuelle Beratung für Ihre spezifischen Anforderungen. Unsere Preise sind kompetitiv und transparent gestaltet, um Ihnen die bestmögliche Kosteneffizienz zu bieten. Die detaillierte Preisliste und Konditionen entnehmen Sie bitte der beigefügten Information. Bei Abschluss eines Servicevertrages gewähren wir Ihnen eine attraktive Provision von 15%. Wir laden Sie herzlich ein, sich die beiliegenden Informationen anzusehen und uns Ihre spezifischen Anforderungen mitzuteilen. Gerne erstellen wir Ihnen ein maßgeschneidertes Angebot. Verwenden Sie hierfür bitte die beigefügte Antwortkarte. Bei Fragen oder zur Vereinbarung eines persönlichen Beratungstermins stehen wir Ihnen jederzeit gerne zur Verfügung. <text:span text:style-name="T6">M</text:span>it freundlichen Grüßen IT-Services Schmidt GmbH Lisa Schmidt Lisa Schmidt Anlagen: <text:span text:style-name="T6">S</text:span>erviceübersicht Preisliste Antwortkarte </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Arial" svg:font-family="Arial" style:font-family-generic="swiss"/>
    <style:font-face style:name="Verdana" svg:font-family="Verdana" style:font-family-generic="swiss"/>
    <style:font-face style:name="Monotype Corsiva" svg:font-family="'Monotype Corsiva'" style:font-family-generic="script"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Verdana" fo:font-family="Verdana" style:font-family-generic="swiss" fo:font-size="14pt" style:font-name-asian="Microsoft YaHei" style:font-family-asian="'Microsoft YaHei'" style:font-family-generic-asian="system" style:font-pitch-asian="variable" style:font-size-asian="14pt" style:font-name-complex="Arial" style:font-family-complex="Arial" style:font-family-generic-complex="swiss"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Verdana" fo:font-family="Verdana" style:font-family-generic="swis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Verdana" fo:font-family="Verdana"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Verdana" fo:font-family="Verdana" style:font-family-generic="swiss" style:font-size-asian="12pt" style:font-name-complex="Arial" style:font-family-complex="Arial"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6-03T08:56:52.863000000</meta:creation-date>
    <dc:date>2024-06-03T09:04:21.449000000</dc:date>
    <meta:editing-duration>PT7M28S</meta:editing-duration>
    <meta:editing-cycles>2</meta:editing-cycles>
    <meta:generator>LibreOffice/7.0.3.1$Windows_X86_64 LibreOffice_project/d7547858d014d4cf69878db179d326fc3483e082</meta:generator>
    <meta:document-statistic meta:table-count="0" meta:image-count="0" meta:object-count="0" meta:page-count="1" meta:paragraph-count="1" meta:word-count="235" meta:character-count="1950" meta:non-whitespace-character-count="1714"/>
  </office:meta>
</office:document-meta>
</file>