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Thorndale AMT" svg:font-family="'Thorndale AMT'"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rlito" svg:font-family="Carlito"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start" style:justify-single-word="false"/>
      <style:text-properties fo:font-size="10pt" officeooo:paragraph-rsid="0027ad3e" style:font-size-asian="10pt" style:font-size-complex="10pt"/>
    </style:style>
    <style:style style:name="P2" style:family="paragraph" style:parent-style-name="Standard">
      <style:text-properties style:font-name="Times New Roman" fo:font-size="10pt" style:font-size-asian="10pt" style:font-size-complex="10pt"/>
    </style:style>
    <style:style style:name="P3" style:family="paragraph" style:parent-style-name="Standard">
      <style:paragraph-properties fo:text-align="start" style:justify-single-word="false"/>
      <style:text-properties style:font-name="Times New Roman" fo:font-size="10pt" officeooo:paragraph-rsid="0027ad3e" style:font-size-asian="10pt" style:font-size-complex="10pt"/>
    </style:style>
    <style:style style:name="T1" style:family="text">
      <style:text-properties style:font-name="Times New Roman"/>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Die Kühlung</text:p>
      <text:p text:style-name="P3">Die Kühlung ist ein bis zu 130 Meter hoher Höhenzug in Mecklenburg-Vorpommern, der sich westlich von Rostock zwischen den Orten Bad Doberan und Kühlungsborn erstreckt. Sie ist eine der markantesten Landschaftsformen im norddeutschen Tiefland. Durch ihre geologische Beschaffenheit und die charakteristische Mischung aus dichten Wäldern und sanften Hügeln ist die Kühlung ein beliebtes Naherholungsgebiet für Einheimische und Touristen.</text:p>
      <text:p text:style-name="P3">Der Name „Kühlung“ leitet sich von dem plattdeutschen Wort „Kuhle“ ab, das für eine Senke oder Mulde steht, was auf die zerklüftete und hügelige Struktur des Gebiets hindeutet. Entstanden ist der Höhenzug während der letzten Eiszeit, als die Gletscher große Mengen an Geröll und Gestein ablagerten. Diese geologischen Prozesse formten die abwechslungsreiche Landschaft mit tiefen Tälern, steilen Hängen und zahlreichen kleinen Bächen.</text:p>
      <text:p text:style-name="P3">Die höchsten Erhebungen des Höhenzuges sind der Diedrichshagener Berg mit 129 Metern und der Bastorfer Signalberg, auf dem sich auch der Leuchtturm Bastorf befindet, der als Orientierungspunkt für Schiffe dient.</text:p>
      <text:p text:style-name="P3">Besonders beliebt ist die Kühlung bei Wanderern und Radfahrern, die die zahlreichen Wege und Pfade nutzen, um die malerischen Ausblicke über die Ostsee und die weiten Felder Mecklenburgs zu genießen. Von einigen Punkten aus hat man an klaren Tagen einen beeindruckenden Blick bis nach Rostock und weit in die umliegenden Landschaften.</text:p>
      <text:p text:style-name="P3">Historisch gesehen spielte die Kühlung eine wichtige Rolle als Schutzgebiet und Rückzugsort für die Menschen der Region. Heute ist sie Teil des Landschaftsschutzgebietes „Kühlung“, das auf etwa 110 Quadratkilometern Flora und Fauna vor intensiver landwirtschaftlicher Nutzung und Bebauung bewahren soll.</text:p>
      <text:p text:style-name="P3">Die Kühlung heute Auch wenn die Kühlung aufgrund ihrer vergleichsweise geringen Höhe keine Herausforderungen für erfahrene Bergsteiger bietet, ist sie dennoch ein beliebtes Ziel für naturverbundene Reisende und Familien. Verschiedene Wanderwege, wie der Kühlung-Wanderweg, führen durch das Gebiet und bieten Gelegenheiten zur Erkundung der abwechslungsreichen Landschaft und der artenreichen Tierwelt.</text:p>
      <text:p text:style-name="P3">Besichtigung der Kühlung Eine direkte Erschließung des Höhenzugs durch Seilbahnen oder Ähnliches gibt es nicht, aber es bestehen zahlreiche Wanderwege und Fahrradstrecken, die zu verschiedenen Aussichtspunkten führen. Die Kühlung ist von den nahegelegenen Ostseebädern und Städten aus leicht erreichbar, insbesondere von Kühlungsborn, einem beliebten Ferienort an der Ostsee, sowie von Bad Doberan, bekannt für sein Doberaner Münster und die historische Bäderbahn „Molli“.</text:p>
      <text:p text:style-name="P1"><text:span text:style-name="T1">Die Kühlung bietet ihren Besuchern eine idyllische Landschaft und ist ein idealer Rückzugsort für all jene, die Ruhe und Entspannung in der Natur suche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Thorndale AMT" svg:font-family="'Thorndale AMT'"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rlito" svg:font-family="Carlito"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horndale AMT"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Thorndale AMT" fo:font-size="12pt" fo:language="de" fo:country="DE"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Carlito" fo:font-family="Carlito" style:font-style-name="Standard" style:font-family-generic="swiss" style:font-pitch="variable"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Heading" style:next-style-name="Text_20_body" style:default-outline-level="1" style:class="text">
      <style:text-properties fo:color="#3465a4" loext:opacity="100%" fo:font-size="115%" fo:font-weight="bold" style:font-size-asian="115%" style:font-weight-asian="bold" style:font-size-complex="115%"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42cm" fo:margin-bottom="0.4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2-08-11T11:15:41.60</meta:creation-date>
    <dc:title>Standard-AK</dc:title>
    <meta:editing-duration>PT59M33S</meta:editing-duration>
    <meta:editing-cycles>10</meta:editing-cycles>
    <meta:generator>LibreOffice/7.0.3.1$Windows_X86_64 LibreOffice_project/d7547858d014d4cf69878db179d326fc3483e082</meta:generator>
    <dc:date>2024-10-18T08:35:58.176000000</dc:date>
    <meta:document-statistic meta:table-count="0" meta:image-count="0" meta:object-count="0" meta:page-count="1" meta:paragraph-count="9" meta:word-count="379" meta:character-count="2754" meta:non-whitespace-character-count="2384"/>
    <meta:template xlink:type="simple" xlink:actuate="onRequest" xlink:title="Standard-AK" xlink:href="../../../../LibreOffice/3/user/template/Standard-AK.ott" meta:date="2012-08-11T11:15:41.610000000"/>
  </office:meta>
</office:document-meta>
</file>