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rlito" svg:font-family="Carlito" style:font-adornments="Standard"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horndale AMT" svg:font-family="'Thorndale AMT'" style:font-family-generic="roman" style:font-pitch="variable"/>
    <style:font-face style:name="Times New Roman" svg:font-family="'Times New Roman'" style:font-family-generic="roman" style:font-pitch="variable"/>
  </office:font-face-decls>
  <office:automatic-styles>
    <style:style style:name="P1" style:family="paragraph" style:parent-style-name="Standard">
      <style:text-properties style:font-name="Times New Roman" fo:font-size="10pt" style:font-size-asian="10pt" style:font-size-complex="10pt"/>
    </style:style>
    <style:style style:name="P2" style:family="paragraph" style:parent-style-name="Standard">
      <style:paragraph-properties fo:text-align="start" style:justify-single-word="false"/>
      <style:text-properties fo:font-size="10pt" officeooo:paragraph-rsid="002631ca" style:font-size-asian="10pt" style:font-size-complex="10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Die Michelenburg – Namensgeberin für Mecklenburg</text:p>
      <text:p text:style-name="P2">Die Michelenburg war eine bedeutende slawische Burganlage im heutigen Ort Dorf Mecklenburg, die als Namensgeberin für die gesamte Region Mecklenburg diente. Diese frühmittelalterliche Befestigungsanlage, die im 10. Jahrhundert errichtet wurde, spielte eine zentrale Rolle in der Geschichte der Region und war ein Symbol für Macht und Einfluss in der damaligen slawischen Kultur.</text:p>
      <text:p text:style-name="P2">Geographische Lage und Entstehung</text:p>
      <text:p text:style-name="P2">Die Michelenburg befand sich auf einer Anhöhe in der Nähe des heutigen Wismar, in einem strategisch wichtigen Gebiet zwischen der Ostsee und dem Hinterland. Sie war umgeben von dichten Wäldern und Sümpfen, was sie schwer zugänglich und gut verteidigt machte. Der Name „Michelenburg“ leitet sich von dem altslawischen Wort „Mikilin“ ab, was so viel wie „groß“ oder „mächtig“ bedeutet. Die Burg galt als eines der Machtzentren des slawischen Stammes der Obotriten, die zu dieser Zeit in der Region lebten.</text:p>
      <text:p text:style-name="P2">Bedeutung und Geschichte</text:p>
      <text:p text:style-name="P2">Die Michelenburg wurde im Laufe der Jahrhunderte zu einem wichtigen politischen und militärischen Zentrum. Im 12. Jahrhundert, während der deutschen Ostexpansion, wurde die Burg von den expandierenden christlichen Fürsten eingenommen und teilweise zerstört. Dennoch blieb der Name „Michelenburg“ bestehen und entwickelte sich im Laufe der Zeit zu „Mecklenburg“, dem Namen für die ganze Region.</text:p>
      <text:p text:style-name="P2">Im Rahmen der Christianisierung und der deutschen Kolonisierung wurde die Region zunehmend in das Heilige Römische Reich eingegliedert, und die alte slawische Burg verlor allmählich an Bedeutung. Der Name jedoch blieb bestehen und wurde für das Herzogtum Mecklenburg verwendet, das sich später zu einem der bedeutendsten Territorien im norddeutschen Raum entwickelte.</text:p>
      <text:p text:style-name="P2">Die Michelenburg heute</text:p>
      <text:p text:style-name="P2">Heute sind von der ursprünglichen Michelenburg nur noch wenige Überreste erhalten. In Dorf Mecklenburg erinnert eine kleine Gedenkstätte an die Burg und ihre historische Bedeutung. Der Ort ist heute eine ruhige ländliche Gemeinde, aber die Erinnerung an die Michelenburg lebt im Namen des gesamten Bundeslandes Mecklenburg-Vorpommern weiter.</text:p>
      <text:p text:style-name="P2">Obwohl die Michelenburg nicht mehr als Festung existiert, bleibt sie ein Symbol für die lange und reiche Geschichte der Region und ihrer Mensch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rlito" svg:font-family="Carlito" style:font-adornments="Standard"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horndale AMT" svg:font-family="'Thorndale AMT'" style:font-family-generic="roman"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horndale AMT" fo:font-size="12pt" fo:language="de" fo:country="DE"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Thorndale AMT" fo:font-size="12pt" fo:language="de" fo:country="DE" style:letter-kerning="true"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Carlito" fo:font-family="Carlito" style:font-style-name="Standard" style:font-family-generic="swiss" style:font-pitch="variable"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Heading" style:next-style-name="Text_20_body" style:default-outline-level="1" style:class="text">
      <style:text-properties fo:color="#3465a4" loext:opacity="100%" fo:font-size="115%" fo:font-weight="bold" style:font-size-asian="115%" style:font-weight-asian="bold" style:font-size-complex="115%" style:font-weight-complex="bold"/>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42cm" fo:margin-bottom="0.4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2-08-11T11:15:41.60</meta:creation-date>
    <dc:title>Standard-AK</dc:title>
    <meta:editing-duration>PT54M15S</meta:editing-duration>
    <meta:editing-cycles>10</meta:editing-cycles>
    <meta:generator>LibreOffice/24.2.5.2$Windows_X86_64 LibreOffice_project/bffef4ea93e59bebbeaf7f431bb02b1a39ee8a59</meta:generator>
    <dc:date>2024-10-18T18:20:53.947000000</dc:date>
    <dc:creator>Jan-Philipp Spengler</dc:creator>
    <meta:document-statistic meta:table-count="0" meta:image-count="0" meta:object-count="0" meta:page-count="1" meta:paragraph-count="10" meta:word-count="321" meta:character-count="2255" meta:non-whitespace-character-count="1943"/>
    <meta:template xlink:type="simple" xlink:actuate="onRequest" xlink:title="Standard-AK" xlink:href="../../../../LibreOffice/3/user/template/Standard-AK.ott" meta:date="2012-08-11T11:15:41.610000000"/>
  </office:meta>
</office:document-meta>
</file>