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3E80000029A71B8EB92A4B0351A.jpg" manifest:media-type="image/jpeg"/>
  <manifest:file-entry manifest:full-path="Pictures/10000000000003CE000002265798C8321A17D50D.jpg" manifest:media-type="image/jpeg"/>
  <manifest:file-entry manifest:full-path="Pictures/10000000000003E90000020F6D286EAE62094CCF.jpg" manifest:media-type="image/jpeg"/>
  <manifest:file-entry manifest:full-path="Pictures/100000000000065A0000043823154C91497C1258.jpg" manifest:media-type="image/jpeg"/>
  <manifest:file-entry manifest:full-path="Pictures/1000000000000500000003C0BB96D9EDDBF37938.jpg" manifest:media-type="image/jpeg"/>
  <manifest:file-entry manifest:full-path="Pictures/1000000000000660000004C8EF5BC0726A68B59D.jpg" manifest:media-type="image/jpeg"/>
  <manifest:file-entry manifest:full-path="Pictures/1000000000000280000001AC41876B9DE7C6BEEC.jpg" manifest:media-type="image/jpeg"/>
  <manifest:file-entry manifest:full-path="Pictures/100000000000123A0000089ADB5D9BAC3451475D.jpg" manifest:media-type="image/jpeg"/>
  <manifest:file-entry manifest:full-path="Pictures/1000000000000320000001A527BA6F831BE05B24.jpg" manifest:media-type="image/jpeg"/>
  <manifest:file-entry manifest:full-path="Pictures/1000000000000384000001FAA90917F47B69498A.jpg" manifest:media-type="image/jpe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scripts/>
  <office:font-face-decls>
    <style:font-face style:name="Arial1" svg:font-family="Arial"/>
    <style:font-face style:name="Arial" svg:font-family="Arial" style:font-pitch="variable"/>
    <style:font-face style:name="Liberation Sans1" svg:font-family="'Liberation Sans'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svg:stroke-width="0cm" draw:fill="none" draw:textarea-vertical-align="bottom" draw:auto-grow-height="fals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2" style:family="graphic" style:parent-style-name="standard">
      <style:graphic-properties draw:stroke="none" svg:stroke-width="0cm" draw:fill="none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3" style:family="graphic">
      <style:graphic-properties style:protect="size"/>
    </style:style>
    <style:style style:name="gr4" style:family="graphic" style:parent-style-name="Objekt_20_ohne_20_Füllung_20_und_20_Linie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.736cm, 0cm, 0.736cm)" draw:image-opacity="100%" style:mirror="none"/>
    </style:style>
    <style:style style:name="gr5" style:family="graphic" style:parent-style-name="standard">
      <style:graphic-properties draw:stroke="none" svg:stroke-width="0cm" draw:fill="none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6" style:family="graphic" style:parent-style-name="standard">
      <style:graphic-properties draw:stroke="none" svg:stroke-width="0cm" draw:fill="none" draw:textarea-vertical-align="middle" draw:auto-grow-height="false" draw:fit-to-size="false" style:shrink-to-fit="tru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7" style:family="graphic" style:parent-style-name="Objekt_20_ohne_20_Füllung_20_und_20_Linie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1.588cm, 0cm, 1.588cm)" draw:image-opacity="100%" style:mirror="none"/>
    </style:style>
    <style:style style:name="gr8" style:family="graphic" style:parent-style-name="Objekt_20_ohne_20_Füllung_20_und_20_Linie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1.97cm, 0cm, 1.97cm)" draw:image-opacity="100%" style:mirror="none"/>
    </style:style>
    <style:style style:name="gr9" style:family="graphic" style:parent-style-name="standard">
      <style:graphic-properties draw:stroke="none" svg:stroke-width="0cm" draw:fill="none" draw:textarea-vertical-align="top" draw:auto-grow-height="false" draw:fit-to-size="false" style:shrink-to-fit="true" fo:min-height="0cm" fo:min-width="0cm" fo:padding-top="0.125cm" fo:padding-bottom="0.125cm" fo:padding-left="0.25cm" fo:padding-right="0.25cm" fo:wrap-option="wrap"/>
      <style:paragraph-properties style:writing-mode="lr-tb"/>
    </style:style>
    <style:style style:name="gr10" style:family="graphic" style:parent-style-name="Objekt_20_ohne_20_Füllung_20_und_20_Linie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.006cm, 0cm, 0.006cm, 0cm)" draw:image-opacity="100%" style:mirror="none"/>
    </style:style>
    <style:style style:name="gr11" style:family="graphic" style:parent-style-name="Objekt_20_ohne_20_Füllung_20_und_20_Linie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.783cm, 0cm, 0.783cm)" draw:image-opacity="100%" style:mirror="none"/>
    </style:style>
    <style:style style:name="gr12" style:family="graphic" style:parent-style-name="Objekt_20_ohne_20_Füllung_20_und_20_Linie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.456cm, 0cm, 0.456cm)" draw:image-opacity="100%" style:mirror="none"/>
    </style:style>
    <style:style style:name="gr13" style:family="graphic" style:parent-style-name="Objekt_20_ohne_20_Füllung_20_und_20_Linie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11.43cm, 0cm, 11.43cm)" draw:image-opacity="100%" style:mirror="none"/>
    </style:style>
    <style:style style:name="gr14" style:family="graphic" style:parent-style-name="Objekt_20_ohne_20_Füllung_20_und_20_Linie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.005cm, 0cm, 0.005cm, 0cm)" draw:image-opacity="100%" style:mirror="none"/>
    </style:style>
    <style:style style:name="gr15" style:family="graphic" style:parent-style-name="Objekt_20_ohne_20_Füllung_20_und_20_Linie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1.576cm, 0cm, 1.576cm)" draw:image-opacity="100%" style:mirror="none"/>
    </style:style>
    <style:style style:name="gr16" style:family="graphic" style:parent-style-name="Objekt_20_ohne_20_Füllung_20_und_20_Linie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1.487cm, 0cm, 1.487cm)" draw:image-opacity="100%" style:mirror="none"/>
    </style:style>
    <style:style style:name="pr1" style:family="presentation" style:parent-style-name="Title_20_Slide-notes">
      <style:graphic-properties draw:fill-color="#ffffff" fo:min-height="13.364cm"/>
      <style:paragraph-properties style:writing-mode="lr-tb"/>
    </style:style>
    <style:style style:name="pr2" style:family="presentation" style:parent-style-name="Blank_20_Slide-notes">
      <style:graphic-properties draw:fill-color="#ffffff" fo:min-height="13.364cm"/>
      <style:paragraph-properties style:writing-mode="lr-tb"/>
    </style:style>
    <style:style style:name="P1" style:family="paragraph">
      <style:paragraph-properties fo:margin-top="0cm" fo:margin-bottom="0cm" fo:line-height="90%" fo:text-align="center"/>
    </style:style>
    <style:style style:name="P2" style:family="paragraph">
      <loext:graphic-properties draw:fill="none"/>
      <style:paragraph-properties fo:text-align="center" style:font-independent-line-spacing="true"/>
      <style:text-properties fo:font-size="18pt"/>
    </style:style>
    <style:style style:name="P3" style:family="paragraph">
      <style:paragraph-properties fo:margin-top="0.353cm" fo:margin-bottom="0cm" fo:line-height="90%" fo:text-align="center"/>
    </style:style>
    <style:style style:name="P4" style:family="paragraph">
      <loext:graphic-properties draw:fill-color="#ffffff"/>
    </style:style>
    <style:style style:name="P5" style:family="paragraph">
      <loext:graphic-properties draw:fill="none"/>
      <style:paragraph-properties fo:text-align="start"/>
      <style:text-properties fo:font-size="18pt"/>
    </style:style>
    <style:style style:name="P6" style:family="paragraph">
      <style:paragraph-properties fo:margin-top="0.353cm" fo:margin-bottom="0cm" fo:line-height="90%" fo:text-align="start"/>
    </style:style>
    <style:style style:name="P7" style:family="paragraph">
      <loext:graphic-properties draw:fill="none"/>
      <style:paragraph-properties fo:text-align="start" style:font-independent-line-spacing="true"/>
      <style:text-properties fo:font-size="18pt"/>
    </style:style>
    <style:style style:name="P8" style:family="paragraph">
      <style:paragraph-properties fo:margin-top="0cm" fo:margin-bottom="0cm" fo:line-height="100%" fo:text-align="start"/>
    </style:style>
    <style:style style:name="P9" style:family="paragraph">
      <style:paragraph-properties fo:margin-top="0cm" fo:margin-bottom="0cm" fo:line-height="100%" fo:text-align="center"/>
    </style:style>
    <style:style style:name="P10" style:family="paragraph">
      <style:paragraph-properties fo:margin-top="0cm" fo:margin-bottom="0cm" fo:line-height="100%" fo:text-align="end"/>
    </style:style>
    <style:style style:name="P11" style:family="paragraph">
      <style:paragraph-properties fo:margin-top="0cm" fo:margin-bottom="0cm" fo:line-height="90%" fo:text-align="start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style:font-name="Arial1" fo:font-size="60pt" fo:letter-spacing="normal" fo:language="de" fo:country="DE" fo:font-style="normal" style:text-underline-style="none" fo:font-weight="bold" style:font-size-asian="60pt" style:font-style-asian="normal" style:font-weight-asian="bold" style:font-size-complex="60pt" style:font-style-complex="normal" style:font-weight-complex="bold"/>
    </style:style>
    <style:style style:name="T2" style:family="text">
      <style:text-properties fo:font-variant="normal" fo:text-transform="none" fo:color="#000000" loext:opacity="100%" style:text-line-through-style="none" style:text-line-through-type="none" style:text-position="0% 100%" style:font-name="Arial1" fo:font-size="24pt" fo:letter-spacing="normal" fo:language="de" fo:country="DE" fo:font-style="normal" style:text-underline-style="none" fo:font-weight="normal" style:font-size-asian="24pt" style:font-style-asian="normal" style:font-weight-asian="normal" style:font-size-complex="24pt" style:font-style-complex="normal" style:font-weight-complex="normal"/>
    </style:style>
    <style:style style:name="T3" style:family="text">
      <style:text-properties fo:font-variant="normal" fo:text-transform="none" fo:color="#f2f2f2" loext:opacity="100%" style:text-line-through-style="none" style:text-line-through-type="none" style:text-position="0% 100%" style:font-name="Arial1" fo:font-size="12pt" fo:letter-spacing="normal" fo:language="de" fo:country="DE" fo:font-style="normal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T4" style:family="text">
      <style:text-properties fo:font-variant="normal" fo:text-transform="none" fo:color="#f2f2f2" loext:opacity="100%" style:text-line-through-style="none" style:text-line-through-type="none" style:text-position="0% 100%" style:font-name="Arial1" fo:font-size="44pt" fo:letter-spacing="normal" fo:language="de" fo:country="DE" fo:font-style="normal" style:text-underline-style="none" fo:font-weight="bold" style:font-size-asian="44pt" style:font-style-asian="normal" style:font-weight-asian="bold" style:font-size-complex="44pt" style:font-style-complex="normal" style:font-weight-complex="bold"/>
    </style:style>
    <text:list-style style:name="L1">
      <text:list-level-style-bullet text:level="1" text:bullet-char="●">
        <style:list-level-properties text:min-label-width="0.6cm"/>
        <style:text-properties fo:font-family="StarSymbol" fo:color="#000000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StarSymbol" fo:color="#f2f2f2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Title_20_Slide" presentation:presentation-page-layout-name="AL1T1">
        <draw:custom-shape draw:name="TextShape 1" draw:style-name="gr1" draw:text-style-name="P2" draw:layer="layout" svg:width="25.398cm" svg:height="7.269cm" svg:x="4.233cm" svg:y="3.118cm">
          <text:p text:style-name="P1"><text:span text:style-name="T1">Parchim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2" draw:style-name="gr2" draw:text-style-name="P2" draw:layer="layout" svg:width="25.398cm" svg:height="3.734cm" svg:x="4.233cm" svg:y="10.869cm">
          <text:p text:style-name="P3"><text:span text:style-name="T2">Eine Tour von A bis Z durch die mecklenburgische Kreisstadt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3" draw:layer="layout" svg:width="19.798cm" svg:height="11.136cm" svg:x="0.6cm" svg:y="2.257cm" draw:page-number="1" presentation:class="page"/>
          <draw:frame presentation:style-name="pr1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Blank_20_Slide">
        <draw:frame draw:name="Bildplatzhalter 1" draw:style-name="gr4" draw:text-style-name="P5" draw:layer="layout" svg:width="18.813cm" svg:height="14.098cm" svg:x="14.462cm" svg:y="2.975cm">
          <draw:image xlink:href="Pictures/10000000000003E80000029A71B8EB92A4B0351A.jpg" xlink:type="simple" xlink:show="embed" xlink:actuate="onLoad" draw:mime-type="image/jpeg">
            <text:p/>
          </draw:image>
        </draw:frame>
        <draw:custom-shape draw:name="TextShape 1" draw:style-name="gr2" draw:text-style-name="P7" draw:layer="layout" svg:width="12.664cm" svg:height="2.721cm" svg:x="0.589cm" svg:y="14.351cm">
          <text:p text:style-name="P6"><text:span text:style-name="T2">Der Innenstadtbereich mit einigen Außenbezirken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2" draw:style-name="gr5" draw:text-style-name="P7" draw:layer="layout" svg:width="4.283cm" svg:height="1.012cm" svg:x="0.589cm" svg:y="17.846cm">
          <text:p text:style-name="P8"><text:span text:style-name="T3">06.09.2019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3" draw:style-name="gr5" draw:text-style-name="P2" draw:layer="layout" svg:width="25.484cm" svg:height="1.012cm" svg:x="5.463cm" svg:y="17.846cm">
          <text:p text:style-name="P9"><text:span text:style-name="T3">Quelle: https://www.luftbildsuche.de/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4" draw:style-name="gr5" draw:text-style-name="P7" draw:layer="layout" svg:width="1.737cm" svg:height="1.012cm" svg:x="31.538cm" svg:y="17.846cm">
          <text:p text:style-name="P10"><text:span text:style-name="T3"><text:page-number>&lt;Foliennummer&gt;</text:page-number>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5" draw:style-name="gr6" draw:text-style-name="P7" draw:layer="layout" svg:width="23.619cm" svg:height="2.378cm" svg:x="0.587cm" svg:y="0.252cm">
          <text:p text:style-name="P11"><text:span text:style-name="T4">Parchim von oben – ein Überblick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3" draw:layer="layout" svg:width="19.798cm" svg:height="11.136cm" svg:x="0.6cm" svg:y="2.257cm" draw:page-number="2" presentation:class="page"/>
          <draw:frame presentation:style-name="pr2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Blank_20_Slide">
        <draw:frame draw:name="Bildplatzhalter 7" draw:style-name="gr7" draw:text-style-name="P5" draw:layer="layout" svg:width="18.813cm" svg:height="14.098cm" svg:x="14.462cm" svg:y="2.975cm">
          <draw:image xlink:href="Pictures/10000000000003CE000002265798C8321A17D50D.jpg" xlink:type="simple" xlink:show="embed" xlink:actuate="onLoad" draw:mime-type="image/jpeg">
            <text:p/>
          </draw:image>
        </draw:frame>
        <draw:custom-shape draw:name="TextShape 1" draw:style-name="gr2" draw:text-style-name="P7" draw:layer="layout" svg:width="12.664cm" svg:height="2.721cm" svg:x="0.589cm" svg:y="14.351cm">
          <text:p text:style-name="P6"><text:span text:style-name="T2">Die Altstadt – Backstein, Fachwerk und moderne Aspekte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2" draw:style-name="gr5" draw:text-style-name="P7" draw:layer="layout" svg:width="4.283cm" svg:height="1.012cm" svg:x="0.589cm" svg:y="17.846cm">
          <text:p text:style-name="P8"><text:span text:style-name="T3">06.09.2019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3" draw:style-name="gr5" draw:text-style-name="P2" draw:layer="layout" svg:width="25.484cm" svg:height="1.012cm" svg:x="5.463cm" svg:y="17.846cm">
          <text:p text:style-name="P9"><text:span text:style-name="T3">Quelle: https://www.mecklenburg-schwerin.de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4" draw:style-name="gr5" draw:text-style-name="P7" draw:layer="layout" svg:width="1.737cm" svg:height="1.012cm" svg:x="31.538cm" svg:y="17.846cm">
          <text:p text:style-name="P10"><text:span text:style-name="T3"><text:page-number>&lt;Foliennummer&gt;</text:page-number>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5" draw:style-name="gr5" draw:text-style-name="P7" draw:layer="layout" svg:width="23.619cm" svg:height="2.378cm" svg:x="0.587cm" svg:y="0.252cm">
          <text:p text:style-name="P11"><text:span text:style-name="T4">Altstadt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3" draw:layer="layout" svg:width="19.798cm" svg:height="11.136cm" svg:x="0.6cm" svg:y="2.257cm" draw:page-number="3" presentation:class="page"/>
          <draw:frame presentation:style-name="pr2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Blank_20_Slide">
        <draw:frame draw:name="Bildplatzhalter 7" draw:style-name="gr8" draw:text-style-name="P5" draw:layer="layout" svg:width="18.813cm" svg:height="14.098cm" svg:x="14.462cm" svg:y="2.975cm">
          <draw:image xlink:href="Pictures/10000000000003E90000020F6D286EAE62094CCF.jpg" xlink:type="simple" xlink:show="embed" xlink:actuate="onLoad" draw:mime-type="image/jpeg">
            <text:p/>
          </draw:image>
        </draw:frame>
        <draw:custom-shape draw:name="TextShape 1" draw:style-name="gr9" draw:text-style-name="P7" draw:layer="layout" svg:width="12.664cm" svg:height="2.721cm" svg:x="0.589cm" svg:y="14.351cm">
          <text:p text:style-name="P6"><text:span text:style-name="T2">Der Zubringer der Müritz zur Elbe fließt mit mehreren Armen durch die Stadt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2" draw:style-name="gr5" draw:text-style-name="P7" draw:layer="layout" svg:width="4.283cm" svg:height="1.012cm" svg:x="0.589cm" svg:y="17.846cm">
          <text:p text:style-name="P8"><text:span text:style-name="T3">06.09.2019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3" draw:style-name="gr5" draw:text-style-name="P2" draw:layer="layout" svg:width="25.484cm" svg:height="1.012cm" svg:x="5.463cm" svg:y="17.846cm">
          <text:p text:style-name="P9"><text:span text:style-name="T3">Quelle: https://de.wikipedia.org/wiki/Parchim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4" draw:style-name="gr5" draw:text-style-name="P7" draw:layer="layout" svg:width="1.737cm" svg:height="1.012cm" svg:x="31.538cm" svg:y="17.846cm">
          <text:p text:style-name="P10"><text:span text:style-name="T3"><text:page-number>&lt;Foliennummer&gt;</text:page-number>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5" draw:style-name="gr5" draw:text-style-name="P7" draw:layer="layout" svg:width="23.619cm" svg:height="2.378cm" svg:x="0.587cm" svg:y="0.252cm">
          <text:p text:style-name="P11"><text:span text:style-name="T4">Elde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3" draw:layer="layout" svg:width="19.798cm" svg:height="11.136cm" svg:x="0.6cm" svg:y="2.257cm" draw:page-number="4" presentation:class="page"/>
          <draw:frame presentation:style-name="pr2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Blank_20_Slide">
        <draw:frame draw:name="Bildplatzhalter 7" draw:style-name="gr10" draw:text-style-name="P5" draw:layer="layout" svg:width="18.813cm" svg:height="14.098cm" svg:x="14.462cm" svg:y="2.975cm">
          <draw:image xlink:href="Pictures/1000000000000660000004C8EF5BC0726A68B59D.jpg" xlink:type="simple" xlink:show="embed" xlink:actuate="onLoad" draw:mime-type="image/jpeg">
            <text:p/>
          </draw:image>
        </draw:frame>
        <draw:custom-shape draw:name="TextShape 1" draw:style-name="gr9" draw:text-style-name="P7" draw:layer="layout" svg:width="12.664cm" svg:height="2.721cm" svg:x="0.589cm" svg:y="14.351cm">
          <text:p text:style-name="P6"><text:span text:style-name="T2">Eine Regionalschule im Herzen der Stadt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2" draw:style-name="gr5" draw:text-style-name="P7" draw:layer="layout" svg:width="4.283cm" svg:height="1.012cm" svg:x="0.589cm" svg:y="17.846cm">
          <text:p text:style-name="P8"><text:span text:style-name="T3">06.09.2019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3" draw:style-name="gr5" draw:text-style-name="P2" draw:layer="layout" svg:width="25.484cm" svg:height="1.012cm" svg:x="5.463cm" svg:y="17.846cm">
          <text:p text:style-name="P9"><text:span text:style-name="T3">Quelle: https://de.wikipedia.org/wiki/Parchim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4" draw:style-name="gr5" draw:text-style-name="P7" draw:layer="layout" svg:width="1.737cm" svg:height="1.012cm" svg:x="31.538cm" svg:y="17.846cm">
          <text:p text:style-name="P10"><text:span text:style-name="T3"><text:page-number>&lt;Foliennummer&gt;</text:page-number>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5" draw:style-name="gr5" draw:text-style-name="P7" draw:layer="layout" svg:width="23.619cm" svg:height="2.378cm" svg:x="0.587cm" svg:y="0.252cm">
          <text:p text:style-name="P11"><text:span text:style-name="T4">Fritz-Reuter-Schule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3" draw:layer="layout" svg:width="19.798cm" svg:height="11.136cm" svg:x="0.6cm" svg:y="2.257cm" draw:page-number="5" presentation:class="page"/>
          <draw:frame presentation:style-name="pr2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Blank_20_Slide">
        <draw:frame draw:name="Bildplatzhalter 7" draw:style-name="gr11" draw:text-style-name="P5" draw:layer="layout" svg:width="18.813cm" svg:height="14.098cm" svg:x="14.462cm" svg:y="2.975cm">
          <draw:image xlink:href="Pictures/100000000000065A0000043823154C91497C1258.jpg" xlink:type="simple" xlink:show="embed" xlink:actuate="onLoad" draw:mime-type="image/jpeg">
            <text:p/>
          </draw:image>
        </draw:frame>
        <draw:custom-shape draw:name="TextShape 1" draw:style-name="gr2" draw:text-style-name="P7" draw:layer="layout" svg:width="12.664cm" svg:height="2.721cm" svg:x="0.589cm" svg:y="14.351cm">
          <text:p text:style-name="P6"><text:span text:style-name="T2">Ein Rollfeld von Parchim bis Stolpe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2" draw:style-name="gr5" draw:text-style-name="P7" draw:layer="layout" svg:width="4.283cm" svg:height="1.012cm" svg:x="0.589cm" svg:y="17.846cm">
          <text:p text:style-name="P8"><text:span text:style-name="T3">06.09.2019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3" draw:style-name="gr5" draw:text-style-name="P2" draw:layer="layout" svg:width="25.484cm" svg:height="1.012cm" svg:x="5.463cm" svg:y="17.846cm">
          <text:p text:style-name="P9"><text:span text:style-name="T3">Quelle: https://www.fotocommunity.de/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4" draw:style-name="gr5" draw:text-style-name="P7" draw:layer="layout" svg:width="1.737cm" svg:height="1.012cm" svg:x="31.538cm" svg:y="17.846cm">
          <text:p text:style-name="P10"><text:span text:style-name="T3"><text:page-number>&lt;Foliennummer&gt;</text:page-number>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5" draw:style-name="gr5" draw:text-style-name="P7" draw:layer="layout" svg:width="23.619cm" svg:height="2.378cm" svg:x="0.587cm" svg:y="0.252cm">
          <text:p text:style-name="P11"><text:span text:style-name="T4">Flughafen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3" draw:layer="layout" svg:width="19.798cm" svg:height="11.136cm" svg:x="0.6cm" svg:y="2.257cm" draw:page-number="6" presentation:class="page"/>
          <draw:frame presentation:style-name="pr2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Blank_20_Slide">
        <draw:frame draw:name="Bildplatzhalter 7" draw:style-name="gr12" draw:text-style-name="P5" draw:layer="layout" svg:width="18.813cm" svg:height="14.098cm" svg:x="14.462cm" svg:y="2.975cm">
          <draw:image xlink:href="Pictures/1000000000000280000001AC41876B9DE7C6BEEC.jpg" xlink:type="simple" xlink:show="embed" xlink:actuate="onLoad" draw:mime-type="image/jpeg">
            <text:p/>
          </draw:image>
        </draw:frame>
        <draw:custom-shape draw:name="TextShape 1" draw:style-name="gr2" draw:text-style-name="P7" draw:layer="layout" svg:width="12.664cm" svg:height="2.721cm" svg:x="0.589cm" svg:y="14.351cm">
          <text:p text:style-name="P6"><text:span text:style-name="T2">Sportboote verkehren auf der Elde bei Parchim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2" draw:style-name="gr5" draw:text-style-name="P7" draw:layer="layout" svg:width="4.283cm" svg:height="1.012cm" svg:x="0.589cm" svg:y="17.846cm">
          <text:p text:style-name="P8"><text:span text:style-name="T3">06.09.2019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3" draw:style-name="gr5" draw:text-style-name="P2" draw:layer="layout" svg:width="25.484cm" svg:height="1.012cm" svg:x="5.463cm" svg:y="17.846cm">
          <text:p text:style-name="P9"><text:span text:style-name="T3">Quelle: https://www.svz.de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4" draw:style-name="gr5" draw:text-style-name="P7" draw:layer="layout" svg:width="1.737cm" svg:height="1.012cm" svg:x="31.538cm" svg:y="17.846cm">
          <text:p text:style-name="P10"><text:span text:style-name="T3"><text:page-number>&lt;Foliennummer&gt;</text:page-number>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5" draw:style-name="gr5" draw:text-style-name="P7" draw:layer="layout" svg:width="23.619cm" svg:height="2.378cm" svg:x="0.587cm" svg:y="0.252cm">
          <text:p text:style-name="P11"><text:span text:style-name="T4">Schifffahrt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3" draw:layer="layout" svg:width="19.798cm" svg:height="11.136cm" svg:x="0.6cm" svg:y="2.257cm" draw:page-number="7" presentation:class="page"/>
          <draw:frame presentation:style-name="pr2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Blank_20_Slide">
        <draw:frame draw:name="Bildplatzhalter 8" draw:style-name="gr13" draw:text-style-name="P5" draw:layer="layout" svg:width="18.813cm" svg:height="14.098cm" svg:x="14.462cm" svg:y="2.975cm">
          <draw:image xlink:href="Pictures/100000000000123A0000089ADB5D9BAC3451475D.jpg" xlink:type="simple" xlink:show="embed" xlink:actuate="onLoad" draw:mime-type="image/jpeg">
            <text:p/>
          </draw:image>
        </draw:frame>
        <draw:custom-shape draw:name="TextShape 1" draw:style-name="gr9" draw:text-style-name="P7" draw:layer="layout" svg:width="12.664cm" svg:height="2.721cm" svg:x="0.589cm" svg:y="14.351cm">
          <text:p text:style-name="P6"><text:span text:style-name="T2">Die Sparkasse in Parchim – Historische Gebäude direkt am Moltkeplatz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2" draw:style-name="gr5" draw:text-style-name="P7" draw:layer="layout" svg:width="4.283cm" svg:height="1.012cm" svg:x="0.589cm" svg:y="17.846cm">
          <text:p text:style-name="P8"><text:span text:style-name="T3">06.09.2019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3" draw:style-name="gr5" draw:text-style-name="P2" draw:layer="layout" svg:width="25.484cm" svg:height="1.012cm" svg:x="5.463cm" svg:y="17.846cm">
          <text:p text:style-name="P9"><text:span text:style-name="T3">Quelle: https://www.sparkasse-parchim.de/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4" draw:style-name="gr5" draw:text-style-name="P7" draw:layer="layout" svg:width="1.737cm" svg:height="1.012cm" svg:x="31.538cm" svg:y="17.846cm">
          <text:p text:style-name="P10"><text:span text:style-name="T3"><text:page-number>&lt;Foliennummer&gt;</text:page-number>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5" draw:style-name="gr6" draw:text-style-name="P7" draw:layer="layout" svg:width="23.619cm" svg:height="2.378cm" svg:x="0.587cm" svg:y="0.252cm">
          <text:p text:style-name="P11"><text:span text:style-name="T4">Architektur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3" draw:layer="layout" svg:width="19.798cm" svg:height="11.136cm" svg:x="0.6cm" svg:y="2.257cm" draw:page-number="8" presentation:class="page"/>
          <draw:frame presentation:style-name="pr2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Blank_20_Slide">
        <draw:frame draw:name="Bildplatzhalter 7" draw:style-name="gr14" draw:text-style-name="P5" draw:layer="layout" svg:width="18.813cm" svg:height="14.098cm" svg:x="14.462cm" svg:y="2.975cm">
          <draw:image xlink:href="Pictures/1000000000000500000003C0BB96D9EDDBF37938.jpg" xlink:type="simple" xlink:show="embed" xlink:actuate="onLoad" draw:mime-type="image/jpeg">
            <text:p/>
          </draw:image>
        </draw:frame>
        <draw:custom-shape draw:name="TextShape 1" draw:style-name="gr2" draw:text-style-name="P7" draw:layer="layout" svg:width="12.664cm" svg:height="2.721cm" svg:x="0.589cm" svg:y="14.351cm">
          <text:p text:style-name="P6"><text:span text:style-name="T2">Die Altstadt verwandelt sich in einen Rummelplatz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2" draw:style-name="gr5" draw:text-style-name="P7" draw:layer="layout" svg:width="4.283cm" svg:height="1.012cm" svg:x="0.589cm" svg:y="17.846cm">
          <text:p text:style-name="P8"><text:span text:style-name="T3">06.09.2019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3" draw:style-name="gr5" draw:text-style-name="P2" draw:layer="layout" svg:width="25.484cm" svg:height="1.012cm" svg:x="5.463cm" svg:y="17.846cm">
          <text:p text:style-name="P9"><text:span text:style-name="T3">Quelle: https://www.parchim.de/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4" draw:style-name="gr5" draw:text-style-name="P7" draw:layer="layout" svg:width="1.737cm" svg:height="1.012cm" svg:x="31.538cm" svg:y="17.846cm">
          <text:p text:style-name="P10"><text:span text:style-name="T3"><text:page-number>&lt;Foliennummer&gt;</text:page-number>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5" draw:style-name="gr5" draw:text-style-name="P7" draw:layer="layout" svg:width="23.619cm" svg:height="2.378cm" svg:x="0.587cm" svg:y="0.252cm">
          <text:p text:style-name="P11"><text:span text:style-name="T4">Stadtfest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3" draw:layer="layout" svg:width="19.798cm" svg:height="11.136cm" svg:x="0.6cm" svg:y="2.257cm" draw:page-number="9" presentation:class="page"/>
          <draw:frame presentation:style-name="pr2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Blank_20_Slide">
        <draw:frame draw:name="Bildplatzhalter 7" draw:style-name="gr15" draw:text-style-name="P5" draw:layer="layout" svg:width="18.813cm" svg:height="14.098cm" svg:x="14.462cm" svg:y="2.975cm">
          <draw:image xlink:href="Pictures/1000000000000320000001A527BA6F831BE05B24.jpg" xlink:type="simple" xlink:show="embed" xlink:actuate="onLoad" draw:mime-type="image/jpeg">
            <text:p/>
          </draw:image>
        </draw:frame>
        <draw:custom-shape draw:name="TextShape 1" draw:style-name="gr2" draw:text-style-name="P7" draw:layer="layout" svg:width="12.664cm" svg:height="2.721cm" svg:x="0.589cm" svg:y="14.351cm">
          <text:p text:style-name="P6"><text:span text:style-name="T2">Die Parchimer Weststadt – Kultureller Knotenpunkt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2" draw:style-name="gr5" draw:text-style-name="P7" draw:layer="layout" svg:width="4.283cm" svg:height="1.012cm" svg:x="0.589cm" svg:y="17.846cm">
          <text:p text:style-name="P8"><text:span text:style-name="T3">06.09.2019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3" draw:style-name="gr5" draw:text-style-name="P2" draw:layer="layout" svg:width="25.484cm" svg:height="1.012cm" svg:x="5.463cm" svg:y="17.846cm">
          <text:p text:style-name="P9"><text:span text:style-name="T3">Quelle: https://de.wikipedia.org/wiki/Parchim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4" draw:style-name="gr5" draw:text-style-name="P7" draw:layer="layout" svg:width="1.737cm" svg:height="1.012cm" svg:x="31.538cm" svg:y="17.846cm">
          <text:p text:style-name="P10"><text:span text:style-name="T3"><text:page-number>&lt;Foliennummer&gt;</text:page-number>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5" draw:style-name="gr5" draw:text-style-name="P7" draw:layer="layout" svg:width="23.619cm" svg:height="2.378cm" svg:x="0.587cm" svg:y="0.252cm">
          <text:p text:style-name="P11"><text:span text:style-name="T4">Weststadt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3" draw:layer="layout" svg:width="19.798cm" svg:height="11.136cm" svg:x="0.6cm" svg:y="2.257cm" draw:page-number="10" presentation:class="page"/>
          <draw:frame presentation:style-name="pr2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1" draw:master-page-name="Blank_20_Slide">
        <draw:frame draw:name="Bildplatzhalter 7" draw:style-name="gr16" draw:text-style-name="P5" draw:layer="layout" svg:width="18.813cm" svg:height="14.098cm" svg:x="14.462cm" svg:y="2.975cm">
          <draw:image xlink:href="Pictures/1000000000000384000001FAA90917F47B69498A.jpg" xlink:type="simple" xlink:show="embed" xlink:actuate="onLoad" draw:mime-type="image/jpeg">
            <text:p/>
          </draw:image>
        </draw:frame>
        <draw:custom-shape draw:name="TextShape 1" draw:style-name="gr2" draw:text-style-name="P7" draw:layer="layout" svg:width="12.664cm" svg:height="2.721cm" svg:x="0.589cm" svg:y="14.351cm">
          <text:p text:style-name="P6"><text:span text:style-name="T2">Badelandschaft trifft Erholung und Medizin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2" draw:style-name="gr5" draw:text-style-name="P7" draw:layer="layout" svg:width="4.283cm" svg:height="1.012cm" svg:x="0.589cm" svg:y="17.846cm">
          <text:p text:style-name="P8"><text:span text:style-name="T3">06.09.2019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3" draw:style-name="gr5" draw:text-style-name="P2" draw:layer="layout" svg:width="25.484cm" svg:height="1.012cm" svg:x="5.463cm" svg:y="17.846cm">
          <text:p text:style-name="P9"><text:span text:style-name="T3">Quelle: https://www.kgmv.de/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4" draw:style-name="gr5" draw:text-style-name="P7" draw:layer="layout" svg:width="1.737cm" svg:height="1.012cm" svg:x="31.538cm" svg:y="17.846cm">
          <text:p text:style-name="P10"><text:span text:style-name="T3"><text:page-number>&lt;Foliennummer&gt;</text:page-number>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Shape 5" draw:style-name="gr5" draw:text-style-name="P7" draw:layer="layout" svg:width="23.619cm" svg:height="2.378cm" svg:x="0.587cm" svg:y="0.252cm">
          <text:p text:style-name="P11"><text:span text:style-name="T4">Wockersee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3" draw:layer="layout" svg:width="19.798cm" svg:height="11.136cm" svg:x="0.6cm" svg:y="2.257cm" draw:page-number="11" presentation:class="page"/>
          <draw:frame presentation:style-name="pr2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font-face-decls>
    <style:font-face style:name="Arial1" svg:font-family="Arial"/>
    <style:font-face style:name="Arial" svg:font-family="Arial" style:font-pitch="variable"/>
    <style:font-face style:name="Liberation Sans1" svg:font-family="'Liberation Sans'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Ausgefüllt" draw:style="linear" draw:start-color="#ffffff" draw:end-color="#cccccc" draw:start-intensity="100%" draw:end-intensity="100%" draw:angle="30deg" draw:border="0%"/>
    <draw:gradient draw:name="Ausgefüllt_20_blau" draw:display-name="Ausgefüllt blau" draw:style="linear" draw:start-color="#729fcf" draw:end-color="#355269" draw:start-intensity="100%" draw:end-intensity="100%" draw:angle="30deg" draw:border="0%"/>
    <draw:gradient draw:name="Ausgefüllt_20_gelb" draw:display-name="Ausgefüllt gelb" draw:style="linear" draw:start-color="#ffde59" draw:end-color="#b47804" draw:start-intensity="100%" draw:end-intensity="100%" draw:angle="30deg" draw:border="0%"/>
    <draw:gradient draw:name="Ausgefüllt_20_grün" draw:display-name="Ausgefüllt grün" draw:style="linear" draw:start-color="#77bc65" draw:end-color="#127622" draw:start-intensity="100%" draw:end-intensity="100%" draw:angle="30deg" draw:border="0%"/>
    <draw:gradient draw:name="Ausgefüllt_20_rot" draw:display-name="Ausgefüllt rot" draw:style="linear" draw:start-color="#ff6d6d" draw:end-color="#c9211e" draw:start-intensity="100%" draw:end-intensity="100%" draw:angle="30deg" draw:border="0%"/>
    <draw:gradient draw:name="Formen" draw:style="rectangular" draw:cx="50%" draw:cy="50%" draw:start-color="#cccccc" draw:end-color="#ffffff" draw:start-intensity="100%" draw:end-intensity="100%" draw:angle="0deg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de" fo:country="DE" style:font-name-asian="Segoe UI" style:font-size-asian="24pt" style:language-asian="zh" style:country-asian="CN" style:font-name-complex="Tahoma" style:font-size-complex="24pt" style:language-complex="zxx" style:country-complex="none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Tahoma" style:font-family-complex="Tahoma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kt_20_ohne_20_Füllung_20_und_20_Linie" style:display-name="Objekt ohne Füllung und Lini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n"/>
      <style:text-properties fo:font-size="14pt" fo:font-weight="bold"/>
    </style:style>
    <style:style style:name="Filled" style:family="graphic" style:parent-style-name="Shapes">
      <style:graphic-properties draw:fill="gradient" draw:fill-gradient-name="Ausgefüllt"/>
    </style:style>
    <style:style style:name="Filled_20_Blue" style:display-name="Filled Blue" style:family="graphic" style:parent-style-name="Filled">
      <style:graphic-properties draw:fill-gradient-name="Ausgefüllt_20_blau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Ausgefüllt_20_grü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Ausgefüllt_20_rot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Ausgefüllt_20_gelb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Title_20_Slide-background" style:display-name="Title Slide-background" style:family="presentation">
      <style:graphic-properties draw:stroke="none" draw:fill="solid" draw:fill-color="#ffffff"/>
      <style:text-properties style:letter-kerning="true"/>
    </style:style>
    <style:style style:name="Title_20_Slide-backgroundobjects" style:display-name="Title Slid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_20_Slide-notes" style:display-name="Title Slid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Tahoma" style:font-family-complex="Tahoma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_20_Slide-outline1" style:display-name="Title Slide-outline1" style:family="presentation">
      <style:graphic-properties draw:stroke="none" draw:fill="none" draw:auto-grow-height="false" draw:fit-to-size="false" style:shrink-to-fit="true">
        <text:list-style style:name="Title_20_Slide-outline1" style:display-name="Title Slid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0_Slide-outline2" style:display-name="Title Slide-outline2" style:family="presentation" style:parent-style-name="Title_20_Slide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style:font-size-asian="28pt" style:font-style-asian="normal" style:font-weight-asian="normal" style:font-size-complex="28pt" style:font-style-complex="normal" style:font-weight-complex="normal"/>
    </style:style>
    <style:style style:name="Title_20_Slide-outline3" style:display-name="Title Slide-outline3" style:family="presentation" style:parent-style-name="Title_20_Slide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style:font-size-asian="24pt" style:font-style-asian="normal" style:font-weight-asian="normal" style:font-size-complex="24pt" style:font-style-complex="normal" style:font-weight-complex="normal"/>
    </style:style>
    <style:style style:name="Title_20_Slide-outline4" style:display-name="Title Slide-outline4" style:family="presentation" style:parent-style-name="Title_20_Slide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/>
    </style:style>
    <style:style style:name="Title_20_Slide-outline5" style:display-name="Title Slide-outline5" style:family="presentation" style:parent-style-name="Title_20_Slide-outline4">
      <style:paragraph-properties fo:margin-top="0.1cm" fo:margin-bottom="0cm"/>
      <style:text-properties fo:font-size="20pt" style:font-size-asian="20pt" style:font-size-complex="20pt"/>
    </style:style>
    <style:style style:name="Title_20_Slide-outline6" style:display-name="Title Slide-outline6" style:family="presentation" style:parent-style-name="Title_20_Slide-outline5">
      <style:paragraph-properties fo:margin-top="0.1cm" fo:margin-bottom="0cm"/>
      <style:text-properties fo:font-size="20pt" style:font-size-asian="20pt" style:font-size-complex="20pt"/>
    </style:style>
    <style:style style:name="Title_20_Slide-outline7" style:display-name="Title Slide-outline7" style:family="presentation" style:parent-style-name="Title_20_Slide-outline6">
      <style:paragraph-properties fo:margin-top="0.1cm" fo:margin-bottom="0cm"/>
      <style:text-properties fo:font-size="20pt" style:font-size-asian="20pt" style:font-size-complex="20pt"/>
    </style:style>
    <style:style style:name="Title_20_Slide-outline8" style:display-name="Title Slide-outline8" style:family="presentation" style:parent-style-name="Title_20_Slide-outline7">
      <style:paragraph-properties fo:margin-top="0.1cm" fo:margin-bottom="0cm"/>
      <style:text-properties fo:font-size="20pt" style:font-size-asian="20pt" style:font-size-complex="20pt"/>
    </style:style>
    <style:style style:name="Title_20_Slide-outline9" style:display-name="Title Slide-outline9" style:family="presentation" style:parent-style-name="Title_20_Slide-outline8">
      <style:paragraph-properties fo:margin-top="0.1cm" fo:margin-bottom="0cm"/>
      <style:text-properties fo:font-size="20pt" style:font-size-asian="20pt" style:font-size-complex="20pt"/>
    </style:style>
    <style:style style:name="Title_20_Slide-subtitle" style:display-name="Title Slide-subtitle" style:family="presentation">
      <style:graphic-properties draw:stroke="none" draw:fill="none" draw:textarea-vertical-align="middle">
        <text:list-style style:name="Title_20_Slide-subtitle" style:display-name="Title Slid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0_Slide-title" style:display-name="Title Slide-title" style:family="presentation">
      <style:graphic-properties draw:stroke="none" draw:fill="none" draw:textarea-vertical-align="middle">
        <text:list-style style:name="Title_20_Slide-title" style:display-name="Title Slid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Tahoma" style:font-family-complex="Tahoma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Blank_20_Slide-background" style:display-name="Blank Slide-background" style:family="presentation">
      <style:graphic-properties draw:stroke="none" draw:fill="solid" draw:fill-color="#ffffff"/>
      <style:text-properties style:letter-kerning="true"/>
    </style:style>
    <style:style style:name="Blank_20_Slide-backgroundobjects" style:display-name="Blank Slid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Blank_20_Slide-notes" style:display-name="Blank Slid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Tahoma" style:font-family-complex="Tahoma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Blank_20_Slide-outline1" style:display-name="Blank Slide-outline1" style:family="presentation">
      <style:graphic-properties draw:stroke="none" draw:fill="none" draw:auto-grow-height="false" draw:fit-to-size="false" style:shrink-to-fit="true">
        <text:list-style style:name="Blank_20_Slide-outline1" style:display-name="Blank Slid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Blank_20_Slide-outline2" style:display-name="Blank Slide-outline2" style:family="presentation" style:parent-style-name="Blank_20_Slide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style:font-size-asian="28pt" style:font-style-asian="normal" style:font-weight-asian="normal" style:font-size-complex="28pt" style:font-style-complex="normal" style:font-weight-complex="normal"/>
    </style:style>
    <style:style style:name="Blank_20_Slide-outline3" style:display-name="Blank Slide-outline3" style:family="presentation" style:parent-style-name="Blank_20_Slide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style:font-size-asian="24pt" style:font-style-asian="normal" style:font-weight-asian="normal" style:font-size-complex="24pt" style:font-style-complex="normal" style:font-weight-complex="normal"/>
    </style:style>
    <style:style style:name="Blank_20_Slide-outline4" style:display-name="Blank Slide-outline4" style:family="presentation" style:parent-style-name="Blank_20_Slide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/>
    </style:style>
    <style:style style:name="Blank_20_Slide-outline5" style:display-name="Blank Slide-outline5" style:family="presentation" style:parent-style-name="Blank_20_Slide-outline4">
      <style:paragraph-properties fo:margin-top="0.1cm" fo:margin-bottom="0cm"/>
      <style:text-properties fo:font-size="20pt" style:font-size-asian="20pt" style:font-size-complex="20pt"/>
    </style:style>
    <style:style style:name="Blank_20_Slide-outline6" style:display-name="Blank Slide-outline6" style:family="presentation" style:parent-style-name="Blank_20_Slide-outline5">
      <style:paragraph-properties fo:margin-top="0.1cm" fo:margin-bottom="0cm"/>
      <style:text-properties fo:font-size="20pt" style:font-size-asian="20pt" style:font-size-complex="20pt"/>
    </style:style>
    <style:style style:name="Blank_20_Slide-outline7" style:display-name="Blank Slide-outline7" style:family="presentation" style:parent-style-name="Blank_20_Slide-outline6">
      <style:paragraph-properties fo:margin-top="0.1cm" fo:margin-bottom="0cm"/>
      <style:text-properties fo:font-size="20pt" style:font-size-asian="20pt" style:font-size-complex="20pt"/>
    </style:style>
    <style:style style:name="Blank_20_Slide-outline8" style:display-name="Blank Slide-outline8" style:family="presentation" style:parent-style-name="Blank_20_Slide-outline7">
      <style:paragraph-properties fo:margin-top="0.1cm" fo:margin-bottom="0cm"/>
      <style:text-properties fo:font-size="20pt" style:font-size-asian="20pt" style:font-size-complex="20pt"/>
    </style:style>
    <style:style style:name="Blank_20_Slide-outline9" style:display-name="Blank Slide-outline9" style:family="presentation" style:parent-style-name="Blank_20_Slide-outline8">
      <style:paragraph-properties fo:margin-top="0.1cm" fo:margin-bottom="0cm"/>
      <style:text-properties fo:font-size="20pt" style:font-size-asian="20pt" style:font-size-complex="20pt"/>
    </style:style>
    <style:style style:name="Blank_20_Slide-subtitle" style:display-name="Blank Slide-subtitle" style:family="presentation">
      <style:graphic-properties draw:stroke="none" draw:fill="none" draw:textarea-vertical-align="middle">
        <text:list-style style:name="Blank_20_Slide-subtitle" style:display-name="Blank Slid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Tahoma" style:font-family-complex="Tahoma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Blank_20_Slide-title" style:display-name="Blank Slide-title" style:family="presentation">
      <style:graphic-properties draw:stroke="none" draw:fill="none" draw:textarea-vertical-align="middle">
        <text:list-style style:name="Blank_20_Slide-title" style:display-name="Blank Slid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Tahoma" style:font-family-complex="Tahoma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33.867cm" fo:page-height="19.05cm" style:print-orientation="landscape"/>
    </style:page-layout>
    <style:style style:name="Mdp1" style:family="drawing-page">
      <style:drawing-page-properties draw:background-size="border" draw:fill="solid" draw:fill-color="#ffffff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gr3" style:family="graphic" style:parent-style-name="standard">
      <style:graphic-properties draw:stroke="none" svg:stroke-width="0.106cm" svg:stroke-linecap="butt" draw:fill="solid" draw:fill-color="#4472c4" draw:textarea-vertical-align="top" draw:auto-grow-height="false" fo:min-height="0cm" fo:min-width="0cm" fo:padding-top="0.125cm" fo:padding-bottom="0.125cm" fo:padding-left="0.25cm" fo:padding-right="0.25cm" fo:wrap-option="wrap" draw:shadow="visible" draw:shadow-offset-x="0cm" draw:shadow-offset-y="0.056cm" draw:shadow-color="#000000" draw:shadow-opacity="38%"/>
    </style:style>
    <style:style style:name="Mpr1" style:family="presentation" style:parent-style-name="Title_20_Slide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2" style:family="presentation" style:parent-style-name="Title_20_Slide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r3" style:family="presentation" style:parent-style-name="Blank_20_Slide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4" style:family="presentation" style:parent-style-name="Blank_20_Slide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loext:graphic-properties draw:fill="solid" draw:fill-color="#4472c4"/>
      <style:paragraph-properties fo:text-align="start"/>
      <style:text-properties fo:font-size="18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presentation:header/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presentation:date-time/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presentation:footer/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page-number>&lt;Foliennummer&gt;</text:page-number></text:p>
        </draw:text-box>
      </draw:frame>
    </style:handout-master>
    <style:master-page style:name="Title_20_Slide" style:display-name="Title Slide" style:page-layout-name="PM1" draw:style-name="Mdp1">
      <draw:custom-shape draw:name="CustomShape 1" draw:style-name="Mgr3" draw:text-style-name="MP5" draw:layer="backgroundobjects" svg:width="33.865cm" svg:height="1.391cm" svg:x="0cm" svg:y="17.657cm">
        <text:p/>
        <draw:enhanced-geometry draw:mirror-horizontal="false" draw:mirror-vertical="false" draw:text-areas="0 0 ?f3 ?f2" svg:viewBox="0 0 0 0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ustom-shape draw:name="CustomShape 2" draw:style-name="Mgr3" draw:text-style-name="MP5" draw:layer="backgroundobjects" svg:width="33.865cm" svg:height="2.721cm" svg:x="0cm" svg:y="0cm">
        <text:p/>
        <draw:enhanced-geometry draw:mirror-horizontal="false" draw:mirror-vertical="false" draw:text-areas="0 0 ?f3 ?f2" svg:viewBox="0 0 0 0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PlaceHolder 1" presentation:style-name="Title_20_Slide-title" draw:layer="backgroundobjects" svg:width="23.619cm" svg:height="3.181cm" svg:x="0.587cm" svg:y="-0.149cm" presentation:class="title" presentation:placeholder="true" presentation:user-transformed="true">
        <draw:text-box/>
      </draw:frame>
      <draw:frame presentation:style-name="Title_20_Slide-outline1" draw:layer="backgroundobjects" svg:width="30.479cm" svg:height="11.048cm" svg:x="1.693cm" svg:y="4.457cm" presentation:class="outline" presentation:placeholder="true">
        <draw:text-box/>
      </draw:frame>
      <presentation:notes style:page-layout-name="PM0">
        <draw:page-thumbnail presentation:style-name="Title_20_Slide-title" draw:layer="backgroundobjects" svg:width="19.798cm" svg:height="11.136cm" svg:x="0.6cm" svg:y="2.257cm" presentation:class="page"/>
        <draw:frame presentation:style-name="Title_20_Slide-notes" draw:layer="backgroundobjects" svg:width="16.799cm" svg:height="13.364cm" svg:x="2.1cm" svg:y="14.107cm" presentation:class="notes" presentation:placeholder="true">
          <draw:text-box/>
        </draw:frame>
        <draw:frame presentation:style-name="Mpr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2" draw:text-style-name="MP4" draw:layer="backgroundobjects" svg:width="9.113cm" svg:height="1.484cm" svg:x="11.886cm" svg:y="28.215cm" presentation:class="page-number">
          <draw:text-box>
            <text:p text:style-name="MP3"><text:page-number>&lt;Foliennummer&gt;</text:page-number></text:p>
          </draw:text-box>
        </draw:frame>
      </presentation:notes>
    </style:master-page>
    <style:master-page style:name="Blank_20_Slide" style:display-name="Blank Slide" style:page-layout-name="PM1" draw:style-name="Mdp1">
      <draw:custom-shape draw:name="CustomShape 1" draw:style-name="Mgr3" draw:text-style-name="MP5" draw:layer="backgroundobjects" svg:width="33.865cm" svg:height="1.391cm" svg:x="0cm" svg:y="17.657cm">
        <text:p/>
        <draw:enhanced-geometry draw:mirror-horizontal="false" draw:mirror-vertical="false" draw:text-areas="0 0 ?f3 ?f2" svg:viewBox="0 0 0 0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ustom-shape draw:name="CustomShape 2" draw:style-name="Mgr3" draw:text-style-name="MP5" draw:layer="backgroundobjects" svg:width="33.865cm" svg:height="2.721cm" svg:x="0cm" svg:y="0cm">
        <text:p/>
        <draw:enhanced-geometry draw:mirror-horizontal="false" draw:mirror-vertical="false" draw:text-areas="0 0 ?f3 ?f2" svg:viewBox="0 0 0 0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presentation:style-name="Blank_20_Slide-title" draw:layer="backgroundobjects" svg:width="30.479cm" svg:height="3.18cm" svg:x="1.693cm" svg:y="0.76cm" presentation:class="title" presentation:placeholder="true">
        <draw:text-box/>
      </draw:frame>
      <draw:frame presentation:style-name="Blank_20_Slide-outline1" draw:layer="backgroundobjects" svg:width="30.479cm" svg:height="11.048cm" svg:x="1.693cm" svg:y="4.457cm" presentation:class="outline" presentation:placeholder="true">
        <draw:text-box/>
      </draw:frame>
      <presentation:notes style:page-layout-name="PM0">
        <draw:page-thumbnail presentation:style-name="Blank_20_Slide-title" draw:layer="backgroundobjects" svg:width="19.798cm" svg:height="11.136cm" svg:x="0.6cm" svg:y="2.257cm" presentation:class="page"/>
        <draw:frame presentation:style-name="Blank_20_Slide-notes" draw:layer="backgroundobjects" svg:width="16.799cm" svg:height="13.364cm" svg:x="2.1cm" svg:y="14.107cm" presentation:class="notes" presentation:placeholder="true">
          <draw:text-box/>
        </draw:frame>
        <draw:frame presentation:style-name="Mpr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4" draw:text-style-name="MP4" draw:layer="backgroundobjects" svg:width="9.113cm" svg:height="1.484cm" svg:x="11.886cm" svg:y="28.215cm" presentation:class="page-number">
          <draw:text-box>
            <text:p text:style-name="MP3"><text:page-number>&lt;Foliennummer&gt;</text:page-number></text:p>
          </draw:text-box>
        </draw:frame>
      </presentation:notes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meta>
    <meta:creation-date>2019-09-06T13:13:46</meta:creation-date>
    <meta:initial-creator>Jan-Philipp</meta:initial-creator>
    <dc:language>de-DE</dc:language>
    <dc:date>2019-09-12T19:17:51</dc:date>
    <meta:editing-cycles>10</meta:editing-cycles>
    <dc:title>Parchim</dc:title>
    <meta:editing-duration>PT1M</meta:editing-duration>
    <meta:generator>LibreOffice/7.0.3.1$Windows_X86_64 LibreOffice_project/d7547858d014d4cf69878db179d326fc3483e082</meta:generator>
    <meta:document-statistic meta:object-count="114"/>
    <meta:user-defined meta:name="AppVersion">16.0000</meta:user-defined>
    <meta:user-defined meta:name="HiddenSlides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MMClips" meta:value-type="float">0</meta:user-defined>
    <meta:user-defined meta:name="Notes" meta:value-type="float">0</meta:user-defined>
    <meta:user-defined meta:name="PresentationFormat" meta:value-type="string">Breitbild</meta:user-defined>
    <meta:user-defined meta:name="ScaleCrop" meta:value-type="boolean">false</meta:user-defined>
    <meta:user-defined meta:name="ShareDoc" meta:value-type="boolean">false</meta:user-defined>
    <meta:user-defined meta:name="Slides" meta:value-type="float">11</meta:user-defined>
    <meta:template xlink:type="simple" xlink:actuate="onRequest" xlink:title="Vorlage" xlink:href=""/>
  </office:meta>
</office:document-meta>
</file>