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 9/settings.xml" manifest:media-type="text/xml"/>
  <manifest:file-entry manifest:full-path="Object 9/content.xml" manifest:media-type="text/xml"/>
  <manifest:file-entry manifest:full-path="Object 9/" manifest:version="1.3" manifest:media-type="application/vnd.oasis.opendocument.formula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10" manifest:media-type=""/>
  <manifest:file-entry manifest:full-path="Configurations2/" manifest:media-type="application/vnd.sun.xml.ui.configuration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formula"/>
  <manifest:file-entry manifest:full-path="Object 3/settings.xml" manifest:media-type="text/xml"/>
  <manifest:file-entry manifest:full-path="Object 3/content.xml" manifest:media-type="text/xml"/>
  <manifest:file-entry manifest:full-path="Object 3/" manifest:version="1.3" manifest:media-type="application/vnd.oasis.opendocument.formula"/>
  <manifest:file-entry manifest:full-path="Object 4/content.xml" manifest:media-type="text/xml"/>
  <manifest:file-entry manifest:full-path="Object 4/settings.xml" manifest:media-type="text/xml"/>
  <manifest:file-entry manifest:full-path="Object 4/" manifest:version="1.3" manifest:media-type="application/vnd.oasis.opendocument.formula"/>
  <manifest:file-entry manifest:full-path="Object 5/content.xml" manifest:media-type="text/xml"/>
  <manifest:file-entry manifest:full-path="Object 5/settings.xml" manifest:media-type="text/xml"/>
  <manifest:file-entry manifest:full-path="Object 5/" manifest:version="1.3" manifest:media-type="application/vnd.oasis.opendocument.formula"/>
  <manifest:file-entry manifest:full-path="Object 6/content.xml" manifest:media-type="text/xml"/>
  <manifest:file-entry manifest:full-path="Object 6/settings.xml" manifest:media-type="text/xml"/>
  <manifest:file-entry manifest:full-path="Object 6/" manifest:version="1.3" manifest:media-type="application/vnd.oasis.opendocument.formula"/>
  <manifest:file-entry manifest:full-path="Object 7/content.xml" manifest:media-type="text/xml"/>
  <manifest:file-entry manifest:full-path="Object 7/settings.xml" manifest:media-type="text/xml"/>
  <manifest:file-entry manifest:full-path="Object 7/" manifest:version="1.3" manifest:media-type="application/vnd.oasis.opendocument.formula"/>
  <manifest:file-entry manifest:full-path="Object 8/content.xml" manifest:media-type="text/xml"/>
  <manifest:file-entry manifest:full-path="Object 8/settings.xml" manifest:media-type="text/xml"/>
  <manifest:file-entry manifest:full-path="Object 8/" manifest:version="1.3" manifest:media-type="application/vnd.oasis.opendocument.formula"/>
  <manifest:file-entry manifest:full-path="Object 10/settings.xml" manifest:media-type="text/xml"/>
  <manifest:file-entry manifest:full-path="Object 10/content.xml" manifest:media-type="text/xml"/>
  <manifest:file-entry manifest:full-path="Object 10/" manifest:version="1.3" manifest:media-type="application/vnd.oasis.opendocument.formula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Verdana" svg:font-family="Verdana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7cm" table:align="margins"/>
    </style:style>
    <style:style style:name="Tabelle1.A" style:family="table-column">
      <style:table-column-properties style:column-width="8.5cm" style:rel-column-width="32767*"/>
    </style:style>
    <style:style style:name="Tabelle1.B" style:family="table-column">
      <style:table-column-properties style:column-width="8.5cm" style:rel-column-width="32768*"/>
    </style:style>
    <style:style style:name="Tabelle1.A1" style:family="table-cell">
      <style:table-cell-properties fo:padding="0.097cm" fo:border="none"/>
    </style:style>
    <style:style style:name="P1" style:family="paragraph" style:parent-style-name="Standard">
      <style:text-properties officeooo:rsid="00127bf3" officeooo:paragraph-rsid="00127bf3"/>
    </style:style>
    <style:style style:name="P2" style:family="paragraph" style:parent-style-name="Subtitle">
      <style:text-properties officeooo:rsid="00140dd0" officeooo:paragraph-rsid="00140dd0"/>
    </style:style>
    <style:style style:name="P3" style:family="paragraph" style:parent-style-name="Text_20_body">
      <style:text-properties officeooo:rsid="00140dd0" officeooo:paragraph-rsid="00140dd0"/>
    </style:style>
    <style:style style:name="P4" style:family="paragraph" style:parent-style-name="Standard" style:list-style-name="L1">
      <style:text-properties officeooo:paragraph-rsid="00140dd0"/>
    </style:style>
    <style:style style:name="P5" style:family="paragraph" style:parent-style-name="Table_20_Contents" style:list-style-name="L1">
      <style:text-properties officeooo:paragraph-rsid="00140dd0"/>
    </style:style>
    <style:style style:name="P6" style:family="paragraph">
      <style:paragraph-properties fo:text-align="center"/>
    </style:style>
    <style:style style:name="P7" style:family="paragraph">
      <loext:graphic-properties draw:fill="hatch" draw:fill-hatch-name="Red_20_90_20_Degrees_20_Crossed_20_3" draw:fill-hatch-solid="false"/>
      <style:paragraph-properties fo:margin-left="0.199cm" fo:margin-right="0cm" fo:margin-top="0.101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2pt" fo:letter-spacing="normal" fo:language="de" fo:country="DE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" style:font-size-asian="10.5pt" style:language-asian="zh" style:country-asian="CN" style:font-style-asian="normal" style:font-weight-asian="normal" style:font-name-complex="Arial" style:font-size-complex="12pt" style:language-complex="zxx" style:country-complex="none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8" style:family="paragraph">
      <loext:graphic-properties draw:fill="hatch" draw:fill-hatch-name="Red_20_90_20_Degrees_20_Crossed_20_2" draw:fill-hatch-solid="false"/>
      <style:paragraph-properties fo:margin-left="0.199cm" fo:margin-right="0cm" fo:margin-top="0.101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2pt" fo:letter-spacing="normal" fo:language="de" fo:country="DE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" style:font-size-asian="10.5pt" style:language-asian="zh" style:country-asian="CN" style:font-style-asian="normal" style:font-weight-asian="normal" style:font-name-complex="Arial" style:font-size-complex="12pt" style:language-complex="zxx" style:country-complex="none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T1" style:family="text">
      <style:text-properties officeooo:rsid="00140dd0"/>
    </style:style>
    <style:style style:name="fr1" style:family="graphic" style:parent-style-name="Formula">
      <style:graphic-properties style:run-through="foreground" style:wrap="run-through" style:number-wrapped-paragraphs="no-limit" style:vertical-pos="from-top" style:vertical-rel="page" style:horizontal-pos="from-left" style:horizontal-rel="page" draw:ole-draw-aspect="1"/>
    </style:style>
    <text:list-style style:name="L1">
      <text:list-level-style-number text:level="1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svg:stroke-width="0.101cm" svg:stroke-color="#00000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color="#000000" draw:fill="hatch" draw:fill-hatch-name="Red_20_90_20_Degrees_20_Crossed_20_3" draw:fill-hatch-solid="false" draw:textarea-horizontal-align="justify" draw:textarea-vertical-align="top" draw:auto-grow-height="false" fo:min-height="4.001cm" fo:min-width="5.6cm" style:run-through="foreground" style:wrap="run-through" style:number-wrapped-paragraphs="no-limit" style:vertical-pos="from-top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svg:stroke-color="#000000" draw:fill="hatch" draw:fill-hatch-name="Red_20_90_20_Degrees_20_Crossed_20_3" draw:fill-hatch-solid="false" draw:textarea-horizontal-align="justify" draw:textarea-vertical-align="top" draw:auto-grow-height="false" fo:min-height="4.001cm" fo:min-width="5.6cm" style:run-through="foreground" style:wrap="run-through" style:number-wrapped-paragraphs="no-limit" style:vertical-pos="middle" style:vertical-rel="baseline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svg:stroke-color="#000000" draw:fill="hatch" draw:fill-hatch-name="Red_20_90_20_Degrees_20_Crossed_20_2" draw:fill-hatch-solid="false" draw:textarea-horizontal-align="justify" draw:textarea-vertical-align="top" draw:auto-grow-height="false" fo:min-height="4.001cm" fo:min-width="5.6cm" style:run-through="foreground" style:wrap="run-through" style:number-wrapped-paragraphs="no-limit" style:vertical-pos="middle" style:vertical-rel="baseline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jekt10" text:anchor-type="page" text:anchor-page-number="1" svg:x="5.484cm" svg:y="8.906cm" svg:width="1.499cm" svg:height="0.467cm" draw:z-index="39">
        <draw:object xlink:href="./Object 10" xlink:type="simple" xlink:show="embed" xlink:actuate="onLoad"/>
        <draw:image xlink:href="./ObjectReplacements/Object 10" xlink:type="simple" xlink:show="embed" xlink:actuate="onLoad"/>
        <svg:desc>Formel</svg:desc>
      </draw:frame>
      <draw:frame draw:style-name="fr1" draw:name="Objekt9" text:anchor-type="page" text:anchor-page-number="1" svg:x="5.378cm" svg:y="4.21cm" svg:width="1.499cm" svg:height="0.467cm" draw:z-index="38">
        <draw:object xlink:href="./Object 9" xlink:type="simple" xlink:show="embed" xlink:actuate="onLoad"/>
        <draw:image xlink:href="./ObjectReplacements/Object 9" xlink:type="simple" xlink:show="embed" xlink:actuate="onLoad"/>
        <svg:desc>Formel</svg:desc>
      </draw:frame>
      <draw:frame draw:style-name="fr1" draw:name="Objekt8" text:anchor-type="page" text:anchor-page-number="1" svg:x="13.885cm" svg:y="4.131cm" svg:width="1.499cm" svg:height="0.467cm" draw:z-index="37">
        <draw:object xlink:href="./Object 8" xlink:type="simple" xlink:show="embed" xlink:actuate="onLoad"/>
        <draw:image xlink:href="./ObjectReplacements/Object 8" xlink:type="simple" xlink:show="embed" xlink:actuate="onLoad"/>
        <svg:desc>Formel</svg:desc>
      </draw:frame>
      <draw:frame draw:style-name="fr1" draw:name="Objekt7" text:anchor-type="page" text:anchor-page-number="1" svg:x="13.951cm" svg:y="8.906cm" svg:width="1.499cm" svg:height="0.467cm" draw:z-index="36">
        <draw:object xlink:href="./Object 7" xlink:type="simple" xlink:show="embed" xlink:actuate="onLoad"/>
        <draw:image xlink:href="./ObjectReplacements/Object 7" xlink:type="simple" xlink:show="embed" xlink:actuate="onLoad"/>
        <svg:desc>Formel</svg:desc>
      </draw:frame>
      <draw:frame draw:style-name="fr1" draw:name="Objekt6" text:anchor-type="page" text:anchor-page-number="1" svg:x="5.376cm" svg:y="13.615cm" svg:width="1.499cm" svg:height="0.467cm" draw:z-index="35">
        <draw:object xlink:href="./Object 6" xlink:type="simple" xlink:show="embed" xlink:actuate="onLoad"/>
        <draw:image xlink:href="./ObjectReplacements/Object 6" xlink:type="simple" xlink:show="embed" xlink:actuate="onLoad"/>
        <svg:desc>Formel</svg:desc>
      </draw:frame>
      <draw:frame draw:style-name="fr1" draw:name="Objekt5" text:anchor-type="page" text:anchor-page-number="1" svg:x="13.908cm" svg:y="13.603cm" svg:width="1.499cm" svg:height="0.467cm" draw:z-index="34">
        <draw:object xlink:href="./Object 5" xlink:type="simple" xlink:show="embed" xlink:actuate="onLoad"/>
        <draw:image xlink:href="./ObjectReplacements/Object 5" xlink:type="simple" xlink:show="embed" xlink:actuate="onLoad"/>
        <svg:desc>Formel</svg:desc>
      </draw:frame>
      <draw:frame draw:style-name="fr1" draw:name="Objekt4" text:anchor-type="page" text:anchor-page-number="1" svg:x="13.896cm" svg:y="18.339cm" svg:width="1.499cm" svg:height="0.467cm" draw:z-index="33">
        <draw:object xlink:href="./Object 4" xlink:type="simple" xlink:show="embed" xlink:actuate="onLoad"/>
        <draw:image xlink:href="./ObjectReplacements/Object 4" xlink:type="simple" xlink:show="embed" xlink:actuate="onLoad"/>
        <svg:desc>Formel</svg:desc>
      </draw:frame>
      <draw:frame draw:style-name="fr1" draw:name="Objekt3" text:anchor-type="page" text:anchor-page-number="1" svg:x="5.417cm" svg:y="18.366cm" svg:width="1.499cm" svg:height="0.467cm" draw:z-index="32">
        <draw:object xlink:href="./Object 3" xlink:type="simple" xlink:show="embed" xlink:actuate="onLoad"/>
        <draw:image xlink:href="./ObjectReplacements/Object 3" xlink:type="simple" xlink:show="embed" xlink:actuate="onLoad"/>
        <svg:desc>Formel</svg:desc>
      </draw:frame>
      <draw:frame draw:style-name="fr1" draw:name="Objekt2" text:anchor-type="page" text:anchor-page-number="1" svg:x="5.323cm" svg:y="23.088cm" svg:width="1.499cm" svg:height="0.467cm" draw:z-index="31">
        <draw:object xlink:href="./Object 2" xlink:type="simple" xlink:show="embed" xlink:actuate="onLoad"/>
        <draw:image xlink:href="./ObjectReplacements/Object 2" xlink:type="simple" xlink:show="embed" xlink:actuate="onLoad"/>
        <svg:desc>Formel</svg:desc>
      </draw:frame>
      <draw:frame draw:style-name="fr1" draw:name="Objekt1" text:anchor-type="page" text:anchor-page-number="1" svg:x="13.922cm" svg:y="23.102cm" svg:width="1.499cm" svg:height="0.467cm" draw:z-index="30">
        <draw:object xlink:href="./Object 1" xlink:type="simple" xlink:show="embed" xlink:actuate="onLoad"/>
        <draw:image xlink:href="./ObjectReplacements/Object 1" xlink:type="simple" xlink:show="embed" xlink:actuate="onLoad"/>
      </draw:frame>
      <text:p text:style-name="P2">Speeddating – Multiplikation von Dezimalbrüchen</text:p>
      <text:p text:style-name="P3"/>
      <table:table table:name="Tabelle1" table:style-name="Tabelle1">
        <table:table-column table:style-name="Tabelle1.A"/>
        <table:table-column table:style-name="Tabelle1.B"/>
        <table:table-row table:style-name="TableLine1677248513248">
          <table:table-cell table:style-name="Tabelle1.A1" office:value-type="string">
            <text:list xml:id="list977407954" text:style-name="L1">
              <text:list-item>
                <text:p text:style-name="P4"><draw:line text:anchor-type="paragraph" draw:z-index="12" draw:name="Form2_2" draw:style-name="gr1" draw:text-style-name="P6" svg:x1="1.27cm" svg:y1="1.33cm" svg:x2="6.87cm" svg:y2="1.33cm"><text:p/></draw:line><draw:line text:anchor-type="paragraph" draw:z-index="13" draw:name="Form2_3" draw:style-name="gr1" draw:text-style-name="P6" svg:x1="1.27cm" svg:y1="3.752cm" svg:x2="6.87cm" svg:y2="3.752cm"><text:p/></draw:line><text:span text:style-name="T1"><text:line-break/></text:span><draw:custom-shape text:anchor-type="as-char" draw:z-index="0" draw:name="Form1" draw:style-name="gr4" draw:text-style-name="P8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  <table:table-cell table:style-name="Tabelle1.A1" office:value-type="string">
            <text:list xml:id="list115721085423053" text:continue-numbering="true" text:style-name="L1">
              <text:list-item>
                <text:p text:style-name="P5"><draw:line text:anchor-type="paragraph" draw:z-index="10" draw:name="Form2" draw:style-name="gr1" draw:text-style-name="P6" svg:x1="1.27cm" svg:y1="1.304cm" svg:x2="6.87cm" svg:y2="1.304cm"><text:p/></draw:line><draw:line text:anchor-type="paragraph" draw:z-index="11" draw:name="Form2_0" draw:style-name="gr1" draw:text-style-name="P6" svg:x1="1.27cm" svg:y1="1.304cm" svg:x2="6.87cm" svg:y2="1.304cm"><text:p/></draw:line><draw:line text:anchor-type="paragraph" draw:z-index="40" draw:name="Form2_1" draw:style-name="gr1" draw:text-style-name="P6" svg:x1="1.27cm" svg:y1="3.764cm" svg:x2="6.87cm" svg:y2="3.764cm"><text:p/></draw:line><text:line-break/><draw:custom-shape text:anchor-type="as-char" draw:z-index="1" draw:name="Form1_0" draw:style-name="gr4" draw:text-style-name="P8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</table:table-row>
        <table:table-row table:style-name="TableLine1677248507536">
          <table:table-cell table:style-name="Tabelle1.A1" office:value-type="string">
            <text:list xml:id="list115723182160215" text:continue-numbering="true" text:style-name="L1">
              <text:list-item>
                <text:p text:style-name="P5"><draw:line text:anchor-type="paragraph" draw:z-index="14" draw:name="Form2_4" draw:style-name="gr1" draw:text-style-name="P6" svg:x1="1.27cm" svg:y1="1.328cm" svg:x2="6.87cm" svg:y2="1.328cm"><text:p/></draw:line><draw:line text:anchor-type="paragraph" draw:z-index="15" draw:name="Form2_5" draw:style-name="gr1" draw:text-style-name="P6" svg:x1="1.27cm" svg:y1="3.685cm" svg:x2="6.87cm" svg:y2="3.685cm"><text:p/></draw:line><text:line-break/><draw:custom-shape text:anchor-type="as-char" draw:z-index="3" draw:name="Form1_2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  <table:table-cell table:style-name="Tabelle1.A1" office:value-type="string">
            <text:list xml:id="list115721619407334" text:continue-numbering="true" text:style-name="L1">
              <text:list-item>
                <text:p text:style-name="P5"><draw:line text:anchor-type="paragraph" draw:z-index="16" draw:name="Form2_6" draw:style-name="gr1" draw:text-style-name="P6" svg:x1="1.27cm" svg:y1="1.33cm" svg:x2="6.87cm" svg:y2="1.33cm"><text:p/></draw:line><draw:line text:anchor-type="paragraph" draw:z-index="17" draw:name="Form2_7" draw:style-name="gr1" draw:text-style-name="P6" svg:x1="1.27cm" svg:y1="3.685cm" svg:x2="6.87cm" svg:y2="3.685cm"><text:p/></draw:line><text:line-break/><draw:custom-shape text:anchor-type="as-char" draw:z-index="2" draw:name="Form1_1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</table:table-row>
        <table:table-row table:style-name="TableLine1677248512976">
          <table:table-cell table:style-name="Tabelle1.A1" office:value-type="string">
            <text:list xml:id="list115723202607583" text:continue-numbering="true" text:style-name="L1">
              <text:list-item>
                <text:p text:style-name="P5"><draw:line text:anchor-type="paragraph" draw:z-index="19" draw:name="Form2_9" draw:style-name="gr1" draw:text-style-name="P6" svg:x1="1.27cm" svg:y1="1.33cm" svg:x2="6.87cm" svg:y2="1.33cm"><text:p/></draw:line><draw:line text:anchor-type="paragraph" draw:z-index="25" draw:name="Form2_15" draw:style-name="gr1" draw:text-style-name="P6" svg:x1="1.27cm" svg:y1="3.685cm" svg:x2="6.87cm" svg:y2="3.685cm"><text:p/></draw:line><text:line-break/><draw:custom-shape text:anchor-type="as-char" draw:z-index="5" draw:name="Form1_4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  <table:table-cell table:style-name="Tabelle1.A1" office:value-type="string">
            <text:list xml:id="list115722322981702" text:continue-numbering="true" text:style-name="L1">
              <text:list-item>
                <text:p text:style-name="P5"><draw:line text:anchor-type="paragraph" draw:z-index="18" draw:name="Form2_8" draw:style-name="gr1" draw:text-style-name="P6" svg:x1="1.27cm" svg:y1="1.33cm" svg:x2="6.87cm" svg:y2="1.33cm"><text:p/></draw:line><draw:line text:anchor-type="paragraph" draw:z-index="24" draw:name="Form2_14" draw:style-name="gr1" draw:text-style-name="P6" svg:x1="1.27cm" svg:y1="3.685cm" svg:x2="6.87cm" svg:y2="3.685cm"><text:p/></draw:line><text:line-break/><draw:custom-shape text:anchor-type="as-char" draw:z-index="4" draw:name="Form1_3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</table:table-row>
        <table:table-row table:style-name="TableLine1677248508080">
          <table:table-cell table:style-name="Tabelle1.A1" office:value-type="string">
            <text:list xml:id="list115721436379051" text:continue-numbering="true" text:style-name="L1">
              <text:list-item>
                <text:p text:style-name="P5"><draw:line text:anchor-type="paragraph" draw:z-index="20" draw:name="Form2_10" draw:style-name="gr1" draw:text-style-name="P6" svg:x1="1.27cm" svg:y1="1.33cm" svg:x2="6.87cm" svg:y2="1.33cm"><text:p/></draw:line><draw:line text:anchor-type="paragraph" draw:z-index="27" draw:name="Form2_17" draw:style-name="gr1" draw:text-style-name="P6" svg:x1="1.27cm" svg:y1="3.685cm" svg:x2="6.87cm" svg:y2="3.685cm"><text:p/></draw:line><text:line-break/><draw:custom-shape text:anchor-type="as-char" draw:z-index="6" draw:name="Form1_5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  <table:table-cell table:style-name="Tabelle1.A1" office:value-type="string">
            <text:list xml:id="list115721367953874" text:continue-numbering="true" text:style-name="L1">
              <text:list-item>
                <text:p text:style-name="P5"><draw:line text:anchor-type="paragraph" draw:z-index="21" draw:name="Form2_11" draw:style-name="gr1" draw:text-style-name="P6" svg:x1="1.27cm" svg:y1="1.33cm" svg:x2="6.87cm" svg:y2="1.33cm"><text:p/></draw:line><draw:line text:anchor-type="paragraph" draw:z-index="26" draw:name="Form2_16" draw:style-name="gr1" draw:text-style-name="P6" svg:x1="1.27cm" svg:y1="3.685cm" svg:x2="6.87cm" svg:y2="3.685cm"><text:p/></draw:line><text:line-break/><draw:custom-shape text:anchor-type="as-char" draw:z-index="7" draw:name="Form1_6" draw:style-name="gr3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</table:table-row>
        <table:table-row table:style-name="TableLine1677248518144">
          <table:table-cell table:style-name="Tabelle1.A1" office:value-type="string">
            <text:list xml:id="list115721446355319" text:continue-numbering="true" text:style-name="L1">
              <text:list-item>
                <text:p text:style-name="P5"><draw:line text:anchor-type="paragraph" draw:z-index="23" draw:name="Form2_13" draw:style-name="gr1" draw:text-style-name="P6" svg:x1="1.27cm" svg:y1="1.33cm" svg:x2="6.87cm" svg:y2="1.33cm"><text:p/></draw:line><draw:line text:anchor-type="paragraph" draw:z-index="28" draw:name="Form2_18" draw:style-name="gr1" draw:text-style-name="P6" svg:x1="1.27cm" svg:y1="3.685cm" svg:x2="6.87cm" svg:y2="3.685cm"><text:p/></draw:line><text:line-break/><draw:custom-shape text:anchor-type="as-char" svg:y="-2.794cm" draw:z-index="9" draw:name="Form1_8" draw:style-name="gr2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  <table:table-cell table:style-name="Tabelle1.A1" office:value-type="string">
            <text:list xml:id="list115722436665424" text:continue-numbering="true" text:style-name="L1">
              <text:list-item>
                <text:p text:style-name="P5"><draw:line text:anchor-type="paragraph" draw:z-index="22" draw:name="Form2_12" draw:style-name="gr1" draw:text-style-name="P6" svg:x1="1.27cm" svg:y1="1.33cm" svg:x2="6.87cm" svg:y2="1.33cm"><text:p/></draw:line><draw:line text:anchor-type="paragraph" draw:z-index="29" draw:name="Form2_19" draw:style-name="gr1" draw:text-style-name="P6" svg:x1="1.27cm" svg:y1="3.685cm" svg:x2="6.87cm" svg:y2="3.685cm"><text:p/></draw:line><text:line-break/><draw:custom-shape text:anchor-type="as-char" svg:y="-1.933cm" draw:z-index="8" draw:name="Form1_7" draw:style-name="gr2" draw:text-style-name="P7" svg:width="5.601cm" svg:height="4.001cm"><text:p/><draw:enhanced-geometry svg:viewBox="0 0 21600 21600" draw:type="rectangle" draw:enhanced-path="M 0 0 L 21600 0 21600 21600 0 21600 0 0 Z N"/></draw:custom-shape></text:p>
              </text:list-item>
            </text:list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Verdana" svg:font-family="Verdana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hatch draw:name="Red_20_90_20_Degrees_20_Crossed_20_1" draw:display-name="Red 90 Degrees Crossed 1" draw:style="double" draw:color="#cccccc" draw:distance="0.454cm" draw:rotation="900"/>
    <draw:hatch draw:name="Red_20_90_20_Degrees_20_Crossed_20_2" draw:display-name="Red 90 Degrees Crossed 2" draw:style="double" draw:color="#999999" draw:distance="0.461cm" draw:rotation="900"/>
    <draw:hatch draw:name="Red_20_90_20_Degrees_20_Crossed_20_3" draw:display-name="Red 90 Degrees Crossed 3" draw:style="double" draw:color="#999999" draw:distance="0.454cm" draw:rotation="90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2-17T10:11:10.534000000</meta:creation-date>
    <dc:date>2024-02-17T11:57:20.783000000</dc:date>
    <meta:editing-duration>PT4M30S</meta:editing-duration>
    <meta:editing-cycles>3</meta:editing-cycles>
    <meta:generator>LibreOffice/7.0.3.1$Windows_X86_64 LibreOffice_project/d7547858d014d4cf69878db179d326fc3483e082</meta:generator>
    <meta:document-statistic meta:table-count="1" meta:image-count="0" meta:object-count="10" meta:page-count="1" meta:paragraph-count="11" meta:word-count="14" meta:character-count="77" meta:non-whitespace-character-count="63"/>
  </office:meta>
</office:document-meta>
</file>

<file path=Object 1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10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2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3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4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5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6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7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8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

<file path=Object 9/content.xml><?xml version="1.0" encoding="utf-8"?>
<math xmlns="http://www.w3.org/1998/Math/MathML" display="block">
  <semantics>
    <mstyle mathsize="64pt">
      <mrow>
        <mtext/>
        <mo stretchy="false">⋅</mo>
        <mtext/>
      </mrow>
    </mstyle>
    <annotation encoding="StarMath 5.0">size 64 {"" cdot ""}</annotation>
  </semantics>
</math>
</file>