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presentation"/>
  <manifest:file-entry manifest:full-path="Configurations2/" manifest:media-type="application/vnd.sun.xml.ui.configuration"/>
  <manifest:file-entry manifest:full-path="styles.xml" manifest:media-type="text/xml"/>
  <manifest:file-entry manifest:full-path="Pictures/10000000000003A6000002BDBDCC01E64DA58D89.jpg" manifest:media-type="image/jpeg"/>
  <manifest:file-entry manifest:full-path="Pictures/100000000000008000000080E89ED90CEA5A5904.jpg" manifest:media-type="image/jpeg"/>
  <manifest:file-entry manifest:full-path="Pictures/10000000000000DB000002BE80B70F7760781BD7.jpg" manifest:media-type="image/jpeg"/>
  <manifest:file-entry manifest:full-path="Pictures/10000000000000DC0000012580908F0ACD095051.jpg" manifest:media-type="image/jpeg"/>
  <manifest:file-entry manifest:full-path="Pictures/10000000000000C8000000F01F0E5DDD6908DC57.jpg" manifest:media-type="image/jpeg"/>
  <manifest:file-entry manifest:full-path="Pictures/10000000000003CA00000199C9F9F2E35484E4BC.jpg" manifest:media-type="image/jpeg"/>
  <manifest:file-entry manifest:full-path="Pictures/TablePreview1.svm" manifest:media-type=""/>
  <manifest:file-entry manifest:full-path="Pictures/10000000000001C20000025803DEA6C61C6ADD0D.jpg" manifest:media-type="image/jpeg"/>
  <manifest:file-entry manifest:full-path="Pictures/100000000000029A0000028E4F0DEA3FA415B469.jpg" manifest:media-type="image/jpeg"/>
  <manifest:file-entry manifest:full-path="Pictures/1000000000000103000000C21717BAAEDAF184D9.jpg" manifest:media-type="image/jpeg"/>
  <manifest:file-entry manifest:full-path="Pictures/1000000000000280000001681807E67500C8F864.jpg" manifest:media-type="image/jpeg"/>
  <manifest:file-entry manifest:full-path="Pictures/10000000000000D4000000D4D70A1C4562F41222.jpg" manifest:media-type="image/jpeg"/>
  <manifest:file-entry manifest:full-path="content.xml" manifest:media-type="text/xml"/>
  <manifest:file-entry manifest:full-path="Thumbnails/thumbnail.png" manifest:media-type="image/png"/>
  <manifest:file-entry manifest:full-path="settings.xml" manifest:media-type="text/xml"/>
  <manifest:file-entry manifest:full-path="meta.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3">
  <office:scripts/>
  <office:font-face-decls>
    <style:font-face style:name="ABSALOM1" svg:font-family="ABSALOM"/>
    <style:font-face style:name="AcmeFont1" svg:font-family="AcmeFont"/>
    <style:font-face style:name="Algerian1" svg:font-family="Algerian"/>
    <style:font-face style:name="Alien Encounters1" svg:font-family="'Alien Encounters'"/>
    <style:font-face style:name="Almonte Snow1" svg:font-family="'Almonte Snow'"/>
    <style:font-face style:name="Amethyst1" svg:font-family="Amethyst"/>
    <style:font-face style:name="Arial1" svg:font-family="Arial"/>
    <style:font-face style:name="Arial Black1" svg:font-family="'Arial Black'"/>
    <style:font-face style:name="Arial Narrow" svg:font-family="'Arial Narrow'"/>
    <style:font-face style:name="Arial Unicode MS1" svg:font-family="'Arial Unicode MS'"/>
    <style:font-face style:name="BATAVIA1" svg:font-family="BATAVIA"/>
    <style:font-face style:name="BN Jinx" svg:font-family="'BN Jinx'"/>
    <style:font-face style:name="Baby Kruffy" svg:font-family="'Baby Kruffy'"/>
    <style:font-face style:name="Balthazar1" svg:font-family="Balthazar"/>
    <style:font-face style:name="Baskerville Old Face1" svg:font-family="'Baskerville Old Face'"/>
    <style:font-face style:name="Bitstream Vera Sans1" svg:font-family="'Bitstream Vera Sans'"/>
    <style:font-face style:name="Bodoni MT Condensed" svg:font-family="'Bodoni MT Condensed'"/>
    <style:font-face style:name="Bradley Hand ITC" svg:font-family="'Bradley Hand ITC'"/>
    <style:font-face style:name="Brussels1" svg:font-family="Brussels"/>
    <style:font-face style:name="Calligraphic1" svg:font-family="Calligraphic"/>
    <style:font-face style:name="Cracked Johnnie1" svg:font-family="'Cracked Johnnie'"/>
    <style:font-face style:name="Creepygirl1" svg:font-family="Creepygirl"/>
    <style:font-face style:name="Induction1" svg:font-family="Induction"/>
    <style:font-face style:name="NSimSun1" svg:font-family="NSimSun"/>
    <style:font-face style:name="Neon Lights" svg:font-family="'Neon Lights'"/>
    <style:font-face style:name="PenultimateLightItal1" svg:font-family="PenultimateLightItal"/>
    <style:font-face style:name="Times New Roman1" svg:font-family="'Times New Roman'"/>
    <style:font-face style:name="Valken1" svg:font-family="Valken"/>
    <style:font-face style:name="Wingdings 3" svg:font-family="'Wingdings 3'"/>
    <style:font-face style:name="Woodcut" svg:font-family="Woodcut"/>
    <style:font-face style:name="X-Files" svg:font-family="X-Files"/>
    <style:font-face style:name="Year supply of fairy cakes1" svg:font-family="'Year supply of fairy cakes'"/>
    <style:font-face style:name="Almonte Snow2" svg:font-family="'Almonte Snow'" style:font-family-generic="modern"/>
    <style:font-face style:name="Amethyst2" svg:font-family="Amethyst" style:font-family-generic="modern"/>
    <style:font-face style:name="Arial3" svg:font-family="Arial" style:font-family-generic="modern"/>
    <style:font-face style:name="Arial Black2" svg:font-family="'Arial Black'" style:font-family-generic="modern"/>
    <style:font-face style:name="Baby Kruffy2" svg:font-family="'Baby Kruffy'" style:font-family-generic="modern"/>
    <style:font-face style:name="Baskerville Old Face2" svg:font-family="'Baskerville Old Face'" style:font-family-generic="modern"/>
    <style:font-face style:name="Bitstream Vera Sans2" svg:font-family="'Bitstream Vera Sans'" style:font-family-generic="modern"/>
    <style:font-face style:name="Bodoni MT Condensed2" svg:font-family="'Bodoni MT Condensed'" style:font-family-generic="modern"/>
    <style:font-face style:name="Bradley Hand ITC2" svg:font-family="'Bradley Hand ITC'" style:font-family-generic="modern"/>
    <style:font-face style:name="Brussels2" svg:font-family="Brussels" style:font-family-generic="modern"/>
    <style:font-face style:name="Calibri2" svg:font-family="Calibri" style:font-family-generic="modern"/>
    <style:font-face style:name="Calligraphic2" svg:font-family="Calligraphic" style:font-family-generic="modern"/>
    <style:font-face style:name="Creepygirl2" svg:font-family="Creepygirl" style:font-family-generic="modern"/>
    <style:font-face style:name="Valken2" svg:font-family="Valken" style:font-family-generic="modern"/>
    <style:font-face style:name="X-Files2" svg:font-family="X-Files" style:font-family-generic="modern"/>
    <style:font-face style:name="ABSALOM" svg:font-family="ABSALOM" style:font-pitch="variable"/>
    <style:font-face style:name="AcmeFont" svg:font-family="AcmeFont" style:font-pitch="variable"/>
    <style:font-face style:name="Algerian" svg:font-family="Algerian" style:font-pitch="variable"/>
    <style:font-face style:name="Alien Encounters" svg:font-family="'Alien Encounters'" style:font-pitch="variable"/>
    <style:font-face style:name="Almonte Snow" svg:font-family="'Almonte Snow'" style:font-pitch="variable"/>
    <style:font-face style:name="Amethyst" svg:font-family="Amethyst" style:font-pitch="variable"/>
    <style:font-face style:name="Arial" svg:font-family="Arial" style:font-pitch="variable"/>
    <style:font-face style:name="Arial Black" svg:font-family="'Arial Black'" style:font-pitch="variable"/>
    <style:font-face style:name="Arial Narrow1" svg:font-family="'Arial Narrow'" style:font-pitch="variable"/>
    <style:font-face style:name="Arial Unicode MS" svg:font-family="'Arial Unicode MS'" style:font-pitch="variable"/>
    <style:font-face style:name="BATAVIA" svg:font-family="BATAVIA" style:font-pitch="variable"/>
    <style:font-face style:name="BN Jinx1" svg:font-family="'BN Jinx'" style:font-pitch="variable"/>
    <style:font-face style:name="Baby Kruffy1" svg:font-family="'Baby Kruffy'" style:font-pitch="variable"/>
    <style:font-face style:name="Balthazar" svg:font-family="Balthazar" style:font-pitch="variable"/>
    <style:font-face style:name="Baskerville Old Face" svg:font-family="'Baskerville Old Face'" style:font-pitch="variable"/>
    <style:font-face style:name="Bitstream Vera Sans" svg:font-family="'Bitstream Vera Sans'" style:font-pitch="variable"/>
    <style:font-face style:name="Bodoni MT Condensed1" svg:font-family="'Bodoni MT Condensed'" style:font-pitch="variable"/>
    <style:font-face style:name="Bradley Hand ITC1" svg:font-family="'Bradley Hand ITC'" style:font-pitch="variable"/>
    <style:font-face style:name="Brussels" svg:font-family="Brussels" style:font-pitch="variable"/>
    <style:font-face style:name="Calibri" svg:font-family="Calibri" style:font-pitch="variable"/>
    <style:font-face style:name="Calligraphic" svg:font-family="Calligraphic" style:font-pitch="variable"/>
    <style:font-face style:name="Cracked Johnnie" svg:font-family="'Cracked Johnnie'" style:font-pitch="variable"/>
    <style:font-face style:name="Creepygirl" svg:font-family="Creepygirl" style:font-pitch="variable"/>
    <style:font-face style:name="Induction" svg:font-family="Induction" style:font-pitch="variable"/>
    <style:font-face style:name="Liberation Sans" svg:font-family="'Liberation Sans'" style:font-pitch="variable"/>
    <style:font-face style:name="Liberation Serif1" svg:font-family="'Liberation Serif'" style:font-pitch="variable"/>
    <style:font-face style:name="Microsoft YaHei1" svg:font-family="'Microsoft YaHei'" style:font-pitch="variable"/>
    <style:font-face style:name="NSimSun" svg:font-family="NSimSun" style:font-pitch="variable"/>
    <style:font-face style:name="Neon Lights1" svg:font-family="'Neon Lights'" style:font-pitch="variable"/>
    <style:font-face style:name="PenultimateLightItal" svg:font-family="PenultimateLightItal" style:font-pitch="variable"/>
    <style:font-face style:name="Tahoma" svg:font-family="Tahoma" style:font-pitch="variable"/>
    <style:font-face style:name="Times New Roman" svg:font-family="'Times New Roman'" style:font-pitch="variable"/>
    <style:font-face style:name="Valken" svg:font-family="Valken" style:font-pitch="variable"/>
    <style:font-face style:name="Woodcut1" svg:font-family="Woodcut" style:font-pitch="variable"/>
    <style:font-face style:name="X-Files1" svg:font-family="X-Files" style:font-pitch="variable"/>
    <style:font-face style:name="Year supply of fairy cakes" svg:font-family="'Year supply of fairy cakes'" style:font-pitch="variable"/>
    <style:font-face style:name="Arial2" svg:font-family="Arial" style:font-family-generic="modern" style:font-pitch="variable"/>
    <style:font-face style:name="Arial Black3" svg:font-family="'Arial Black'" style:font-family-generic="modern" style:font-pitch="variable"/>
    <style:font-face style:name="Calibri1" svg:font-family="Calibri" style:font-family-generic="modern" style:font-pitch="variable"/>
    <style:font-face style:name="Microsoft YaHei" svg:font-family="'Microsoft YaHei'" style:font-family-generic="modern" style:font-pitch="variable"/>
    <style:font-face style:name="Segoe UI1" svg:font-family="'Segoe UI'" style:font-family-generic="modern" style:font-pitch="variable"/>
    <style:font-face style:name="Liberation Sans1"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Microsoft YaHei2" svg:font-family="'Microsoft YaHei'" style:font-family-generic="system" style:font-pitch="variable"/>
    <style:font-face style:name="Segoe UI" svg:font-family="'Segoe UI'" style:font-family-generic="system" style:font-pitch="variable"/>
    <style:font-face style:name="Tahoma1" svg:font-family="Tahoma" style:font-family-generic="system" style:font-pitch="variable"/>
  </office:font-face-decls>
  <office:automatic-styles>
    <style:style style:name="dp1" style:family="drawing-page">
      <style:drawing-page-properties presentation:background-visible="true" presentation:background-objects-visible="true" draw:fill="gradient" draw:fill-gradient-name="msFillGradient_20_1"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draw:fill="gradient" draw:fill-gradient-name="msFillGradient_20_2" presentation:display-footer="false" presentation:display-page-number="false" presentation:display-date-time="false"/>
    </style:style>
    <style:style style:name="dp4" style:family="drawing-page">
      <style:drawing-page-properties presentation:background-visible="true" presentation:background-objects-visible="true" draw:fill="gradient" draw:fill-gradient-name="msFillGradient_20_3" presentation:display-footer="false" presentation:display-page-number="false" presentation:display-date-time="false"/>
    </style:style>
    <style:style style:name="dp5" style:family="drawing-page">
      <style:drawing-page-properties presentation:transition-speed="fast" presentation:background-visible="true" presentation:background-objects-visible="true" presentation:display-footer="false" presentation:display-page-number="false" presentation:display-date-time="false" smil:type="pushWipe" smil:subtype="combHorizontal"/>
    </style:style>
    <style:style style:name="dp6" style:family="drawing-page">
      <style:drawing-page-properties presentation:background-visible="true" presentation:background-objects-visible="true" presentation:display-footer="false" presentation:display-page-number="false" presentation:display-date-time="false"/>
    </style:style>
    <style:style style:name="dp7" style:family="drawing-page">
      <style:graphic-properties draw:fill-hatch-solid="true"/>
      <style:drawing-page-properties presentation:background-visible="true" presentation:background-objects-visible="true" draw:fill="hatch" draw:fill-color="#21eaef" draw:fill-gradient-name="msFillGradient_20_3" draw:fill-hatch-name="" presentation:display-footer="false" presentation:display-page-number="false" presentation:display-date-time="false"/>
    </style:style>
    <style:style style:name="dp8" style:family="drawing-page">
      <style:graphic-properties draw:fill-hatch-solid="true"/>
      <style:drawing-page-properties presentation:background-visible="true" presentation:background-objects-visible="true" draw:fill="bitmap" draw:fill-color="#21eaef" draw:fill-gradient-name="msFillGradient_20_3" draw:fill-hatch-name="" draw:fill-image-name="msFillBitmap_20_1" draw:fill-image-width="4.335cm" draw:fill-image-height="4.335cm" style:repeat="repeat" draw:fill-image-ref-point-x="0%" draw:fill-image-ref-point-y="0%" draw:fill-image-ref-point="top-left" presentation:display-footer="false" presentation:display-page-number="false" presentation:display-date-time="false"/>
    </style:style>
    <style:style style:name="dp9" style:family="drawing-page">
      <style:graphic-properties draw:fill-hatch-solid="true"/>
      <style:drawing-page-properties presentation:background-visible="true" presentation:background-objects-visible="true" draw:fill="gradient" draw:fill-color="#21eaef" draw:fill-gradient-name="msFillGradient_20_4" draw:fill-hatch-name="" draw:fill-image-name="msFillBitmap_20_1" draw:fill-image-width="4.335cm" draw:fill-image-height="4.335cm" style:repeat="repeat" draw:fill-image-ref-point-x="0%" draw:fill-image-ref-point-y="0%" draw:fill-image-ref-point="top-left" presentation:display-footer="false" presentation:display-page-number="false" presentation:display-date-time="false"/>
    </style:style>
    <style:style style:name="dp10" style:family="drawing-page">
      <style:graphic-properties draw:fill-hatch-solid="true"/>
      <style:drawing-page-properties presentation:background-visible="true" presentation:background-objects-visible="true" draw:fill="gradient" draw:fill-color="#21eaef" draw:fill-gradient-name="msFillGradient_20_5" draw:fill-hatch-name="" draw:fill-image-name="msFillBitmap_20_1" draw:fill-image-width="4.335cm" draw:fill-image-height="4.335cm" style:repeat="repeat" draw:fill-image-ref-point-x="0%" draw:fill-image-ref-point-y="0%" draw:fill-image-ref-point="top-left" presentation:display-footer="false" presentation:display-page-number="false" presentation:display-date-time="false"/>
    </style:style>
    <style:style style:name="dp11" style:family="drawing-page">
      <style:graphic-properties draw:fill-hatch-solid="true"/>
      <style:drawing-page-properties presentation:background-visible="true" presentation:background-objects-visible="true" draw:fill="solid" draw:fill-color="#ff00ff" draw:fill-gradient-name="msFillGradient_20_5" draw:fill-hatch-name="" draw:fill-image-name="msFillBitmap_20_1" draw:fill-image-width="4.335cm" draw:fill-image-height="4.335cm" style:repeat="repeat" draw:fill-image-ref-point-x="0%" draw:fill-image-ref-point-y="0%" draw:fill-image-ref-point="top-left" presentation:display-footer="false" presentation:display-page-number="false" presentation:display-date-time="false"/>
    </style:style>
    <style:style style:name="dp12" style:family="drawing-page">
      <style:graphic-properties draw:fill-hatch-solid="true"/>
      <style:drawing-page-properties presentation:background-visible="true" presentation:background-objects-visible="true" draw:fill="solid" draw:fill-color="#ffff00" draw:fill-gradient-name="msFillGradient_20_5" draw:fill-hatch-name="" draw:fill-image-name="msFillBitmap_20_1" draw:fill-image-width="4.335cm" draw:fill-image-height="4.335cm" style:repeat="repeat" draw:fill-image-ref-point-x="0%" draw:fill-image-ref-point-y="0%" draw:fill-image-ref-point="top-left" presentation:display-footer="false" presentation:display-page-number="false" presentation:display-date-time="false"/>
    </style:style>
    <style:style style:name="dp13" style:family="drawing-page">
      <style:graphic-properties draw:fill-hatch-solid="true"/>
      <style:drawing-page-properties presentation:background-visible="true" presentation:background-objects-visible="true" draw:fill="solid" draw:fill-color="#00ff00" draw:fill-gradient-name="msFillGradient_20_5" draw:fill-hatch-name="" draw:fill-image-name="msFillBitmap_20_1" draw:fill-image-width="4.335cm" draw:fill-image-height="4.335cm" style:repeat="repeat" draw:fill-image-ref-point-x="0%" draw:fill-image-ref-point-y="0%" draw:fill-image-ref-point="top-left" presentation:display-footer="false" presentation:display-page-number="false" presentation:display-date-time="false"/>
    </style:style>
    <style:style style:name="dp14" style:family="drawing-page">
      <style:drawing-page-properties presentation:transition-type="automatic" presentation:transition-speed="fast" presentation:duration="PT5S" presentation:background-visible="true" presentation:background-objects-visible="true" presentation:display-footer="false" presentation:display-page-number="false" presentation:display-date-time="false" smil:type="pushWipe" smil:subtype="combHorizontal"/>
    </style:style>
    <style:style style:name="dp15" style:family="drawing-page">
      <style:graphic-properties draw:fill-hatch-solid="true"/>
      <style:drawing-page-properties presentation:background-visible="true" presentation:background-objects-visible="true" draw:fill="hatch" draw:fill-color="#000000" draw:fill-gradient-name="msFillGradient_20_5" draw:fill-hatch-name="" draw:fill-image-name="msFillBitmap_20_1" draw:fill-image-width="4.335cm" draw:fill-image-height="4.335cm" style:repeat="repeat" draw:fill-image-ref-point-x="0%" draw:fill-image-ref-point-y="0%" draw:fill-image-ref-point="top-left" presentation:display-footer="false" presentation:display-page-number="false" presentation:display-date-time="false"/>
    </style:style>
    <style:style style:name="dp16" style:family="drawing-page">
      <style:graphic-properties draw:fill-hatch-solid="true"/>
      <style:drawing-page-properties presentation:background-visible="true" presentation:background-objects-visible="true" draw:fill="gradient" draw:fill-color="#000000" draw:fill-gradient-name="msFillGradient_20_7" draw:fill-hatch-name="" draw:fill-image-name="msFillBitmap_20_1" draw:fill-image-width="4.335cm" draw:fill-image-height="4.335cm" style:repeat="repeat" draw:fill-image-ref-point-x="0%" draw:fill-image-ref-point-y="0%" draw:fill-image-ref-point="top-left" presentation:display-footer="false" presentation:display-page-number="false" presentation:display-date-time="false"/>
    </style:style>
    <style:style style:name="dp17" style:family="drawing-page">
      <style:graphic-properties draw:fill-hatch-solid="true"/>
      <style:drawing-page-properties presentation:background-visible="true" presentation:background-objects-visible="true" draw:fill="gradient" draw:fill-color="#000000" draw:fill-gradient-name="msFillGradient_20_8" draw:fill-hatch-name="" draw:fill-image-name="msFillBitmap_20_1" draw:fill-image-width="4.335cm" draw:fill-image-height="4.335cm" style:repeat="repeat" draw:fill-image-ref-point-x="0%" draw:fill-image-ref-point-y="0%" draw:fill-image-ref-point="top-left" presentation:display-footer="false" presentation:display-page-number="false" presentation:display-date-time="false"/>
    </style:style>
    <style:style style:name="dp18" style:family="drawing-page">
      <style:graphic-properties draw:fill-hatch-solid="true"/>
      <style:drawing-page-properties presentation:background-visible="true" presentation:background-objects-visible="true" draw:fill="gradient" draw:fill-color="#000000" draw:fill-gradient-name="msFillGradient_20_9" draw:fill-hatch-name="" draw:fill-image-name="msFillBitmap_20_1" draw:fill-image-width="4.335cm" draw:fill-image-height="4.335cm" style:repeat="repeat" draw:fill-image-ref-point-x="0%" draw:fill-image-ref-point-y="0%" draw:fill-image-ref-point="top-left" presentation:display-footer="false" presentation:display-page-number="false" presentation:display-date-time="false"/>
    </style:style>
    <style:style style:name="dp19" style:family="drawing-page">
      <style:graphic-properties draw:fill-hatch-solid="true"/>
      <style:drawing-page-properties presentation:background-visible="true" presentation:background-objects-visible="true" draw:fill="solid" draw:fill-color="#00ff00" draw:fill-gradient-name="msFillGradient_20_9" draw:fill-hatch-name="" draw:fill-image-name="msFillBitmap_20_1" draw:fill-image-width="4.335cm" draw:fill-image-height="4.335cm" style:repeat="repeat" draw:fill-image-ref-point-x="0%" draw:fill-image-ref-point-y="0%" draw:fill-image-ref-point="top-left" presentation:display-footer="false" presentation:display-page-number="false" presentation:display-date-time="false"/>
    </style:style>
    <style:style style:name="dp20" style:family="drawing-page">
      <style:graphic-properties draw:fill-hatch-solid="true"/>
      <style:drawing-page-properties presentation:background-visible="true" presentation:background-objects-visible="true" draw:fill="solid" draw:fill-color="#0066ff" draw:fill-gradient-name="msFillGradient_20_9" draw:fill-hatch-name="" draw:fill-image-name="msFillBitmap_20_1" draw:fill-image-width="4.335cm" draw:fill-image-height="4.335cm" style:repeat="repeat" draw:fill-image-ref-point-x="0%" draw:fill-image-ref-point-y="0%" draw:fill-image-ref-point="top-left" presentation:display-footer="false" presentation:display-page-number="false" presentation:display-date-time="false"/>
    </style:style>
    <style:style style:name="dp21" style:family="drawing-page">
      <style:graphic-properties draw:fill-hatch-solid="true"/>
      <style:drawing-page-properties presentation:background-visible="true" presentation:background-objects-visible="true" draw:fill="solid" draw:fill-color="#9900cc" draw:fill-gradient-name="msFillGradient_20_9" draw:fill-hatch-name="" draw:fill-image-name="msFillBitmap_20_1" draw:fill-image-width="4.335cm" draw:fill-image-height="4.335cm" style:repeat="repeat" draw:fill-image-ref-point-x="0%" draw:fill-image-ref-point-y="0%" draw:fill-image-ref-point="top-left" presentation:display-footer="false" presentation:display-page-number="false" presentation:display-date-time="false"/>
    </style:style>
    <style:style style:name="dp22" style:family="drawing-page">
      <style:graphic-properties draw:fill-hatch-solid="true"/>
      <style:drawing-page-properties presentation:background-visible="true" presentation:background-objects-visible="true" draw:fill="solid" draw:fill-color="#993366" draw:fill-gradient-name="msFillGradient_20_9" draw:fill-hatch-name="" draw:fill-image-name="msFillBitmap_20_1" draw:fill-image-width="4.335cm" draw:fill-image-height="4.335cm" style:repeat="repeat" draw:fill-image-ref-point-x="0%" draw:fill-image-ref-point-y="0%" draw:fill-image-ref-point="top-left" presentation:display-footer="false" presentation:display-page-number="false" presentation:display-date-time="false"/>
    </style:style>
    <style:style style:name="gr1" style:family="graphic">
      <style:graphic-properties style:protect="size"/>
    </style:style>
    <style:style style:name="gr2" style:family="graphic" style:parent-style-name="standard">
      <style:graphic-properties draw:stroke="none" svg:stroke-width="0cm" draw:fill="none" draw:textarea-vertical-align="top" draw:auto-grow-height="false" draw:fit-to-size="false" style:shrink-to-fit="false" fo:min-height="0cm" fo:min-width="0cm" fo:padding-top="0.127cm" fo:padding-bottom="0.127cm" fo:padding-left="0.254cm" fo:padding-right="0.254cm" fo:wrap-option="wrap"/>
      <style:paragraph-properties style:writing-mode="lr-tb"/>
    </style:style>
    <style:style style:name="gr3" style:family="graphic" style:parent-style-name="standard">
      <style:graphic-properties draw:stroke="none" svg:stroke-width="0cm" draw:fill="solid" draw:fill-color="#ff0000" draw:textarea-horizontal-align="center" draw:textarea-vertical-align="top" draw:auto-grow-height="false" draw:auto-grow-width="false" draw:fit-to-size="false" style:shrink-to-fit="false" fo:min-height="0cm" fo:min-width="0cm" fo:padding-top="0.125cm" fo:padding-bottom="0.125cm" fo:padding-left="0.25cm" fo:padding-right="0.25cm" fo:wrap-option="no-wrap"/>
      <style:paragraph-properties style:writing-mode="lr-tb"/>
    </style:style>
    <style:style style:name="gr4" style:family="graphic" style:parent-style-name="Objekt_20_ohne_20_Füllung_20_und_20_Linie">
      <style:graphic-properties draw:stroke="none" svg:stroke-width="0cm" draw:fill="non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5" style:family="graphic" style:parent-style-name="Objekt_20_ohne_20_Füllung_20_und_20_Linie">
      <style:graphic-properties draw:stroke="none" svg:stroke-width="0cm" draw:fill="non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horizontal"/>
    </style:style>
    <style:style style:name="gr6" style:family="graphic" style:parent-style-name="standard">
      <style:graphic-properties draw:stroke="none" svg:stroke-width="0cm" draw:fill="none" draw:textarea-vertical-align="middle" draw:auto-grow-height="false" draw:fit-to-size="false" style:shrink-to-fit="false" fo:min-height="0cm" fo:min-width="0cm" fo:padding-top="0.127cm" fo:padding-bottom="0.127cm" fo:padding-left="0.254cm" fo:padding-right="0.254cm" fo:wrap-option="no-wrap"/>
      <style:paragraph-properties style:writing-mode="lr-tb"/>
    </style:style>
    <style:style style:name="gr7" style:family="graphic" style:parent-style-name="standard">
      <style:graphic-properties draw:stroke="none" svg:stroke-width="0cm" draw:fill="solid" draw:fill-color="#b2b2b2" draw:textarea-horizontal-align="center" draw:textarea-vertical-align="top" draw:auto-grow-height="false" draw:auto-grow-width="false" draw:fit-to-size="false" style:shrink-to-fit="false" fo:min-height="0cm" fo:min-width="0cm" fo:padding-top="0.125cm" fo:padding-bottom="0.125cm" fo:padding-left="0.25cm" fo:padding-right="0.25cm" fo:wrap-option="no-wrap"/>
      <style:paragraph-properties style:writing-mode="lr-tb"/>
    </style:style>
    <style:style style:name="gr8" style:family="graphic" style:parent-style-name="standard">
      <style:graphic-properties draw:stroke="none" svg:stroke-width="0cm" draw:fill="solid" draw:fill-color="#000000" draw:textarea-horizontal-align="center" draw:textarea-vertical-align="top" draw:auto-grow-height="false" draw:auto-grow-width="false" draw:fit-to-size="false" style:shrink-to-fit="false" fo:min-height="0cm" fo:min-width="0cm" fo:padding-top="0.125cm" fo:padding-bottom="0.125cm" fo:padding-left="0.25cm" fo:padding-right="0.25cm" fo:wrap-option="no-wrap"/>
      <style:paragraph-properties style:writing-mode="lr-tb"/>
    </style:style>
    <style:style style:name="gr9" style:family="graphic" style:parent-style-name="standard">
      <style:graphic-properties draw:stroke="none" svg:stroke-width="0cm" draw:fill="none" draw:textarea-vertical-align="top" draw:auto-grow-height="false" draw:fit-to-size="false" style:shrink-to-fit="false" fo:min-height="0cm" fo:min-width="0cm" fo:padding-top="0.127cm" fo:padding-bottom="0.127cm" fo:padding-left="0.254cm" fo:padding-right="0.254cm" fo:wrap-option="no-wrap"/>
      <style:paragraph-properties style:writing-mode="lr-tb"/>
    </style:style>
    <style:style style:name="gr10" style:family="graphic" style:parent-style-name="standard">
      <style:graphic-properties draw:stroke="none" svg:stroke-width="0cm" draw:fill="none" draw:textarea-vertical-align="middle" draw:auto-grow-height="false" draw:fit-to-size="false" style:shrink-to-fit="false" fo:min-height="0cm" fo:min-width="0cm" fo:padding-top="0.127cm" fo:padding-bottom="0.127cm" fo:padding-left="0.254cm" fo:padding-right="0.254cm" fo:wrap-option="wrap"/>
      <style:paragraph-properties style:writing-mode="lr-tb"/>
    </style:style>
    <style:style style:name="pr1" style:family="presentation" style:parent-style-name="Leer-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2" style:family="presentation" style:parent-style-name="Leer-subtitle" style:list-style-name="L36">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pr3" style:family="presentation" style:parent-style-name="Leer-notes">
      <style:graphic-properties draw:fill-color="#ffffff" fo:min-height="13.364cm"/>
      <style:paragraph-properties style:writing-mode="lr-tb"/>
    </style:style>
    <style:style style:name="pr4" style:family="presentation" style:parent-style-name="Leer-outline1">
      <style:graphic-properties draw:stroke="none" svg:stroke-width="0cm" draw:fill="none" draw:textarea-vertical-align="top" draw:auto-grow-height="false" draw:fit-to-size="false" style:shrink-to-fit="false" fo:min-height="10.798cm" fo:padding-top="0.127cm" fo:padding-bottom="0.127cm" fo:padding-left="0.254cm" fo:padding-right="0.254cm" fo:wrap-option="wrap"/>
      <style:paragraph-properties style:writing-mode="lr-tb"/>
    </style:style>
    <style:style style:name="pr5" style:family="presentation" style:parent-style-name="Leer-subtitle">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pr6" style:family="presentation" style:parent-style-name="_34__5f_Vorschlag-title" style:list-style-name="L37">
      <style:graphic-properties draw:stroke="none" svg:stroke-width="0cm" draw:fill="solid" draw:fill-color="#ffffff" draw:opacity="50%"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7" style:family="presentation" style:parent-style-name="_34__5f_Vorschlag-subtitle">
      <style:graphic-properties draw:stroke="solid" svg:stroke-width="0.212cm" svg:stroke-color="#8c0039" svg:stroke-linecap="butt" draw:fill="solid" draw:fill-color="#c36c03" draw:opacity="50%" draw:textarea-vertical-align="middle" draw:auto-grow-height="false" draw:fit-to-size="false" style:shrink-to-fit="false" fo:min-height="11.049cm" fo:padding-top="0.127cm" fo:padding-bottom="0.127cm" fo:padding-left="0.254cm" fo:padding-right="0.254cm" fo:wrap-option="wrap"/>
      <style:paragraph-properties style:writing-mode="lr-tb"/>
    </style:style>
    <style:style style:name="pr8" style:family="presentation" style:parent-style-name="_34__5f_Vorschlag-notes">
      <style:graphic-properties draw:fill-color="#ffffff" fo:min-height="13.364cm"/>
      <style:paragraph-properties style:writing-mode="lr-tb"/>
    </style:style>
    <style:style style:name="pr9" style:family="presentation" style:parent-style-name="_31__5f_Vorschlag-title">
      <style:graphic-properties draw:stroke="none" svg:stroke-width="0cm" draw:fill="solid" draw:fill-color="#c36c03"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10" style:family="presentation" style:parent-style-name="_31__5f_Vorschlag-notes">
      <style:graphic-properties draw:fill-color="#ffffff" fo:min-height="13.364cm"/>
      <style:paragraph-properties style:writing-mode="lr-tb"/>
    </style:style>
    <style:style style:name="pr11" style:family="presentation" style:parent-style-name="_32__5f_Vorschlag-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12" style:family="presentation" style:parent-style-name="_32__5f_Vorschlag-outline1">
      <style:graphic-properties draw:stroke="none" svg:stroke-width="0cm" draw:fill="none" draw:textarea-vertical-align="top" draw:auto-grow-height="false" draw:fit-to-size="false" style:shrink-to-fit="false" fo:min-height="10.798cm" fo:padding-top="0.127cm" fo:padding-bottom="0.127cm" fo:padding-left="0.254cm" fo:padding-right="0.254cm" fo:wrap-option="wrap"/>
      <style:paragraph-properties style:writing-mode="lr-tb"/>
    </style:style>
    <style:style style:name="pr13" style:family="presentation" style:parent-style-name="_32__5f_Vorschlag-notes">
      <style:graphic-properties draw:fill-color="#ffffff" fo:min-height="13.364cm"/>
      <style:paragraph-properties style:writing-mode="lr-tb"/>
    </style:style>
    <style:style style:name="pr14" style:family="presentation" style:parent-style-name="_33__5f_Vorschlag-title">
      <style:graphic-properties draw:stroke="none" svg:stroke-width="0cm" draw:fill="solid" draw:fill-color="#21eaef"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15" style:family="presentation" style:parent-style-name="_33__5f_Vorschlag-outline1" style:list-style-name="L38">
      <style:graphic-properties draw:stroke="none" svg:stroke-width="0cm" draw:fill="none" draw:textarea-vertical-align="top" draw:auto-grow-height="false" draw:fit-to-size="false" style:shrink-to-fit="false" fo:min-height="10.798cm" fo:padding-top="0.127cm" fo:padding-bottom="0.127cm" fo:padding-left="0.254cm" fo:padding-right="0.254cm" fo:wrap-option="wrap"/>
      <style:paragraph-properties style:writing-mode="lr-tb"/>
    </style:style>
    <style:style style:name="pr16" style:family="presentation" style:parent-style-name="_33__5f_Vorschlag-notes">
      <style:graphic-properties draw:fill-color="#ffffff" fo:min-height="13.364cm"/>
      <style:paragraph-properties style:writing-mode="lr-tb"/>
    </style:style>
    <style:style style:name="pr17" style:family="presentation" style:parent-style-name="_31__5f_Standarddesign-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18" style:family="presentation" style:parent-style-name="_31__5f_Standarddesign-subtitle" style:list-style-name="L36">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pr19" style:family="presentation" style:parent-style-name="_31__5f_Standarddesign-notes">
      <style:graphic-properties draw:fill-color="#ffffff" fo:min-height="13.364cm"/>
      <style:paragraph-properties style:writing-mode="lr-tb"/>
    </style:style>
    <style:style style:name="pr20" style:family="presentation" style:parent-style-name="_32__5f_Standarddesign-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21" style:family="presentation" style:parent-style-name="_32__5f_Standarddesign-outline1">
      <style:graphic-properties draw:stroke="none" svg:stroke-width="0cm" draw:fill="none" draw:textarea-vertical-align="top" draw:auto-grow-height="false" draw:fit-to-size="false" style:shrink-to-fit="false" fo:min-height="10.798cm" fo:padding-top="0.127cm" fo:padding-bottom="0.127cm" fo:padding-left="0.254cm" fo:padding-right="0.254cm" fo:wrap-option="wrap"/>
      <style:paragraph-properties style:writing-mode="lr-tb"/>
    </style:style>
    <style:style style:name="pr22" style:family="presentation" style:parent-style-name="_32__5f_Standarddesign-notes">
      <style:graphic-properties draw:fill-color="#ffffff" fo:min-height="13.364cm"/>
      <style:paragraph-properties style:writing-mode="lr-tb"/>
    </style:style>
    <style:style style:name="pr23" style:family="presentation" style:parent-style-name="_31__5f_Feuerwerk-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24" style:family="presentation" style:parent-style-name="_31__5f_Feuerwerk-subtitle">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pr25" style:family="presentation" style:parent-style-name="_31__5f_Feuerwerk-notes">
      <style:graphic-properties draw:fill-color="#ffffff" fo:min-height="13.364cm"/>
      <style:paragraph-properties style:writing-mode="lr-tb"/>
    </style:style>
    <style:style style:name="pr26" style:family="presentation" style:parent-style-name="_34__5f_Standarddesign-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27" style:family="presentation" style:parent-style-name="_34__5f_Standarddesign-outline1">
      <style:graphic-properties draw:stroke="none" svg:stroke-width="0cm" draw:fill="none" draw:textarea-vertical-align="top" draw:auto-grow-height="false" draw:fit-to-size="false" style:shrink-to-fit="false" fo:min-height="10.798cm" fo:padding-top="0.127cm" fo:padding-bottom="0.127cm" fo:padding-left="0.254cm" fo:padding-right="0.254cm" fo:wrap-option="wrap"/>
      <style:paragraph-properties style:writing-mode="lr-tb"/>
    </style:style>
    <style:style style:name="pr28" style:family="presentation" style:parent-style-name="_34__5f_Standarddesign-notes">
      <style:graphic-properties draw:fill-color="#ffffff" fo:min-height="13.364cm"/>
      <style:paragraph-properties style:writing-mode="lr-tb"/>
    </style:style>
    <style:style style:name="pr29" style:family="presentation" style:parent-style-name="_35__5f_Standarddesign-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30" style:family="presentation" style:parent-style-name="_35__5f_Standarddesign-outline1">
      <style:graphic-properties draw:stroke="none" svg:stroke-width="0cm" draw:fill="none" draw:textarea-vertical-align="top" draw:auto-grow-height="false" draw:fit-to-size="false" style:shrink-to-fit="false" fo:min-height="10.798cm" fo:padding-top="0.127cm" fo:padding-bottom="0.127cm" fo:padding-left="0.254cm" fo:padding-right="0.254cm" fo:wrap-option="wrap"/>
      <style:paragraph-properties style:writing-mode="lr-tb"/>
    </style:style>
    <style:style style:name="pr31" style:family="presentation" style:parent-style-name="_35__5f_Standarddesign-notes">
      <style:graphic-properties draw:fill-color="#ffffff" fo:min-height="13.364cm"/>
      <style:paragraph-properties style:writing-mode="lr-tb"/>
    </style:style>
    <style:style style:name="pr32" style:family="presentation" style:parent-style-name="_36__5f_Standarddesign-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33" style:family="presentation" style:parent-style-name="_36__5f_Standarddesign-outline1">
      <style:graphic-properties draw:stroke="none" svg:stroke-width="0cm" draw:fill="none" draw:textarea-vertical-align="top" draw:auto-grow-height="false" draw:fit-to-size="false" style:shrink-to-fit="false" fo:min-height="10.798cm" fo:padding-top="0.127cm" fo:padding-bottom="0.127cm" fo:padding-left="0.254cm" fo:padding-right="0.254cm" fo:wrap-option="wrap"/>
      <style:paragraph-properties style:writing-mode="lr-tb"/>
    </style:style>
    <style:style style:name="pr34" style:family="presentation" style:parent-style-name="_36__5f_Standarddesign-notes">
      <style:graphic-properties draw:fill-color="#ffffff" fo:min-height="13.364cm"/>
      <style:paragraph-properties style:writing-mode="lr-tb"/>
    </style:style>
    <style:style style:name="pr35" style:family="presentation" style:parent-style-name="_31__5f_Glasschichten-notes">
      <style:graphic-properties draw:fill-color="#ffffff" fo:min-height="13.364cm"/>
      <style:paragraph-properties style:writing-mode="lr-tb"/>
    </style:style>
    <style:style style:name="pr36" style:family="presentation" style:parent-style-name="_33__5f_Standarddesign-notes">
      <style:graphic-properties draw:fill-color="#ffffff" fo:min-height="13.364cm"/>
      <style:paragraph-properties style:writing-mode="lr-tb"/>
    </style:style>
    <style:style style:name="pr37" style:family="presentation" style:parent-style-name="_37__5f_Standarddesign-notes">
      <style:graphic-properties draw:fill-color="#ffffff" fo:min-height="13.364cm"/>
      <style:paragraph-properties style:writing-mode="lr-tb"/>
    </style:style>
    <style:style style:name="pr38" style:family="presentation" style:parent-style-name="_38__5f_Standarddesign-notes">
      <style:graphic-properties draw:fill-color="#ffffff" fo:min-height="13.364cm"/>
      <style:paragraph-properties style:writing-mode="lr-tb"/>
    </style:style>
    <style:style style:name="pr39" style:family="presentation" style:parent-style-name="_39__5f_Standarddesign-notes">
      <style:graphic-properties draw:fill-color="#ffffff" fo:min-height="13.364cm"/>
      <style:paragraph-properties style:writing-mode="lr-tb"/>
    </style:style>
    <style:style style:name="pr40" style:family="presentation" style:parent-style-name="_31_0_5f_Standarddesign-notes">
      <style:graphic-properties draw:fill-color="#ffffff" fo:min-height="13.364cm"/>
      <style:paragraph-properties style:writing-mode="lr-tb"/>
    </style:style>
    <style:style style:name="pr41" style:family="presentation" style:parent-style-name="_31_1_5f_Standarddesign-notes">
      <style:graphic-properties draw:fill-color="#ffffff" fo:min-height="13.364cm"/>
      <style:paragraph-properties style:writing-mode="lr-tb"/>
    </style:style>
    <style:style style:name="pr42" style:family="presentation" style:parent-style-name="_31_2_5f_Standarddesign-notes">
      <style:graphic-properties draw:fill-color="#ffffff" fo:min-height="13.364cm"/>
      <style:paragraph-properties style:writing-mode="lr-tb"/>
    </style:style>
    <style:style style:name="pr43" style:family="presentation" style:parent-style-name="_31_3_5f_Standarddesign-notes">
      <style:graphic-properties draw:fill-color="#ffffff" fo:min-height="13.364cm"/>
      <style:paragraph-properties style:writing-mode="lr-tb"/>
    </style:style>
    <style:style style:name="pr44" style:family="presentation" style:parent-style-name="_31_4_5f_Standarddesign-notes">
      <style:graphic-properties draw:fill-color="#ffffff" fo:min-height="13.364cm"/>
      <style:paragraph-properties style:writing-mode="lr-tb"/>
    </style:style>
    <style:style style:name="pr45" style:family="presentation" style:parent-style-name="_31_5_5f_Standarddesign-notes">
      <style:graphic-properties draw:fill-color="#ffffff" fo:min-height="13.364cm"/>
      <style:paragraph-properties style:writing-mode="lr-tb"/>
    </style:style>
    <style:style style:name="pr46" style:family="presentation" style:parent-style-name="_31_6_5f_Standarddesign-notes">
      <style:graphic-properties draw:fill-color="#ffffff" fo:min-height="13.364cm"/>
      <style:paragraph-properties style:writing-mode="lr-tb"/>
    </style:style>
    <style:style style:name="pr47" style:family="presentation" style:parent-style-name="_31_7_5f_Standarddesign-notes">
      <style:graphic-properties draw:fill-color="#ffffff" fo:min-height="13.364cm"/>
      <style:paragraph-properties style:writing-mode="lr-tb"/>
    </style:style>
    <style:style style:name="pr48" style:family="presentation" style:parent-style-name="_31_8_5f_Standarddesign-notes">
      <style:graphic-properties draw:fill-color="#ffffff" fo:min-height="13.364cm"/>
      <style:paragraph-properties style:writing-mode="lr-tb"/>
    </style:style>
    <style:style style:name="pr49" style:family="presentation" style:parent-style-name="_31_9_5f_Standarddesign-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50" style:family="presentation" style:parent-style-name="_31_9_5f_Standarddesign-subtitle" style:list-style-name="L36">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pr51" style:family="presentation" style:parent-style-name="_31_9_5f_Standarddesign-notes">
      <style:graphic-properties draw:fill-color="#ffffff" fo:min-height="13.364cm"/>
      <style:paragraph-properties style:writing-mode="lr-tb"/>
    </style:style>
    <style:style style:name="pr52" style:family="presentation" style:parent-style-name="_32_0_5f_Standarddesign-title" style:list-style-name="L37">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53" style:family="presentation" style:parent-style-name="_32_0_5f_Standarddesign-outline1">
      <style:graphic-properties draw:stroke="none" svg:stroke-width="0cm" draw:fill="none" draw:textarea-vertical-align="top" draw:auto-grow-height="false" draw:fit-to-size="false" style:shrink-to-fit="false" fo:min-height="10.798cm" fo:padding-top="0.127cm" fo:padding-bottom="0.127cm" fo:padding-left="0.254cm" fo:padding-right="0.254cm" fo:wrap-option="wrap"/>
      <style:paragraph-properties style:writing-mode="lr-tb"/>
    </style:style>
    <style:style style:name="pr54" style:family="presentation" style:parent-style-name="_32_0_5f_Standarddesign-notes">
      <style:graphic-properties draw:fill-color="#ffffff" fo:min-height="13.364cm"/>
      <style:paragraph-properties style:writing-mode="lr-tb"/>
    </style:style>
    <style:style style:name="pr55" style:family="presentation" style:parent-style-name="_32_1_5f_Standarddesign-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56" style:family="presentation" style:parent-style-name="_32_1_5f_Standarddesign-outline1">
      <style:graphic-properties draw:stroke="none" svg:stroke-width="0cm" draw:fill="none" draw:textarea-vertical-align="top" draw:auto-grow-height="false" draw:fit-to-size="false" style:shrink-to-fit="false" fo:min-height="10.798cm" fo:padding-top="0.127cm" fo:padding-bottom="0.127cm" fo:padding-left="0.254cm" fo:padding-right="0.254cm" fo:wrap-option="wrap"/>
      <style:paragraph-properties style:writing-mode="lr-tb"/>
    </style:style>
    <style:style style:name="pr57" style:family="presentation" style:parent-style-name="_32_1_5f_Standarddesign-notes">
      <style:graphic-properties draw:fill-color="#ffffff" fo:min-height="13.364cm"/>
      <style:paragraph-properties style:writing-mode="lr-tb"/>
    </style:style>
    <style:style style:name="pr58" style:family="presentation" style:parent-style-name="_32_3_5f_Standarddesign-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59" style:family="presentation" style:parent-style-name="_32_3_5f_Standarddesign-notes">
      <style:graphic-properties draw:fill-color="#ffffff" fo:min-height="13.364cm"/>
      <style:paragraph-properties style:writing-mode="lr-tb"/>
    </style:style>
    <style:style style:name="pr60" style:family="presentation" style:parent-style-name="_32_4_5f_Standarddesign-title">
      <style:graphic-properties draw:stroke="none" svg:stroke-width="0cm" draw:fill="none" draw:textarea-vertical-align="middle" draw:auto-grow-height="false" draw:fit-to-size="false" style:shrink-to-fit="false" fo:min-height="3.181cm" fo:padding-top="0.127cm" fo:padding-bottom="0.127cm" fo:padding-left="0.254cm" fo:padding-right="0.254cm" fo:wrap-option="wrap"/>
      <style:paragraph-properties style:writing-mode="lr-tb"/>
    </style:style>
    <style:style style:name="pr61" style:family="presentation" style:parent-style-name="_32_4_5f_Standarddesign-outline1">
      <style:graphic-properties draw:stroke="none" svg:stroke-width="0cm" draw:fill="none" draw:textarea-vertical-align="top" draw:auto-grow-height="false" draw:fit-to-size="false" style:shrink-to-fit="false" fo:min-height="10.798cm" fo:padding-top="0.127cm" fo:padding-bottom="0.127cm" fo:padding-left="0.254cm" fo:padding-right="0.254cm" fo:wrap-option="wrap"/>
      <style:paragraph-properties style:writing-mode="lr-tb"/>
    </style:style>
    <style:style style:name="pr62" style:family="presentation" style:parent-style-name="_32_4_5f_Standarddesign-notes">
      <style:graphic-properties draw:fill-color="#ffffff" fo:min-height="13.364cm"/>
      <style:paragraph-properties style:writing-mode="lr-tb"/>
    </style:style>
    <style:style style:name="pr63" style:family="presentation" style:parent-style-name="_32_5_5f_Standarddesign-outline1">
      <style:graphic-properties draw:stroke="none" svg:stroke-width="0cm" draw:fill="none" draw:textarea-vertical-align="top" draw:auto-grow-height="false" draw:fit-to-size="false" style:shrink-to-fit="false" fo:min-height="10.798cm" fo:padding-top="0.127cm" fo:padding-bottom="0.127cm" fo:padding-left="0.254cm" fo:padding-right="0.254cm" fo:wrap-option="wrap"/>
      <style:paragraph-properties style:writing-mode="lr-tb"/>
    </style:style>
    <style:style style:name="pr64" style:family="presentation" style:parent-style-name="_32_5_5f_Standarddesign-notes">
      <style:graphic-properties draw:fill-color="#ffffff" fo:min-height="13.364cm"/>
      <style:paragraph-properties style:writing-mode="lr-tb"/>
    </style:style>
    <style:style style:name="pr65" style:family="presentation" style:parent-style-name="_32_6_5f_Standarddesign-notes">
      <style:graphic-properties draw:fill-color="#ffffff" fo:min-height="13.364cm"/>
      <style:paragraph-properties style:writing-mode="lr-tb"/>
    </style:style>
    <style:style style:name="co1" style:family="table-column">
      <style:table-column-properties style:column-width="5.644cm" style:use-optimal-column-width="false"/>
    </style:style>
    <style:style style:name="ro1" style:family="table-row">
      <style:table-row-properties style:row-height="2.196cm" style:use-optimal-row-height="false"/>
    </style:style>
    <style:style style:name="ro2" style:family="table-row">
      <style:table-row-properties style:row-height="6.655cm" style:use-optimal-row-height="false"/>
    </style:style>
    <style:style style:name="ro3" style:family="table-row">
      <style:table-row-properties style:row-height="2.31cm" style:use-optimal-row-height="false"/>
    </style:style>
    <style:style style:name="ce1" style:family="table-cell">
      <loext:graphic-properties draw:fill="solid" draw:fill-color="#978397" draw:textarea-vertical-align="top" fo:padding-top="0.127cm" fo:padding-bottom="0.127cm" fo:padding-left="0.254cm" fo:padding-right="0.254cm"/>
      <style:paragraph-properties fo:border-left="1.11pt solid #ffffff" fo:border-right="0.48pt solid #ffffff" fo:border-top="1.11pt solid #ffffff" fo:border-bottom="0.48pt solid #ffffff"/>
    </style:style>
    <style:style style:name="ce2" style:family="table-cell">
      <loext:graphic-properties draw:fill="solid" draw:fill-color="#978397" draw:textarea-vertical-align="top" fo:padding-top="0.127cm" fo:padding-bottom="0.127cm" fo:padding-left="0.254cm" fo:padding-right="0.254cm"/>
      <style:paragraph-properties fo:border-left="0.48pt solid #ffffff" fo:border-right="0.48pt solid #ffffff" fo:border-top="1.11pt solid #ffffff" fo:border-bottom="0.48pt solid #ffffff"/>
    </style:style>
    <style:style style:name="ce3" style:family="table-cell">
      <loext:graphic-properties draw:fill="solid" draw:fill-color="#978397" draw:textarea-vertical-align="top" fo:padding-top="0.127cm" fo:padding-bottom="0.127cm" fo:padding-left="0.254cm" fo:padding-right="0.254cm"/>
      <style:paragraph-properties fo:border-left="0.48pt solid #ffffff" fo:border-right="1.11pt solid #ffffff" fo:border-top="1.11pt solid #ffffff" fo:border-bottom="0.48pt solid #ffffff"/>
    </style:style>
    <style:style style:name="ce4" style:family="table-cell">
      <loext:graphic-properties draw:fill="solid" draw:fill-color="#978397" draw:textarea-vertical-align="top" fo:padding-top="0.127cm" fo:padding-bottom="0.127cm" fo:padding-left="0.254cm" fo:padding-right="0.254cm"/>
      <style:paragraph-properties fo:border-left="1.11pt solid #ffffff" fo:border-right="0.48pt solid #ffffff" fo:border-top="0.48pt solid #ffffff" fo:border-bottom="0.48pt solid #ffffff"/>
    </style:style>
    <style:style style:name="ce5" style:family="table-cell">
      <loext:graphic-properties draw:fill="solid" draw:fill-color="#978397" draw:textarea-vertical-align="top" fo:padding-top="0.127cm" fo:padding-bottom="0.127cm" fo:padding-left="0.254cm" fo:padding-right="0.254cm"/>
      <style:paragraph-properties fo:border="0.48pt solid #ffffff"/>
    </style:style>
    <style:style style:name="ce6" style:family="table-cell">
      <loext:graphic-properties draw:fill="solid" draw:fill-color="#978397" draw:textarea-vertical-align="top" fo:padding-top="0.127cm" fo:padding-bottom="0.127cm" fo:padding-left="0.254cm" fo:padding-right="0.254cm"/>
      <style:paragraph-properties fo:border-left="0.48pt solid #ffffff" fo:border-right="1.11pt solid #ffffff" fo:border-top="0.48pt solid #ffffff" fo:border-bottom="0.48pt solid #ffffff"/>
    </style:style>
    <style:style style:name="ce7" style:family="table-cell">
      <loext:graphic-properties draw:fill="solid" draw:fill-color="#978397" draw:textarea-vertical-align="top" fo:padding-top="0.127cm" fo:padding-bottom="0.127cm" fo:padding-left="0.254cm" fo:padding-right="0.254cm"/>
      <style:paragraph-properties fo:border-left="1.11pt solid #ffffff" fo:border-right="0.48pt solid #ffffff" fo:border-top="0.48pt solid #ffffff" fo:border-bottom="1.11pt solid #ffffff"/>
    </style:style>
    <style:style style:name="ce8" style:family="table-cell">
      <loext:graphic-properties draw:fill="solid" draw:fill-color="#978397" draw:textarea-vertical-align="top" fo:padding-top="0.127cm" fo:padding-bottom="0.127cm" fo:padding-left="0.254cm" fo:padding-right="0.254cm"/>
      <style:paragraph-properties fo:border-left="0.48pt solid #ffffff" fo:border-right="0.48pt solid #ffffff" fo:border-top="0.48pt solid #ffffff" fo:border-bottom="1.11pt solid #ffffff"/>
    </style:style>
    <style:style style:name="ce9" style:family="table-cell">
      <loext:graphic-properties draw:fill="solid" draw:fill-color="#978397" draw:textarea-vertical-align="top" fo:padding-top="0.127cm" fo:padding-bottom="0.127cm" fo:padding-left="0.254cm" fo:padding-right="0.254cm"/>
      <style:paragraph-properties fo:border-left="0.48pt solid #ffffff" fo:border-right="1.11pt solid #ffffff" fo:border-top="0.48pt solid #ffffff" fo:border-bottom="1.11pt solid #ffffff"/>
    </style:style>
    <style:style style:name="P1" style:family="paragraph">
      <style:paragraph-properties fo:margin-left="0cm" fo:margin-right="0cm" fo:margin-top="0cm" fo:margin-bottom="0cm" fo:line-height="100%" fo:text-align="center" fo:text-indent="0cm">
        <style:tab-stops>
          <style:tab-stop style:position="0cm"/>
        </style:tab-stops>
      </style:paragraph-properties>
    </style:style>
    <style:style style:name="P2" style:family="paragraph">
      <loext:graphic-properties draw:fill="none"/>
      <style:paragraph-properties fo:text-align="start" style:font-independent-line-spacing="true"/>
      <style:text-properties fo:font-size="44pt"/>
    </style:style>
    <style:style style:name="P3" style:family="paragraph">
      <loext:graphic-properties draw:fill="none" draw:fill-color="#ffffff"/>
      <style:paragraph-properties fo:margin-left="0.953cm" fo:margin-right="0cm" fo:margin-top="0cm" fo:margin-bottom="0cm" fo:line-height="100%" fo:text-align="center" fo:text-indent="0cm" style:font-independent-line-spacing="true">
        <style:tab-stops>
          <style:tab-stop style:position="0cm"/>
        </style:tab-stops>
      </style:paragraph-properties>
      <style:text-properties fo:font-variant="normal" fo:text-transform="none" fo:color="#000000" loext:opacity="100%" style:text-line-through-style="none" style:text-line-through-type="none" style:text-position="0% 100%" style:font-name="Arial" fo:font-size="24pt" fo:letter-spacing="normal" fo:font-style="normal" style:text-underline-style="none" fo:font-weight="normal" style:font-name-asian="Arial3" style:font-size-asian="24pt" style:font-style-asian="normal" style:font-weight-asian="normal" style:font-name-complex="Arial" style:font-size-complex="24pt" style:font-style-complex="normal" style:font-weight-complex="normal"/>
    </style:style>
    <style:style style:name="P4" style:family="paragraph">
      <loext:graphic-properties draw:fill-color="#ffffff"/>
    </style:style>
    <style:style style:name="P5" style:family="paragraph">
      <style:paragraph-properties fo:margin-top="0cm" fo:margin-bottom="0cm" fo:line-height="90%" fo:text-align="start"/>
    </style:style>
    <style:style style:name="P6" style:family="paragraph">
      <loext:graphic-properties draw:fill="none"/>
      <style:paragraph-properties fo:text-align="start" style:font-independent-line-spacing="true"/>
      <style:text-properties fo:font-size="18pt"/>
    </style:style>
    <style:style style:name="P7" style:family="paragraph">
      <style:paragraph-properties fo:margin-left="0.953cm" fo:margin-right="0cm" fo:margin-top="0cm" fo:margin-bottom="0cm" fo:line-height="80%" fo:text-align="center" fo:text-indent="0cm">
        <style:tab-stops>
          <style:tab-stop style:position="0cm"/>
        </style:tab-stops>
      </style:paragraph-properties>
    </style:style>
    <style:style style:name="P8" style:family="paragraph">
      <loext:graphic-properties draw:fill="none" draw:fill-color="#ffffff"/>
      <style:paragraph-properties fo:text-align="start" style:font-independent-line-spacing="true"/>
      <style:text-properties fo:font-size="32pt"/>
    </style:style>
    <style:style style:name="P9" style:family="paragraph">
      <loext:graphic-properties draw:fill="solid" draw:fill-color="#ffffff" draw:opacity="50%"/>
      <style:paragraph-properties fo:margin-left="0cm" fo:margin-right="0cm" fo:margin-top="0cm" fo:margin-bottom="0cm" fo:line-height="100%" fo:text-align="start" fo:text-indent="0cm" style:font-independent-line-spacing="true">
        <style:tab-stops>
          <style:tab-stop style:position="0cm"/>
        </style:tab-stops>
      </style:paragraph-properties>
      <style:text-properties fo:font-variant="normal" fo:text-transform="none" fo:color="#e4005c" loext:opacity="100%" style:text-line-through-style="none" style:text-line-through-type="none" style:text-position="0% 100%" style:font-name="Arial" fo:font-size="54pt" fo:letter-spacing="normal" fo:font-style="normal" style:text-underline-style="none" fo:font-weight="normal" style:font-name-asian="Arial3" style:font-size-asian="54pt" style:font-style-asian="normal" style:font-weight-asian="normal" style:font-name-complex="Arial" style:font-size-complex="54pt" style:font-style-complex="normal" style:font-weight-complex="normal"/>
    </style:style>
    <style:style style:name="P10" style:family="paragraph">
      <loext:graphic-properties draw:fill="solid" draw:fill-color="#c36c03" draw:opacity="50%"/>
      <style:paragraph-properties fo:text-align="start" style:font-independent-line-spacing="true"/>
      <style:text-properties fo:font-size="32pt"/>
    </style:style>
    <style:style style:name="P11" style:family="paragraph">
      <loext:graphic-properties draw:fill="solid" draw:fill-color="#ff0000"/>
      <style:paragraph-properties fo:text-align="center" style:font-independent-line-spacing="true"/>
      <style:text-properties fo:font-size="36pt"/>
    </style:style>
    <style:style style:name="P12" style:family="paragraph">
      <style:paragraph-properties fo:margin-left="0cm" fo:margin-right="0cm" fo:margin-top="0cm" fo:margin-bottom="0cm" fo:line-height="100%" fo:text-align="start" fo:text-indent="0cm">
        <style:tab-stops>
          <style:tab-stop style:position="0cm"/>
        </style:tab-stops>
      </style:paragraph-properties>
    </style:style>
    <style:style style:name="P13" style:family="paragraph">
      <loext:graphic-properties draw:fill="solid" draw:fill-color="#c36c03"/>
      <style:paragraph-properties fo:text-align="start" style:font-independent-line-spacing="true"/>
      <style:text-properties fo:font-size="36pt"/>
    </style:style>
    <style:style style:name="P14" style:family="paragraph">
      <loext:graphic-properties draw:fill="none"/>
      <style:paragraph-properties fo:text-align="start" style:font-independent-line-spacing="true"/>
      <style:text-properties fo:font-size="36pt"/>
    </style:style>
    <style:style style:name="P15" style:family="paragraph">
      <style:paragraph-properties fo:margin-top="0cm" fo:margin-bottom="0cm" fo:line-height="80%" fo:text-align="start"/>
    </style:style>
    <style:style style:name="P16" style:family="paragraph">
      <loext:graphic-properties draw:fill="solid" draw:fill-color="#21eaef"/>
      <style:paragraph-properties fo:text-align="start" style:font-independent-line-spacing="true"/>
      <style:text-properties fo:font-size="36pt"/>
    </style:style>
    <style:style style:name="P17" style:family="paragraph">
      <loext:graphic-properties draw:fill="none"/>
      <style:paragraph-properties fo:margin-top="0cm" fo:margin-bottom="0cm" fo:line-height="100%" fo:text-align="start" style:font-independent-line-spacing="true"/>
      <style:text-properties fo:font-variant="normal" fo:text-transform="none" style:text-line-through-style="none" style:text-line-through-type="none" style:text-position="0% 100%" fo:font-size="18pt" fo:letter-spacing="normal" fo:font-style="normal" style:text-underline-style="none" fo:font-weight="normal" style:font-style-asian="normal" style:font-weight-asian="normal" style:font-style-complex="normal" style:font-weight-complex="normal"/>
    </style:style>
    <style:style style:name="P18" style:family="paragraph">
      <loext:graphic-properties draw:fill="none"/>
      <style:paragraph-properties fo:text-align="start"/>
      <style:text-properties fo:font-size="18pt"/>
    </style:style>
    <style:style style:name="P19" style:family="paragraph">
      <style:paragraph-properties fo:margin-left="0.953cm" fo:margin-right="0cm" fo:margin-top="0cm" fo:margin-bottom="0cm" fo:line-height="100%" fo:text-align="center" fo:text-indent="0cm">
        <style:tab-stops>
          <style:tab-stop style:position="0cm"/>
        </style:tab-stops>
      </style:paragraph-properties>
    </style:style>
    <style:style style:name="P20" style:family="paragraph">
      <style:paragraph-properties fo:margin-top="0cm" fo:margin-bottom="0cm" fo:line-height="100%" fo:text-align="start"/>
    </style:style>
    <style:style style:name="P21" style:family="paragraph">
      <style:paragraph-properties fo:margin-left="0cm" fo:margin-right="0cm" fo:margin-top="0cm" fo:margin-bottom="0cm" fo:line-height="100%" fo:text-align="start" fo:text-indent="0cm">
        <style:tab-stops>
          <style:tab-stop style:position="0cm"/>
        </style:tab-stops>
      </style:paragraph-properties>
      <style:text-properties fo:font-size="18pt"/>
    </style:style>
    <style:style style:name="P22" style:family="paragraph">
      <style:paragraph-properties fo:margin-left="0cm" fo:margin-right="0cm" fo:margin-top="0.296cm" fo:margin-bottom="0cm" fo:line-height="100%" fo:text-align="start" fo:text-indent="0cm">
        <style:tab-stops>
          <style:tab-stop style:position="0cm"/>
        </style:tab-stops>
      </style:paragraph-properties>
      <style:text-properties fo:font-size="18pt"/>
    </style:style>
    <style:style style:name="P23" style:family="paragraph">
      <loext:graphic-properties draw:fill="solid" draw:fill-color="#b2b2b2"/>
      <style:paragraph-properties fo:text-align="center" style:font-independent-line-spacing="true"/>
      <style:text-properties fo:font-size="36pt"/>
    </style:style>
    <style:style style:name="P24" style:family="paragraph">
      <loext:graphic-properties draw:fill="solid" draw:fill-color="#000000"/>
      <style:paragraph-properties fo:text-align="center" style:font-independent-line-spacing="true"/>
      <style:text-properties fo:font-size="36pt"/>
    </style:style>
    <style:style style:name="P25" style:family="paragraph">
      <loext:graphic-properties draw:fill="none" draw:fill-color="#ffffff"/>
      <style:paragraph-properties fo:margin-left="0.953cm" fo:margin-right="0cm" fo:margin-top="0cm" fo:margin-bottom="0cm" fo:line-height="100%" fo:text-align="center" fo:text-indent="0cm" style:font-independent-line-spacing="true">
        <style:tab-stops>
          <style:tab-stop style:position="0cm"/>
        </style:tab-stops>
      </style:paragraph-properties>
      <style:text-properties fo:font-variant="normal" fo:text-transform="none" fo:color="#000000" loext:opacity="100%" style:text-line-through-style="none" style:text-line-through-type="none" style:text-position="0% 100%" style:font-name="Arial" fo:font-size="32pt" fo:letter-spacing="normal" fo:font-style="normal" style:text-underline-style="none" fo:font-weight="normal" style:font-name-asian="Arial3" style:font-size-asian="32pt" style:font-style-asian="normal" style:font-weight-asian="normal" style:font-name-complex="Arial" style:font-size-complex="32pt" style:font-style-complex="normal" style:font-weight-complex="normal"/>
    </style:style>
    <style:style style:name="P26" style:family="paragraph">
      <loext:graphic-properties draw:fill="none"/>
      <style:paragraph-properties fo:margin-left="0cm" fo:margin-right="0cm" fo:margin-top="0cm" fo:margin-bottom="0cm" fo:line-height="100%" fo:text-align="center" fo:text-indent="0cm" style:font-independent-line-spacing="true">
        <style:tab-stops>
          <style:tab-stop style:position="0cm"/>
        </style:tab-stops>
      </style:paragraph-properties>
      <style:text-properties fo:font-variant="normal" fo:text-transform="none" fo:color="#000000" loext:opacity="100%" style:text-line-through-style="none" style:text-line-through-type="none" style:text-position="0% 100%" style:font-name="Arial" fo:font-size="44pt" fo:letter-spacing="normal" fo:font-style="normal" style:text-underline-style="none" fo:font-weight="normal" style:font-name-asian="Arial3" style:font-size-asian="44pt" style:font-style-asian="normal" style:font-weight-asian="normal" style:font-name-complex="Arial" style:font-size-complex="44pt" style:font-style-complex="normal" style:font-weight-complex="normal"/>
    </style:style>
    <style:style style:name="P27" style:family="paragraph">
      <style:paragraph-properties fo:margin-left="0cm" fo:margin-right="0cm" fo:margin-top="0cm" fo:margin-bottom="0cm" fo:line-height="100%" fo:text-align="center" fo:text-indent="0cm"/>
    </style:style>
    <style:style style:name="P28" style:family="paragraph">
      <loext:graphic-properties draw:fill="solid" draw:fill-color="#000000"/>
      <style:paragraph-properties fo:text-align="center" style:font-independent-line-spacing="true"/>
      <style:text-properties fo:font-size="80pt"/>
    </style:style>
    <style:style style:name="T1" style:family="text">
      <style:text-properties fo:font-variant="normal" fo:text-transform="none" fo:color="#99cc00" loext:opacity="100%" style:text-line-through-style="none" style:text-line-through-type="none" style:text-position="0% 100%" style:font-name="Cracked Johnnie1" fo:font-size="44pt" fo:letter-spacing="normal" fo:font-style="normal" style:text-underline-style="none" fo:font-weight="normal" style:font-name-asian="Cracked Johnnie1" style:font-size-asian="44pt" style:font-style-asian="normal" style:font-weight-asian="normal" style:font-name-complex="Cracked Johnnie1" style:font-size-complex="44pt" style:font-style-complex="normal" style:font-weight-complex="normal"/>
    </style:style>
    <style:style style:name="T2" style:family="text">
      <style:text-properties fo:font-variant="normal" fo:text-transform="none" fo:color="#99cc00" loext:opacity="100%" style:text-line-through-style="none" style:text-line-through-type="none" style:text-position="0% 100%" style:font-name="Cracked Johnnie1" fo:font-size="32pt" fo:letter-spacing="normal" fo:font-style="normal" style:text-underline-style="none" fo:font-weight="normal" style:font-name-asian="Cracked Johnnie1" style:font-size-asian="32pt" style:font-style-asian="normal" style:font-weight-asian="normal" style:font-name-complex="Cracked Johnnie1" style:font-size-complex="32pt" style:font-style-complex="normal" style:font-weight-complex="normal"/>
    </style:style>
    <style:style style:name="T3" style:family="text">
      <style:text-properties fo:font-variant="normal" fo:text-transform="none" fo:color="#99cc00" loext:opacity="100%" style:text-line-through-style="none" style:text-line-through-type="none" style:text-position="0% 100%" style:font-name="Cracked Johnnie1" fo:font-size="18pt" fo:letter-spacing="normal" fo:font-style="normal" style:text-underline-style="none" fo:font-weight="normal" style:font-name-asian="Cracked Johnnie1" style:font-size-asian="18pt" style:font-style-asian="normal" style:font-weight-asian="normal" style:font-name-complex="Cracked Johnnie1" style:font-size-complex="18pt" style:font-style-complex="normal" style:font-weight-complex="normal"/>
    </style:style>
    <style:style style:name="T4" style:family="text">
      <style:text-properties fo:font-variant="normal" fo:text-transform="none" fo:color="#000000" loext:opacity="100%" style:text-line-through-style="none" style:text-line-through-type="none" style:text-position="0% 100%" style:font-name="Cracked Johnnie1" fo:font-size="18pt" fo:letter-spacing="normal" fo:font-style="normal" style:text-underline-style="none" fo:font-weight="normal" style:font-name-asian="Cracked Johnnie1" style:font-size-asian="18pt" style:font-style-asian="normal" style:font-weight-asian="normal" style:font-name-complex="Cracked Johnnie1" style:font-size-complex="18pt" style:font-style-complex="normal" style:font-weight-complex="normal"/>
    </style:style>
    <style:style style:name="T5" style:family="text">
      <style:text-properties fo:font-variant="normal" fo:text-transform="none" fo:color="#21eaef" loext:opacity="100%" style:text-line-through-style="none" style:text-line-through-type="none" style:text-position="0% 100%" style:font-name="AcmeFont1" fo:font-size="24pt" fo:letter-spacing="normal" fo:font-style="normal" style:text-underline-style="none" fo:font-weight="bold" style:font-name-asian="AcmeFont1" style:font-size-asian="24pt" style:font-style-asian="normal" style:font-weight-asian="bold" style:font-name-complex="AcmeFont1" style:font-size-complex="24pt" style:font-style-complex="normal" style:font-weight-complex="bold"/>
    </style:style>
    <style:style style:name="T6" style:family="text">
      <style:text-properties fo:font-variant="normal" fo:text-transform="none" fo:color="#ff0000" loext:opacity="100%" style:text-line-through-style="none" style:text-line-through-type="none" style:text-position="0% 100%" style:font-name="Times New Roman1" fo:font-size="36pt" fo:letter-spacing="normal" fo:font-style="normal" style:text-underline-style="none" fo:font-weight="normal" style:font-name-asian="Arial3" style:font-size-asian="36pt" style:font-style-asian="normal" style:font-weight-asian="normal" style:font-name-complex="Arial" style:font-size-complex="36pt" style:font-style-complex="normal" style:font-weight-complex="normal"/>
    </style:style>
    <style:style style:name="T7" style:family="text">
      <style:text-properties fo:font-variant="normal" fo:text-transform="none" fo:color="#000000" loext:opacity="100%" style:text-line-through-style="none" style:text-line-through-type="none" style:text-position="0% 100%" style:font-name="Arial" fo:font-size="18pt" fo:letter-spacing="normal" fo:font-style="normal" style:text-underline-style="none" fo:font-weight="normal" style:font-name-asian="Arial3" style:font-size-asian="18pt" style:font-style-asian="normal" style:font-weight-asian="normal" style:font-name-complex="Arial" style:font-size-complex="18pt" style:font-style-complex="normal" style:font-weight-complex="normal"/>
    </style:style>
    <style:style style:name="T8" style:family="text">
      <style:text-properties fo:font-variant="normal" fo:text-transform="none" fo:color="#40eb03" loext:opacity="100%" style:text-line-through-style="none" style:text-line-through-type="none" style:text-position="0% 100%" style:font-name="X-Files" fo:font-size="14pt" fo:letter-spacing="normal" fo:font-style="normal" style:text-underline-style="none" fo:font-weight="bold" style:font-name-asian="X-Files" style:font-size-asian="14pt" style:font-style-asian="normal" style:font-weight-asian="bold" style:font-name-complex="X-Files" style:font-size-complex="14pt" style:font-style-complex="normal" style:font-weight-complex="bold"/>
    </style:style>
    <style:style style:name="T9" style:family="text">
      <style:text-properties fo:font-variant="normal" fo:text-transform="none" fo:color="#8c0039" loext:opacity="100%" style:text-line-through-style="none" style:text-line-through-type="none" style:text-position="0% 100%" style:font-name="Arial" fo:font-size="36pt" fo:letter-spacing="normal" fo:font-style="normal" style:text-underline-style="none" fo:font-weight="normal" style:font-name-asian="Arial3" style:font-size-asian="36pt" style:font-style-asian="normal" style:font-weight-asian="normal" style:font-name-complex="Arial" style:font-size-complex="36pt" style:font-style-complex="normal" style:font-weight-complex="normal"/>
    </style:style>
    <style:style style:name="T10" style:family="text">
      <style:text-properties fo:font-variant="normal" fo:text-transform="none" fo:color="#40eb03" loext:opacity="100%" style:text-line-through-style="none" style:text-line-through-type="none" style:text-position="0% 100%" style:font-name="X-Files" fo:font-size="14pt" fo:letter-spacing="normal" fo:font-style="normal" style:text-underline-style="none" fo:font-weight="normal" style:font-name-asian="X-Files" style:font-size-asian="14pt" style:font-style-asian="normal" style:font-weight-asian="normal" style:font-name-complex="X-Files" style:font-size-complex="14pt" style:font-style-complex="normal" style:font-weight-complex="normal"/>
    </style:style>
    <style:style style:name="T11" style:family="text">
      <style:text-properties fo:font-variant="normal" fo:text-transform="none" style:text-line-through-style="none" style:text-line-through-type="none" style:text-position="0% 100%" fo:font-size="24pt" fo:letter-spacing="normal" fo:font-style="normal" style:text-underline-style="none" fo:font-weight="bold" style:font-size-asian="24pt" style:font-style-asian="normal" style:font-weight-asian="bold" style:font-size-complex="24pt" style:font-style-complex="normal" style:font-weight-complex="bold"/>
    </style:style>
    <style:style style:name="T12" style:family="text">
      <style:text-properties fo:font-variant="normal" fo:text-transform="none" style:text-line-through-style="none" style:text-line-through-type="none" style:text-position="0% 100%"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T13" style:family="text">
      <style:text-properties fo:font-variant="normal" fo:text-transform="none" fo:color="#ed9623" loext:opacity="100%" style:text-line-through-style="none" style:text-line-through-type="none" style:text-position="0% 100%"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T14" style:family="text">
      <style:text-properties fo:font-variant="normal" fo:text-transform="none" fo:color="#ed2b9e" loext:opacity="100%" style:text-line-through-style="none" style:text-line-through-type="none" style:text-position="0% 100%"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T15" style:family="text">
      <style:text-properties fo:font-variant="normal" fo:text-transform="none" fo:color="#660066" loext:opacity="100%" style:text-line-through-style="none" style:text-line-through-type="none" style:text-position="0% 100%"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T16" style:family="text">
      <style:text-properties fo:font-variant="normal" fo:text-transform="none" fo:color="#ffffff" loext:opacity="100%" style:text-line-through-style="none" style:text-line-through-type="none" style:text-position="0% 100%" style:font-name="Neon Lights" fo:font-size="80pt" fo:letter-spacing="normal" fo:font-style="normal" style:text-underline-style="none" fo:font-weight="normal" style:font-name-asian="Neon Lights" style:font-size-asian="80pt" style:font-style-asian="normal" style:font-weight-asian="normal" style:font-name-complex="Neon Lights" style:font-size-complex="80pt" style:font-style-complex="normal" style:font-weight-complex="normal"/>
    </style:style>
    <style:style style:name="T17" style:family="text">
      <style:text-properties fo:font-variant="normal" fo:text-transform="none" fo:color="#ff66cc" loext:opacity="100%" style:text-line-through-style="none" style:text-line-through-type="none" style:text-position="0% 100%" style:font-name="Induction1" fo:font-size="40pt" fo:letter-spacing="normal" fo:font-style="normal" style:text-underline-style="none" fo:font-weight="normal" style:font-name-asian="Induction1" style:font-size-asian="40pt" style:font-style-asian="normal" style:font-weight-asian="normal" style:font-name-complex="Induction1" style:font-size-complex="40pt" style:font-style-complex="normal" style:font-weight-complex="normal"/>
    </style:style>
    <style:style style:name="T18" style:family="text">
      <style:text-properties fo:font-variant="normal" fo:text-transform="none" fo:color="#0000cc" loext:opacity="100%" style:text-line-through-style="none" style:text-line-through-type="none" style:text-position="0% 100%" style:font-name="Woodcut" fo:font-size="12pt" fo:letter-spacing="normal" fo:font-style="normal" style:text-underline-style="none" fo:font-weight="normal" style:font-name-asian="Woodcut" style:font-size-asian="12pt" style:font-style-asian="normal" style:font-weight-asian="normal" style:font-name-complex="Woodcut" style:font-size-complex="12pt" style:font-style-complex="normal" style:font-weight-complex="normal"/>
    </style:style>
    <style:style style:name="T19" style:family="text">
      <style:text-properties fo:font-variant="normal" fo:text-transform="none" fo:color="#a50021" loext:opacity="100%" style:text-line-through-style="none" style:text-line-through-type="none" style:text-position="0% 100%" style:font-name="Woodcut" fo:font-size="12pt" fo:letter-spacing="normal" fo:font-style="normal" style:text-underline-style="none" fo:font-weight="normal" style:font-name-asian="Woodcut" style:font-size-asian="12pt" style:font-style-asian="normal" style:font-weight-asian="normal" style:font-name-complex="Woodcut" style:font-size-complex="12pt" style:font-style-complex="normal" style:font-weight-complex="normal"/>
    </style:style>
    <style:style style:name="T20" style:family="text">
      <style:text-properties fo:font-variant="normal" fo:text-transform="none" fo:color="#ccffff" loext:opacity="100%" style:text-line-through-style="none" style:text-line-through-type="none" style:text-position="0% 100%" style:font-name="Woodcut" fo:font-size="12pt" fo:letter-spacing="normal" fo:font-style="normal" style:text-underline-style="none" fo:font-weight="normal" style:font-name-asian="Woodcut" style:font-size-asian="12pt" style:font-style-asian="normal" style:font-weight-asian="normal" style:font-name-complex="Woodcut" style:font-size-complex="12pt" style:font-style-complex="normal" style:font-weight-complex="normal"/>
    </style:style>
    <style:style style:name="T21" style:family="text">
      <style:text-properties fo:font-variant="normal" fo:text-transform="none" fo:color="#ccffff" loext:opacity="100%" style:text-line-through-style="none" style:text-line-through-type="none" style:text-position="0% 100%" style:font-name="Woodcut" fo:font-size="32pt" fo:letter-spacing="normal" fo:font-style="normal" style:text-underline-style="none" fo:font-weight="normal" style:font-name-asian="Woodcut" style:font-size-asian="32pt" style:font-style-asian="normal" style:font-weight-asian="normal" style:font-name-complex="Woodcut" style:font-size-complex="32pt" style:font-style-complex="normal" style:font-weight-complex="normal"/>
    </style:style>
    <style:style style:name="T22" style:family="text">
      <style:text-properties fo:font-variant="normal" fo:text-transform="none" fo:color="#ffccff" loext:opacity="100%" style:text-line-through-style="none" style:text-line-through-type="none" style:text-position="0% 100%" style:font-name="Woodcut" fo:font-size="12pt" fo:letter-spacing="normal" fo:font-style="normal" style:text-underline-style="none" fo:font-weight="normal" style:font-name-asian="Woodcut" style:font-size-asian="12pt" style:font-style-asian="normal" style:font-weight-asian="normal" style:font-name-complex="Woodcut" style:font-size-complex="12pt" style:font-style-complex="normal" style:font-weight-complex="normal"/>
    </style:style>
    <style:style style:name="T23" style:family="text">
      <style:text-properties fo:font-variant="normal" fo:text-transform="none" fo:color="#009999" loext:opacity="100%" style:text-line-through-style="none" style:text-line-through-type="none" style:text-position="0% 100%" style:font-name="Woodcut" fo:font-size="12pt" fo:letter-spacing="normal" fo:font-style="normal" style:text-underline-style="none" fo:font-weight="normal" style:font-name-asian="Woodcut" style:font-size-asian="12pt" style:font-style-asian="normal" style:font-weight-asian="normal" style:font-name-complex="Woodcut" style:font-size-complex="12pt" style:font-style-complex="normal" style:font-weight-complex="normal"/>
    </style:style>
    <style:style style:name="T24" style:family="text">
      <style:text-properties fo:font-variant="normal" fo:text-transform="none" fo:color="#00cc00" loext:opacity="100%" style:text-line-through-style="none" style:text-line-through-type="none" style:text-position="0% 100%" style:font-name="Woodcut" fo:font-size="12pt" fo:letter-spacing="normal" fo:font-style="normal" style:text-underline-style="none" fo:font-weight="normal" style:font-name-asian="Woodcut" style:font-size-asian="12pt" style:font-style-asian="normal" style:font-weight-asian="normal" style:font-name-complex="Woodcut" style:font-size-complex="12pt" style:font-style-complex="normal" style:font-weight-complex="normal"/>
    </style:style>
    <style:style style:name="T25" style:family="text">
      <style:text-properties fo:font-variant="normal" fo:text-transform="none" fo:color="#00cc00" loext:opacity="100%" style:text-line-through-style="none" style:text-line-through-type="none" style:text-position="0% 100%" style:font-name="Wingdings 3" fo:font-size="12pt" fo:letter-spacing="normal" fo:font-style="normal" style:text-underline-style="none" fo:font-weight="normal" style:font-name-asian="Wingdings 3" style:font-size-asian="12pt" style:font-style-asian="normal" style:font-weight-asian="normal" style:font-name-complex="Wingdings 3" style:font-size-complex="12pt" style:font-style-complex="normal" style:font-weight-complex="normal"/>
    </style:style>
    <style:style style:name="T26" style:family="text">
      <style:text-properties fo:font-variant="normal" fo:text-transform="none" fo:color="#ff0066" loext:opacity="100%" style:text-line-through-style="none" style:text-line-through-type="none" style:text-position="0% 100%" style:font-name="ABSALOM1" fo:font-size="36pt" fo:letter-spacing="normal" fo:font-style="normal" style:text-underline-style="none" fo:font-weight="normal" style:font-name-asian="ABSALOM1" style:font-size-asian="36pt" style:font-style-asian="normal" style:font-weight-asian="normal" style:font-name-complex="ABSALOM1" style:font-size-complex="36pt" style:font-style-complex="normal" style:font-weight-complex="normal"/>
    </style:style>
    <style:style style:name="T27" style:family="text">
      <style:text-properties fo:font-variant="normal" fo:text-transform="none" fo:color="#ffcc00" loext:opacity="100%" style:text-line-through-style="none" style:text-line-through-type="none" style:text-position="0% 100%" style:font-name="Arial Black" fo:font-size="32pt" fo:letter-spacing="normal" fo:font-style="normal" style:text-underline-style="none" fo:font-weight="normal" style:font-name-asian="Arial Black2" style:font-size-asian="32pt" style:font-style-asian="normal" style:font-weight-asian="normal" style:font-name-complex="Arial Black" style:font-size-complex="32pt" style:font-style-complex="normal" style:font-weight-complex="normal"/>
    </style:style>
    <style:style style:name="T28" style:family="text">
      <style:text-properties fo:font-variant="normal" fo:text-transform="none" fo:color="#ff0066" loext:opacity="100%" style:text-line-through-style="none" style:text-line-through-type="none" style:text-position="0% 100%" style:font-name="Arial" fo:font-size="44pt" fo:letter-spacing="normal" fo:font-style="normal" style:text-underline-style="none" fo:font-weight="normal" style:font-name-asian="Arial3" style:font-size-asian="44pt" style:font-style-asian="normal" style:font-weight-asian="normal" style:font-name-complex="Arial" style:font-size-complex="44pt" style:font-style-complex="normal" style:font-weight-complex="normal"/>
    </style:style>
    <style:style style:name="T29" style:family="text">
      <style:text-properties fo:font-variant="normal" fo:text-transform="none" fo:color="#99cc00"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30" style:family="text">
      <style:text-properties fo:font-variant="normal" fo:text-transform="none" fo:color="#00ccff"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31" style:family="text">
      <style:text-properties fo:font-variant="normal" fo:text-transform="none" fo:color="#ffff66"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32" style:family="text">
      <style:text-properties fo:font-variant="normal" fo:text-transform="none" fo:color="#bbe0e3"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33" style:family="text">
      <style:text-properties fo:font-variant="normal" fo:text-transform="none" fo:color="#660033"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34" style:family="text">
      <style:text-properties fo:font-variant="normal" fo:text-transform="none" fo:color="#00ffff"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35" style:family="text">
      <style:text-properties fo:font-variant="normal" fo:text-transform="none" fo:color="#006600"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36" style:family="text">
      <style:text-properties fo:font-variant="normal" fo:text-transform="none" fo:color="#663300"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37" style:family="text">
      <style:text-properties fo:font-variant="normal" fo:text-transform="none" fo:color="#9900cc"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38" style:family="text">
      <style:text-properties fo:font-variant="normal" fo:text-transform="none" fo:color="#ffffcc"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39" style:family="text">
      <style:text-properties fo:font-variant="normal" fo:text-transform="none" fo:color="#000066"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40" style:family="text">
      <style:text-properties fo:font-variant="normal" fo:text-transform="none" fo:color="#a50021"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41" style:family="text">
      <style:text-properties fo:font-variant="normal" fo:text-transform="none" fo:color="#ff0066"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42" style:family="text">
      <style:text-properties fo:font-variant="normal" fo:text-transform="none" fo:color="#99ff99"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43" style:family="text">
      <style:text-properties fo:font-variant="normal" fo:text-transform="none" fo:color="#00ff00"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44" style:family="text">
      <style:text-properties fo:font-variant="normal" fo:text-transform="none" fo:color="#ffffff"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45" style:family="text">
      <style:text-properties fo:font-variant="normal" fo:text-transform="none" fo:color="#ffffff" loext:opacity="100%" style:text-line-through-style="none" style:text-line-through-type="none" style:text-position="0% 100%" style:font-name="Arial" fo:font-size="40pt" fo:letter-spacing="normal" fo:font-style="normal" style:text-underline-style="none" fo:font-weight="normal" style:font-name-asian="Arial3" style:font-size-asian="40pt" style:font-style-asian="normal" style:font-weight-asian="normal" style:font-name-complex="Arial" style:font-size-complex="40pt" style:font-style-complex="normal" style:font-weight-complex="normal"/>
    </style:style>
    <style:style style:name="T46" style:family="text">
      <style:text-properties fo:font-variant="normal" fo:text-transform="none" fo:color="#000066" loext:opacity="100%" style:text-line-through-style="none" style:text-line-through-type="none" style:text-position="0% 100%" style:font-name="Arial" fo:font-size="40pt" fo:letter-spacing="normal" fo:font-style="normal" style:text-underline-style="none" fo:font-weight="normal" style:font-name-asian="Arial3" style:font-size-asian="40pt" style:font-style-asian="normal" style:font-weight-asian="normal" style:font-name-complex="Arial" style:font-size-complex="40pt" style:font-style-complex="normal" style:font-weight-complex="normal"/>
    </style:style>
    <style:style style:name="T47" style:family="text">
      <style:text-properties fo:font-variant="normal" fo:text-transform="none" fo:color="#000000" loext:opacity="100%" style:text-line-through-style="none" style:text-line-through-type="none" style:text-position="0% 100%" style:font-name="Arial" fo:font-size="40pt" fo:letter-spacing="normal" fo:font-style="normal" style:text-underline-style="none" fo:font-weight="normal" style:font-name-asian="Arial3" style:font-size-asian="40pt" style:font-style-asian="normal" style:font-weight-asian="normal" style:font-name-complex="Arial" style:font-size-complex="40pt" style:font-style-complex="normal" style:font-weight-complex="normal"/>
    </style:style>
    <style:style style:name="T48" style:family="text">
      <style:text-properties fo:font-variant="normal" fo:text-transform="none" fo:color="#00ff00" loext:opacity="100%" style:text-line-through-style="none" style:text-line-through-type="none" style:text-position="0% 100%" style:font-name="Arial" fo:font-size="18pt" fo:letter-spacing="normal" fo:font-style="italic" style:text-underline-style="solid" style:text-underline-width="auto" style:text-underline-color="font-color" fo:font-weight="bold" style:font-name-asian="Arial3" style:font-size-asian="18pt" style:font-style-asian="italic" style:font-weight-asian="bold" style:font-name-complex="Arial" style:font-size-complex="18pt" style:font-style-complex="italic" style:font-weight-complex="bold"/>
    </style:style>
    <style:style style:name="T49" style:family="text">
      <style:text-properties fo:font-variant="normal" fo:text-transform="none" fo:color="#00ff00" loext:opacity="100%" style:text-line-through-style="none" style:text-line-through-type="none" style:text-position="0% 100%" style:font-name="Algerian1" fo:font-size="14pt" fo:letter-spacing="normal" fo:font-style="normal" style:text-underline-style="none" fo:font-weight="normal" style:font-name-asian="Algerian1" style:font-size-asian="14pt" style:font-style-asian="normal" style:font-weight-asian="normal" style:font-name-complex="Algerian1" style:font-size-complex="14pt" style:font-style-complex="normal" style:font-weight-complex="normal"/>
    </style:style>
    <style:style style:name="T50" style:family="text">
      <style:text-properties fo:font-variant="normal" fo:text-transform="none" fo:color="#00ff00" loext:opacity="100%" style:text-line-through-style="none" style:text-line-through-type="none" style:text-position="0% 100%" style:font-name="Almonte Snow1" fo:font-size="14pt" fo:letter-spacing="normal" fo:font-style="normal" style:text-underline-style="none" fo:font-weight="normal" style:font-name-asian="Almonte Snow1" style:font-size-asian="14pt" style:font-style-asian="normal" style:font-weight-asian="normal" style:font-name-complex="Almonte Snow1" style:font-size-complex="14pt" style:font-style-complex="normal" style:font-weight-complex="normal"/>
    </style:style>
    <style:style style:name="T51" style:family="text">
      <style:text-properties fo:font-variant="normal" fo:text-transform="none" fo:color="#00ff00" loext:opacity="100%" style:text-line-through-style="none" style:text-line-through-type="none" style:text-position="0% 100%" style:font-name="Arial Black" fo:font-size="14pt" fo:letter-spacing="normal" fo:font-style="normal" style:text-underline-style="none" fo:font-weight="normal" style:font-name-asian="Arial Black2" style:font-size-asian="14pt" style:font-style-asian="normal" style:font-weight-asian="normal" style:font-name-complex="Arial Black" style:font-size-complex="14pt" style:font-style-complex="normal" style:font-weight-complex="normal"/>
    </style:style>
    <style:style style:name="T52" style:family="text">
      <style:text-properties fo:font-variant="normal" fo:text-transform="none" fo:color="#00ff00" loext:opacity="100%" style:text-line-through-style="none" style:text-line-through-type="none" style:text-position="0% 100%" style:font-name="Arial Narrow" fo:font-size="14pt" fo:letter-spacing="normal" fo:font-style="normal" style:text-underline-style="none" fo:font-weight="normal" style:font-name-asian="Arial Narrow" style:font-size-asian="14pt" style:font-style-asian="normal" style:font-weight-asian="normal" style:font-name-complex="Arial Narrow" style:font-size-complex="14pt" style:font-style-complex="normal" style:font-weight-complex="normal"/>
    </style:style>
    <style:style style:name="T53" style:family="text">
      <style:text-properties fo:font-variant="normal" fo:text-transform="none" fo:color="#ffffff" loext:opacity="100%" style:text-line-through-style="none" style:text-line-through-type="none" style:text-position="0% 100%" style:font-name="Balthazar1" fo:font-size="14pt" fo:letter-spacing="normal" fo:font-style="normal" style:text-underline-style="none" fo:font-weight="normal" style:font-name-asian="Balthazar1" style:font-size-asian="14pt" style:font-style-asian="normal" style:font-weight-asian="normal" style:font-name-complex="Balthazar1" style:font-size-complex="14pt" style:font-style-complex="normal" style:font-weight-complex="normal"/>
    </style:style>
    <style:style style:name="T54" style:family="text">
      <style:text-properties fo:font-variant="normal" fo:text-transform="none" fo:color="#00ff00" loext:opacity="100%" style:text-line-through-style="none" style:text-line-through-type="none" style:text-position="0% 100%" style:font-name="Balthazar1" fo:font-size="14pt" fo:letter-spacing="normal" fo:font-style="normal" style:text-underline-style="none" fo:font-weight="normal" style:font-name-asian="Balthazar1" style:font-size-asian="14pt" style:font-style-asian="normal" style:font-weight-asian="normal" style:font-name-complex="Balthazar1" style:font-size-complex="14pt" style:font-style-complex="normal" style:font-weight-complex="normal"/>
    </style:style>
    <style:style style:name="T55" style:family="text">
      <style:text-properties fo:font-variant="normal" fo:text-transform="none" fo:color="#00ff00" loext:opacity="100%" style:text-line-through-style="none" style:text-line-through-type="none" style:text-position="0% 100%" style:font-name="NSimSun1" fo:font-size="14pt" fo:letter-spacing="normal" fo:font-style="normal" style:text-underline-style="none" fo:font-weight="normal" style:font-name-asian="NSimSun1" style:font-size-asian="14pt" style:font-style-asian="normal" style:font-weight-asian="normal" style:font-name-complex="NSimSun1" style:font-size-complex="14pt" style:font-style-complex="normal" style:font-weight-complex="normal"/>
    </style:style>
    <style:style style:name="T56" style:family="text">
      <style:text-properties fo:font-variant="normal" fo:text-transform="none" fo:color="#00ff00" loext:opacity="100%" style:text-line-through-style="none" style:text-line-through-type="none" style:text-position="0% 100%" style:font-name="NSimSun1" fo:font-size="18pt" fo:letter-spacing="normal" fo:font-style="normal" style:text-underline-style="none" fo:font-weight="normal" style:font-name-asian="NSimSun1" style:font-size-asian="18pt" style:font-style-asian="normal" style:font-weight-asian="normal" style:font-name-complex="NSimSun1" style:font-size-complex="18pt" style:font-style-complex="normal" style:font-weight-complex="normal"/>
    </style:style>
    <style:style style:name="T57" style:family="text">
      <style:text-properties fo:font-variant="normal" fo:text-transform="none" fo:color="#00ff00" loext:opacity="100%" style:text-line-through-style="none" style:text-line-through-type="none" style:text-position="0% 100%" style:font-name="Baby Kruffy" fo:font-size="14pt" fo:letter-spacing="normal" fo:font-style="normal" style:text-underline-style="none" fo:font-weight="normal" style:font-name-asian="Baby Kruffy" style:font-size-asian="14pt" style:font-style-asian="normal" style:font-weight-asian="normal" style:font-name-complex="Baby Kruffy" style:font-size-complex="14pt" style:font-style-complex="normal" style:font-weight-complex="normal"/>
    </style:style>
    <style:style style:name="T58" style:family="text">
      <style:text-properties fo:font-variant="normal" fo:text-transform="none" fo:color="#00ff00" loext:opacity="100%" style:text-line-through-style="none" style:text-line-through-type="none" style:text-position="0% 100%" style:font-name="Year supply of fairy cakes1" fo:font-size="9pt" fo:letter-spacing="normal" fo:font-style="normal" style:text-underline-style="none" fo:font-weight="normal" style:font-name-asian="Year supply of fairy cakes1" style:font-size-asian="9pt" style:font-style-asian="normal" style:font-weight-asian="normal" style:font-name-complex="Year supply of fairy cakes1" style:font-size-complex="9pt" style:font-style-complex="normal" style:font-weight-complex="normal"/>
    </style:style>
    <style:style style:name="T59" style:family="text">
      <style:text-properties fo:font-variant="normal" fo:text-transform="none" fo:color="#00ff00" loext:opacity="100%" style:text-line-through-style="none" style:text-line-through-type="none" style:text-position="0% 100%" style:font-name="PenultimateLightItal1" fo:font-size="14pt" fo:letter-spacing="normal" fo:font-style="normal" style:text-underline-style="none" fo:font-weight="normal" style:font-name-asian="PenultimateLightItal1" style:font-size-asian="14pt" style:font-style-asian="normal" style:font-weight-asian="normal" style:font-name-complex="PenultimateLightItal1" style:font-size-complex="14pt" style:font-style-complex="normal" style:font-weight-complex="normal"/>
    </style:style>
    <style:style style:name="T60" style:family="text">
      <style:text-properties fo:font-variant="normal" fo:text-transform="none" fo:color="#00ff00" loext:opacity="100%" style:text-line-through-style="none" style:text-line-through-type="none" style:text-position="0% 100%" style:font-name="Calligraphic1" fo:font-size="32pt" fo:letter-spacing="normal" fo:font-style="normal" style:text-underline-style="none" fo:font-weight="normal" style:font-name-asian="Calligraphic1" style:font-size-asian="32pt" style:font-style-asian="normal" style:font-weight-asian="normal" style:font-name-complex="Calligraphic1" style:font-size-complex="32pt" style:font-style-complex="normal" style:font-weight-complex="normal"/>
    </style:style>
    <style:style style:name="T61" style:family="text">
      <style:text-properties fo:font-variant="normal" fo:text-transform="none" fo:color="#00ff00" loext:opacity="100%" style:text-line-through-style="none" style:text-line-through-type="none" style:text-position="0% 100%" style:font-name="Calligraphic1" fo:font-size="32pt" fo:letter-spacing="normal" fo:font-style="normal" style:text-underline-style="none" fo:font-weight="normal" style:font-name-asian="Arial3" style:font-size-asian="32pt" style:font-style-asian="normal" style:font-weight-asian="normal" style:font-name-complex="Arial" style:font-size-complex="32pt" style:font-style-complex="normal" style:font-weight-complex="normal"/>
    </style:style>
    <style:style style:name="T62" style:family="text">
      <style:text-properties fo:font-variant="normal" fo:text-transform="none" fo:color="#00ff00" loext:opacity="100%" style:text-line-through-style="none" style:text-line-through-type="none" style:text-position="0% 100%" style:font-name="Arial" fo:font-size="18pt" fo:letter-spacing="normal" fo:font-style="normal" style:text-underline-style="none" fo:font-weight="normal" style:font-name-asian="Arial3" style:font-size-asian="18pt" style:font-style-asian="normal" style:font-weight-asian="normal" style:font-name-complex="Arial" style:font-size-complex="18pt" style:font-style-complex="normal" style:font-weight-complex="normal"/>
    </style:style>
    <style:style style:name="T63" style:family="text">
      <style:text-properties fo:font-variant="normal" fo:text-transform="none" fo:color="#00ff00" loext:opacity="100%" style:text-line-through-style="none" style:text-line-through-type="none" style:text-position="0% 100%" style:font-name="Arial" fo:font-size="18pt" fo:letter-spacing="normal" fo:font-style="normal" style:text-underline-style="none" fo:font-weight="bold" style:font-name-asian="Arial3" style:font-size-asian="18pt" style:font-style-asian="normal" style:font-weight-asian="bold" style:font-name-complex="Arial" style:font-size-complex="18pt" style:font-style-complex="normal" style:font-weight-complex="bold"/>
    </style:style>
    <style:style style:name="T64" style:family="text">
      <style:text-properties fo:font-variant="normal" fo:text-transform="none" fo:color="#00ff00" loext:opacity="100%" style:text-line-through-style="none" style:text-line-through-type="none" style:text-position="0% 100%" style:font-name="Brussels1" fo:font-size="32pt" fo:letter-spacing="normal" fo:font-style="normal" style:text-underline-style="none" fo:font-weight="normal" style:font-name-asian="Brussels1" style:font-size-asian="32pt" style:font-style-asian="normal" style:font-weight-asian="normal" style:font-name-complex="Brussels1" style:font-size-complex="32pt" style:font-style-complex="normal" style:font-weight-complex="normal"/>
    </style:style>
    <style:style style:name="T65" style:family="text">
      <style:text-properties fo:font-variant="normal" fo:text-transform="none" fo:color="#00ff00" loext:opacity="100%" style:text-line-through-style="none" style:text-line-through-type="none" style:text-position="0% 100%" style:font-name="Brussels1" fo:font-size="32pt" fo:letter-spacing="normal" fo:font-style="normal" style:text-underline-style="none" fo:font-weight="normal" style:font-name-asian="Arial3" style:font-size-asian="32pt" style:font-style-asian="normal" style:font-weight-asian="normal" style:font-name-complex="Arial" style:font-size-complex="32pt" style:font-style-complex="normal" style:font-weight-complex="normal"/>
    </style:style>
    <style:style style:name="T66" style:family="text">
      <style:text-properties fo:font-variant="normal" fo:text-transform="none" fo:color="#00ff00" loext:opacity="100%" style:text-line-through-style="none" style:text-line-through-type="none" style:text-position="0% 100%" style:font-name="Brussels1" fo:font-size="32pt" fo:letter-spacing="normal" fo:font-style="normal" style:text-underline-style="none" fo:font-weight="bold" style:font-name-asian="Brussels1" style:font-size-asian="32pt" style:font-style-asian="normal" style:font-weight-asian="bold" style:font-name-complex="Brussels1" style:font-size-complex="32pt" style:font-style-complex="normal" style:font-weight-complex="bold"/>
    </style:style>
    <style:style style:name="T67" style:family="text">
      <style:text-properties fo:font-variant="normal" fo:text-transform="none" fo:color="#00ff00" loext:opacity="100%" style:text-line-through-style="none" style:text-line-through-type="none" style:text-position="0% 100%" style:font-name="Bitstream Vera Sans1" fo:font-size="24pt" fo:letter-spacing="normal" fo:font-style="normal" style:text-underline-style="none" fo:font-weight="normal" style:font-name-asian="Bitstream Vera Sans1" style:font-size-asian="24pt" style:font-style-asian="normal" style:font-weight-asian="normal" style:font-name-complex="Bitstream Vera Sans1" style:font-size-complex="24pt" style:font-style-complex="normal" style:font-weight-complex="normal"/>
    </style:style>
    <style:style style:name="T68" style:family="text">
      <style:text-properties fo:font-variant="normal" fo:text-transform="none" fo:color="#00ff00" loext:opacity="100%" style:text-line-through-style="none" style:text-line-through-type="none" style:text-position="0% 100%" style:font-name="Bitstream Vera Sans1" fo:font-size="24pt" fo:letter-spacing="normal" fo:font-style="normal" style:text-underline-style="none" fo:font-weight="normal" style:font-name-asian="Arial3" style:font-size-asian="24pt" style:font-style-asian="normal" style:font-weight-asian="normal" style:font-name-complex="Arial" style:font-size-complex="24pt" style:font-style-complex="normal" style:font-weight-complex="normal"/>
    </style:style>
    <style:style style:name="T69" style:family="text">
      <style:text-properties fo:font-variant="normal" fo:text-transform="none" fo:color="#00ff00" loext:opacity="100%" style:text-line-through-style="none" style:text-line-through-type="none" style:text-position="0% 100%" style:font-name="Bitstream Vera Sans1" fo:font-size="24pt" fo:letter-spacing="normal" fo:font-style="normal" style:text-underline-style="none" fo:font-weight="bold" style:font-name-asian="Bitstream Vera Sans1" style:font-size-asian="24pt" style:font-style-asian="normal" style:font-weight-asian="bold" style:font-name-complex="Bitstream Vera Sans1" style:font-size-complex="24pt" style:font-style-complex="normal" style:font-weight-complex="bold"/>
    </style:style>
    <style:style style:name="T70" style:family="text">
      <style:text-properties fo:font-variant="normal" fo:text-transform="none" fo:color="#00ff00" loext:opacity="100%" style:text-line-through-style="none" style:text-line-through-type="none" style:text-position="0% 100%" style:font-name="Bradley Hand ITC" fo:font-size="24pt" fo:letter-spacing="normal" fo:font-style="normal" style:text-underline-style="none" fo:font-weight="normal" style:font-name-asian="Bradley Hand ITC" style:font-size-asian="24pt" style:font-style-asian="normal" style:font-weight-asian="normal" style:font-name-complex="Bradley Hand ITC" style:font-size-complex="24pt" style:font-style-complex="normal" style:font-weight-complex="normal"/>
    </style:style>
    <style:style style:name="T71" style:family="text">
      <style:text-properties fo:font-variant="normal" fo:text-transform="none" fo:color="#00ff00" loext:opacity="100%" style:text-line-through-style="none" style:text-line-through-type="none" style:text-position="0% 100%" style:font-name="Bradley Hand ITC" fo:font-size="24pt" fo:letter-spacing="normal" fo:font-style="normal" style:text-underline-style="none" fo:font-weight="normal" style:font-name-asian="Arial3" style:font-size-asian="24pt" style:font-style-asian="normal" style:font-weight-asian="normal" style:font-name-complex="Arial" style:font-size-complex="24pt" style:font-style-complex="normal" style:font-weight-complex="normal"/>
    </style:style>
    <style:style style:name="T72" style:family="text">
      <style:text-properties fo:font-variant="normal" fo:text-transform="none" fo:color="#00ff00" loext:opacity="100%" style:text-line-through-style="none" style:text-line-through-type="none" style:text-position="0% 100%" style:font-name="Bradley Hand ITC" fo:font-size="24pt" fo:letter-spacing="normal" fo:font-style="normal" style:text-underline-style="none" fo:font-weight="bold" style:font-name-asian="Bradley Hand ITC" style:font-size-asian="24pt" style:font-style-asian="normal" style:font-weight-asian="bold" style:font-name-complex="Bradley Hand ITC" style:font-size-complex="24pt" style:font-style-complex="normal" style:font-weight-complex="bold"/>
    </style:style>
    <style:style style:name="T73" style:family="text">
      <style:text-properties fo:font-variant="normal" fo:text-transform="none" fo:color="#00ff00" loext:opacity="100%" style:text-line-through-style="none" style:text-line-through-type="none" style:text-position="0% 100%" style:font-name="Baskerville Old Face1" fo:font-size="20pt" fo:letter-spacing="normal" fo:font-style="normal" style:text-underline-style="none" fo:font-weight="normal" style:font-name-asian="Baskerville Old Face1" style:font-size-asian="20pt" style:font-style-asian="normal" style:font-weight-asian="normal" style:font-name-complex="Baskerville Old Face1" style:font-size-complex="20pt" style:font-style-complex="normal" style:font-weight-complex="normal"/>
    </style:style>
    <style:style style:name="T74" style:family="text">
      <style:text-properties fo:font-variant="normal" fo:text-transform="none" fo:color="#00ff00" loext:opacity="100%" style:text-line-through-style="none" style:text-line-through-type="none" style:text-position="0% 100%" style:font-name="Baskerville Old Face1" fo:font-size="20pt" fo:letter-spacing="normal" fo:font-style="normal" style:text-underline-style="none" fo:font-weight="normal" style:font-name-asian="Arial3" style:font-size-asian="20pt" style:font-style-asian="normal" style:font-weight-asian="normal" style:font-name-complex="Arial" style:font-size-complex="20pt" style:font-style-complex="normal" style:font-weight-complex="normal"/>
    </style:style>
    <style:style style:name="T75" style:family="text">
      <style:text-properties fo:font-variant="normal" fo:text-transform="none" fo:color="#00ff00" loext:opacity="100%" style:text-line-through-style="none" style:text-line-through-type="none" style:text-position="0% 100%" style:font-name="Baskerville Old Face1" fo:font-size="20pt" fo:letter-spacing="normal" fo:font-style="normal" style:text-underline-style="none" fo:font-weight="bold" style:font-name-asian="Baskerville Old Face1" style:font-size-asian="20pt" style:font-style-asian="normal" style:font-weight-asian="bold" style:font-name-complex="Baskerville Old Face1" style:font-size-complex="20pt" style:font-style-complex="normal" style:font-weight-complex="bold"/>
    </style:style>
    <style:style style:name="T76" style:family="text">
      <style:text-properties fo:font-variant="normal" fo:text-transform="none" fo:color="#00ff00" loext:opacity="100%" style:text-line-through-style="none" style:text-line-through-type="none" style:text-position="0% 100%" style:font-name="Bodoni MT Condensed" fo:font-size="24pt" fo:letter-spacing="normal" fo:font-style="normal" style:text-underline-style="none" fo:font-weight="normal" style:font-name-asian="Bodoni MT Condensed" style:font-size-asian="24pt" style:font-style-asian="normal" style:font-weight-asian="normal" style:font-name-complex="Bodoni MT Condensed" style:font-size-complex="24pt" style:font-style-complex="normal" style:font-weight-complex="normal"/>
    </style:style>
    <style:style style:name="T77" style:family="text">
      <style:text-properties fo:font-variant="normal" fo:text-transform="none" fo:color="#00ff00" loext:opacity="100%" style:text-line-through-style="none" style:text-line-through-type="none" style:text-position="0% 100%" style:font-name="Bodoni MT Condensed" fo:font-size="24pt" fo:letter-spacing="normal" fo:font-style="normal" style:text-underline-style="none" fo:font-weight="normal" style:font-name-asian="Arial3" style:font-size-asian="24pt" style:font-style-asian="normal" style:font-weight-asian="normal" style:font-name-complex="Arial" style:font-size-complex="24pt" style:font-style-complex="normal" style:font-weight-complex="normal"/>
    </style:style>
    <style:style style:name="T78" style:family="text">
      <style:text-properties fo:font-variant="normal" fo:text-transform="none" fo:color="#00ff00" loext:opacity="100%" style:text-line-through-style="none" style:text-line-through-type="none" style:text-position="0% 100%" style:font-name="Bodoni MT Condensed" fo:font-size="24pt" fo:letter-spacing="normal" fo:font-style="normal" style:text-underline-style="none" fo:font-weight="bold" style:font-name-asian="Bodoni MT Condensed" style:font-size-asian="24pt" style:font-style-asian="normal" style:font-weight-asian="bold" style:font-name-complex="Bodoni MT Condensed" style:font-size-complex="24pt" style:font-style-complex="normal" style:font-weight-complex="bold"/>
    </style:style>
    <style:style style:name="T79" style:family="text">
      <style:text-properties fo:font-variant="normal" fo:text-transform="none" fo:color="#00ff00" loext:opacity="100%" style:text-line-through-style="none" style:text-line-through-type="none" style:text-position="0% 100%" style:font-name="Amethyst1" fo:font-size="24pt" fo:letter-spacing="normal" fo:font-style="normal" style:text-underline-style="none" fo:font-weight="normal" style:font-name-asian="Amethyst1" style:font-size-asian="24pt" style:font-style-asian="normal" style:font-weight-asian="normal" style:font-name-complex="Amethyst1" style:font-size-complex="24pt" style:font-style-complex="normal" style:font-weight-complex="normal"/>
    </style:style>
    <style:style style:name="T80" style:family="text">
      <style:text-properties fo:font-variant="normal" fo:text-transform="none" fo:color="#00ff00" loext:opacity="100%" style:text-line-through-style="none" style:text-line-through-type="none" style:text-position="0% 100%" style:font-name="Amethyst1" fo:font-size="24pt" fo:letter-spacing="normal" fo:font-style="normal" style:text-underline-style="none" fo:font-weight="normal" style:font-name-asian="Arial3" style:font-size-asian="24pt" style:font-style-asian="normal" style:font-weight-asian="normal" style:font-name-complex="Arial" style:font-size-complex="24pt" style:font-style-complex="normal" style:font-weight-complex="normal"/>
    </style:style>
    <style:style style:name="T81" style:family="text">
      <style:text-properties fo:font-variant="normal" fo:text-transform="none" fo:color="#00ff00" loext:opacity="100%" style:text-line-through-style="none" style:text-line-through-type="none" style:text-position="0% 100%" style:font-name="Amethyst1" fo:font-size="24pt" fo:letter-spacing="normal" fo:font-style="normal" style:text-underline-style="none" fo:font-weight="bold" style:font-name-asian="Amethyst1" style:font-size-asian="24pt" style:font-style-asian="normal" style:font-weight-asian="bold" style:font-name-complex="Amethyst1" style:font-size-complex="24pt" style:font-style-complex="normal" style:font-weight-complex="bold"/>
    </style:style>
    <style:style style:name="T82" style:family="text">
      <style:text-properties fo:font-variant="normal" fo:text-transform="none" fo:color="#00ff00" loext:opacity="100%" style:text-line-through-style="none" style:text-line-through-type="none" style:text-position="0% 100%" style:font-name="Amethyst1" fo:font-size="18pt" fo:letter-spacing="normal" fo:font-style="normal" style:text-underline-style="none" fo:font-weight="bold" style:font-name-asian="Amethyst1" style:font-size-asian="18pt" style:font-style-asian="normal" style:font-weight-asian="bold" style:font-name-complex="Amethyst1" style:font-size-complex="18pt" style:font-style-complex="normal" style:font-weight-complex="bold"/>
    </style:style>
    <style:style style:name="T83" style:family="text">
      <style:text-properties fo:font-variant="normal" fo:text-transform="none" fo:color="#00ff00" loext:opacity="100%" style:text-line-through-style="none" style:text-line-through-type="none" style:text-position="0% 100%" style:font-name="Amethyst1" fo:font-size="18pt" fo:letter-spacing="normal" fo:font-style="normal" style:text-underline-style="none" fo:font-weight="normal" style:font-name-asian="Amethyst1" style:font-size-asian="18pt" style:font-style-asian="normal" style:font-weight-asian="normal" style:font-name-complex="Amethyst1" style:font-size-complex="18pt" style:font-style-complex="normal" style:font-weight-complex="normal"/>
    </style:style>
    <style:style style:name="T84" style:family="text">
      <style:text-properties fo:font-variant="normal" fo:text-transform="none" fo:color="#00ff00" loext:opacity="100%" style:text-line-through-style="none" style:text-line-through-type="none" style:text-position="0% 100%" style:font-name="Calibri" fo:font-size="20pt" fo:letter-spacing="normal" fo:font-style="normal" style:text-underline-style="none" fo:font-weight="normal" style:font-name-asian="Calibri2" style:font-size-asian="20pt" style:font-style-asian="normal" style:font-weight-asian="normal" style:font-name-complex="Calibri" style:font-size-complex="20pt" style:font-style-complex="normal" style:font-weight-complex="normal"/>
    </style:style>
    <style:style style:name="T85" style:family="text">
      <style:text-properties fo:font-variant="normal" fo:text-transform="none" fo:color="#00ff00" loext:opacity="100%" style:text-line-through-style="none" style:text-line-through-type="none" style:text-position="0% 100%" style:font-name="Calibri" fo:font-size="20pt" fo:letter-spacing="normal" fo:font-style="normal" style:text-underline-style="none" fo:font-weight="normal" style:font-name-asian="Arial3" style:font-size-asian="20pt" style:font-style-asian="normal" style:font-weight-asian="normal" style:font-name-complex="Arial" style:font-size-complex="20pt" style:font-style-complex="normal" style:font-weight-complex="normal"/>
    </style:style>
    <style:style style:name="T86" style:family="text">
      <style:text-properties fo:font-variant="normal" fo:text-transform="none" fo:color="#00ff00" loext:opacity="100%" style:text-line-through-style="none" style:text-line-through-type="none" style:text-position="0% 100%" style:font-name="Calibri" fo:font-size="20pt" fo:letter-spacing="normal" fo:font-style="normal" style:text-underline-style="none" fo:font-weight="bold" style:font-name-asian="Calibri2" style:font-size-asian="20pt" style:font-style-asian="normal" style:font-weight-asian="bold" style:font-name-complex="Calibri" style:font-size-complex="20pt" style:font-style-complex="normal" style:font-weight-complex="bold"/>
    </style:style>
    <style:style style:name="T87" style:family="text">
      <style:text-properties fo:font-variant="normal" fo:text-transform="none" fo:color="#00ff00" loext:opacity="100%" style:text-line-through-style="none" style:text-line-through-type="none" style:text-position="0% 100%" style:font-name="Valken1" fo:font-size="20pt" fo:letter-spacing="normal" fo:font-style="normal" style:text-underline-style="none" fo:font-weight="normal" style:font-name-asian="Valken1" style:font-size-asian="20pt" style:font-style-asian="normal" style:font-weight-asian="normal" style:font-name-complex="Valken1" style:font-size-complex="20pt" style:font-style-complex="normal" style:font-weight-complex="normal"/>
    </style:style>
    <style:style style:name="T88" style:family="text">
      <style:text-properties fo:font-variant="normal" fo:text-transform="none" fo:color="#00ff00" loext:opacity="100%" style:text-line-through-style="none" style:text-line-through-type="none" style:text-position="0% 100%" style:font-name="Valken1" fo:font-size="20pt" fo:letter-spacing="normal" fo:font-style="normal" style:text-underline-style="none" fo:font-weight="normal" style:font-name-asian="Arial3" style:font-size-asian="20pt" style:font-style-asian="normal" style:font-weight-asian="normal" style:font-name-complex="Arial" style:font-size-complex="20pt" style:font-style-complex="normal" style:font-weight-complex="normal"/>
    </style:style>
    <style:style style:name="T89" style:family="text">
      <style:text-properties fo:font-variant="normal" fo:text-transform="none" fo:color="#00ff00" loext:opacity="100%" style:text-line-through-style="none" style:text-line-through-type="none" style:text-position="0% 100%" style:font-name="Valken1" fo:font-size="20pt" fo:letter-spacing="normal" fo:font-style="normal" style:text-underline-style="none" fo:font-weight="bold" style:font-name-asian="Valken1" style:font-size-asian="20pt" style:font-style-asian="normal" style:font-weight-asian="bold" style:font-name-complex="Valken1" style:font-size-complex="20pt" style:font-style-complex="normal" style:font-weight-complex="bold"/>
    </style:style>
    <style:style style:name="T90" style:family="text">
      <style:text-properties fo:font-variant="normal" fo:text-transform="none" fo:color="#00ff00" loext:opacity="100%" style:text-line-through-style="none" style:text-line-through-type="none" style:text-position="0% 100%" style:font-name="Valken1" fo:font-size="24pt" fo:letter-spacing="normal" fo:font-style="normal" style:text-underline-style="none" fo:font-weight="normal" style:font-name-asian="Valken1" style:font-size-asian="24pt" style:font-style-asian="normal" style:font-weight-asian="normal" style:font-name-complex="Valken1" style:font-size-complex="24pt" style:font-style-complex="normal" style:font-weight-complex="normal"/>
    </style:style>
    <style:style style:name="T91" style:family="text">
      <style:text-properties fo:font-variant="normal" fo:text-transform="none" fo:color="#520402" loext:opacity="100%" style:text-line-through-style="none" style:text-line-through-type="none" style:text-position="0% 100%" style:font-name="Arial Black1" fo:font-size="36pt" fo:letter-spacing="normal" fo:font-style="normal" style:text-underline-style="none" fo:font-weight="normal" style:font-name-asian="Arial3" style:font-size-asian="36pt" style:font-style-asian="normal" style:font-weight-asian="normal" style:font-name-complex="Arial" style:font-size-complex="36pt" style:font-style-complex="normal" style:font-weight-complex="normal"/>
    </style:style>
    <style:style style:name="T92" style:family="text">
      <style:text-properties fo:font-variant="normal" fo:text-transform="none" fo:color="#0033cc" loext:opacity="100%" style:text-line-through-style="none" style:text-line-through-type="none" style:text-position="0% 100%" style:font-name="Cracked Johnnie1" fo:font-size="32pt" fo:letter-spacing="normal" fo:font-style="italic" style:text-underline-style="solid" style:text-underline-width="auto" style:text-underline-color="font-color" fo:font-weight="bold" style:font-name-asian="Cracked Johnnie1" style:font-size-asian="32pt" style:font-style-asian="italic" style:font-weight-asian="bold" style:font-name-complex="Cracked Johnnie1" style:font-size-complex="32pt" style:font-style-complex="italic" style:font-weight-complex="bold"/>
    </style:style>
    <style:style style:name="T93" style:family="text">
      <style:text-properties fo:font-variant="normal" fo:text-transform="none" fo:color="#83a7c3" loext:opacity="100%" style:text-line-through-style="none" style:text-line-through-type="none" style:text-position="0% 100%" style:font-name="Cracked Johnnie1" fo:font-size="36pt" fo:letter-spacing="normal" fo:font-style="normal" style:text-underline-style="none" fo:font-weight="normal" style:font-name-asian="Arial3" style:font-size-asian="36pt" style:font-style-asian="normal" style:font-weight-asian="normal" style:font-name-complex="Arial" style:font-size-complex="36pt" style:font-style-complex="normal" style:font-weight-complex="normal"/>
    </style:style>
    <style:style style:name="T94" style:family="text">
      <style:text-properties fo:font-variant="normal" fo:text-transform="none" fo:color="#333399" loext:opacity="100%" style:text-line-through-style="none" style:text-line-through-type="none" style:text-position="0% 100%" style:font-name="Arial" fo:font-size="44pt" fo:letter-spacing="normal" fo:font-style="normal" style:text-underline-style="none" fo:font-weight="normal" style:font-name-asian="Arial3" style:font-size-asian="44pt" style:font-style-asian="normal" style:font-weight-asian="normal" style:font-name-complex="Arial" style:font-size-complex="44pt" style:font-style-complex="normal" style:font-weight-complex="normal"/>
    </style:style>
    <style:style style:name="T95" style:family="text">
      <style:text-properties fo:font-variant="normal" fo:text-transform="none" style:text-line-through-style="none" style:text-line-through-type="none" style:text-position="0% 100%" style:font-name="Almonte Snow1" fo:font-size="32pt" fo:letter-spacing="normal" fo:font-style="normal" style:text-underline-style="none" fo:font-weight="normal" style:font-name-asian="Almonte Snow1" style:font-size-asian="32pt" style:font-style-asian="normal" style:font-weight-asian="normal" style:font-name-complex="Almonte Snow1" style:font-size-complex="32pt" style:font-style-complex="normal" style:font-weight-complex="normal"/>
    </style:style>
    <style:style style:name="T96" style:family="text">
      <style:text-properties fo:font-variant="normal" fo:text-transform="none" style:text-line-through-style="none" style:text-line-through-type="none" style:text-position="0% 100%" style:font-name="Almonte Snow1" fo:font-size="32pt" fo:letter-spacing="normal" fo:font-style="normal" style:text-underline-style="none" fo:font-weight="normal" style:font-name-asian="Arial3" style:font-size-asian="32pt" style:font-style-asian="normal" style:font-weight-asian="normal" style:font-name-complex="Arial" style:font-size-complex="32pt" style:font-style-complex="normal" style:font-weight-complex="normal"/>
    </style:style>
    <style:style style:name="T97" style:family="text">
      <style:text-properties fo:font-variant="normal" fo:text-transform="none" fo:color="#000000" loext:opacity="100%" style:text-line-through-style="none" style:text-line-through-type="none" style:text-position="0% 100%" style:font-name="Cracked Johnnie1" fo:font-size="40pt" fo:letter-spacing="normal" fo:font-style="normal" style:text-underline-style="none" fo:font-weight="normal" style:font-name-asian="Cracked Johnnie1" style:font-size-asian="40pt" style:font-style-asian="normal" style:font-weight-asian="normal" style:font-name-complex="Cracked Johnnie1" style:font-size-complex="40pt" style:font-style-complex="normal" style:font-weight-complex="normal"/>
    </style:style>
    <style:style style:name="T98" style:family="text">
      <style:text-properties fo:font-variant="normal" fo:text-transform="none" fo:color="#000000" loext:opacity="100%" style:text-line-through-style="none" style:text-line-through-type="none" style:text-position="0% 100%" style:font-name="Cracked Johnnie1" fo:font-size="60pt" fo:letter-spacing="normal" fo:font-style="normal" style:text-underline-style="none" fo:font-weight="normal" style:font-name-asian="Cracked Johnnie1" style:font-size-asian="60pt" style:font-style-asian="normal" style:font-weight-asian="normal" style:font-name-complex="Cracked Johnnie1" style:font-size-complex="60pt" style:font-style-complex="normal" style:font-weight-complex="normal"/>
    </style:style>
    <style:style style:name="T99" style:family="text">
      <style:text-properties fo:font-variant="normal" fo:text-transform="none" fo:color="#cd9632" loext:opacity="100%" style:text-line-through-style="none" style:text-line-through-type="none" style:text-position="0% 100%" style:font-name="Creepygirl1" fo:font-size="32pt" fo:letter-spacing="normal" fo:font-style="normal" style:text-underline-style="none" fo:font-weight="bold" style:font-name-asian="Creepygirl1" style:font-size-asian="32pt" style:font-style-asian="normal" style:font-weight-asian="bold" style:font-name-complex="Creepygirl1" style:font-size-complex="32pt" style:font-style-complex="normal" style:font-weight-complex="bold"/>
    </style:style>
    <style:style style:name="T100" style:family="text">
      <style:text-properties fo:font-variant="normal" fo:text-transform="none" fo:color="#cd9632" loext:opacity="100%" style:text-line-through-style="none" style:text-line-through-type="none" style:text-position="0% 100%" style:font-name="Creepygirl1" fo:font-size="32pt" fo:letter-spacing="normal" fo:font-style="normal" style:text-underline-style="none" fo:font-weight="normal" style:font-name-asian="Creepygirl1" style:font-size-asian="32pt" style:font-style-asian="normal" style:font-weight-asian="normal" style:font-name-complex="Creepygirl1" style:font-size-complex="32pt" style:font-style-complex="normal" style:font-weight-complex="normal"/>
    </style:style>
    <style:style style:name="T101" style:family="text">
      <style:text-properties fo:font-variant="normal" fo:text-transform="none" fo:color="#cd9632" loext:opacity="100%" style:text-line-through-style="none" style:text-line-through-type="none" style:text-position="0% 100%" style:font-name="Creepygirl1" fo:font-size="32pt" fo:letter-spacing="normal" fo:font-style="normal" style:text-underline-style="none" fo:font-weight="normal" style:font-name-asian="Arial3" style:font-size-asian="32pt" style:font-style-asian="normal" style:font-weight-asian="normal" style:font-name-complex="Arial" style:font-size-complex="32pt" style:font-style-complex="normal" style:font-weight-complex="normal"/>
    </style:style>
    <style:style style:name="T102" style:family="text">
      <style:text-properties fo:font-variant="normal" fo:text-transform="none" fo:color="#ff33cc" loext:opacity="100%" style:text-line-through-style="none" style:text-line-through-type="none" style:text-position="0% 100%" style:font-name="Baby Kruffy" fo:font-size="96pt" fo:letter-spacing="normal" fo:font-style="normal" style:text-underline-style="none" fo:font-weight="normal" style:font-name-asian="Baby Kruffy" style:font-size-asian="96pt" style:font-style-asian="normal" style:font-weight-asian="normal" style:font-name-complex="Baby Kruffy" style:font-size-complex="96pt" style:font-style-complex="normal" style:font-weight-complex="normal"/>
    </style:style>
    <style:style style:name="T103" style:family="text">
      <style:text-properties fo:font-variant="normal" fo:text-transform="none" fo:color="#ff0000" loext:opacity="100%" style:text-line-through-style="none" style:text-line-through-type="none" style:text-position="0% 100%" style:font-name="Alien Encounters1" fo:font-size="72pt" fo:letter-spacing="normal" fo:font-style="normal" style:text-underline-style="none" fo:font-weight="normal" style:font-name-asian="Alien Encounters1" style:font-size-asian="72pt" style:font-style-asian="normal" style:font-weight-asian="normal" style:font-name-complex="Alien Encounters1" style:font-size-complex="72pt" style:font-style-complex="normal" style:font-weight-complex="normal"/>
    </style:style>
    <style:style style:name="T104" style:family="text">
      <style:text-properties fo:font-variant="normal" fo:text-transform="none" fo:color="#ff0000" loext:opacity="100%" style:text-line-through-style="none" style:text-line-through-type="none" style:text-position="0% 100%" style:font-name="Baby Kruffy" fo:font-size="32pt" fo:letter-spacing="normal" fo:font-style="normal" style:text-underline-style="none" fo:font-weight="normal" style:font-name-asian="Baby Kruffy" style:font-size-asian="32pt" style:font-style-asian="normal" style:font-weight-asian="normal" style:font-name-complex="Baby Kruffy" style:font-size-complex="32pt" style:font-style-complex="normal" style:font-weight-complex="normal"/>
    </style:style>
    <style:style style:name="T105" style:family="text">
      <style:text-properties fo:font-variant="normal" fo:text-transform="none" fo:color="#ff0000" loext:opacity="100%" style:text-line-through-style="none" style:text-line-through-type="none" style:text-position="0% 100%" style:font-name="Baby Kruffy" fo:font-size="32pt" fo:letter-spacing="normal" fo:font-style="normal" style:text-underline-style="none" fo:font-weight="normal" style:font-name-asian="Arial3" style:font-size-asian="32pt" style:font-style-asian="normal" style:font-weight-asian="normal" style:font-name-complex="Arial" style:font-size-complex="32pt" style:font-style-complex="normal" style:font-weight-complex="normal"/>
    </style:style>
    <style:style style:name="T106" style:family="text">
      <style:text-properties fo:font-variant="normal" fo:text-transform="none" fo:color="#83a7c3" loext:opacity="100%" style:text-line-through-style="none" style:text-line-through-type="none" style:text-position="0% 100%" style:font-name="BN Jinx" fo:font-size="80pt" fo:letter-spacing="normal" fo:font-style="normal" style:text-underline-style="none" fo:font-weight="normal" style:font-name-asian="Arial3" style:font-size-asian="80pt" style:font-style-asian="normal" style:font-weight-asian="normal" style:font-name-complex="Arial" style:font-size-complex="80pt" style:font-style-complex="normal" style:font-weight-complex="normal"/>
    </style:style>
    <style:style style:name="T107" style:family="text">
      <style:text-properties fo:font-variant="normal" fo:text-transform="none" fo:color="#ffff00" loext:opacity="100%" style:text-line-through-style="none" style:text-line-through-type="none" style:text-position="0% 100%" fo:font-size="32pt" fo:letter-spacing="normal" fo:font-style="normal" style:text-underline-style="none" fo:font-weight="normal" style:font-size-asian="32pt" style:font-style-asian="normal" style:font-weight-asian="normal" style:font-size-complex="32pt" style:font-style-complex="normal" style:font-weight-complex="normal"/>
    </style:style>
    <style:style style:name="T108" style:family="text">
      <style:text-properties fo:font-variant="normal" fo:text-transform="none" fo:color="#ffff00" loext:opacity="100%" style:text-line-through-style="none" style:text-line-through-type="none" style:text-position="0% 100%" fo:font-size="32pt" fo:letter-spacing="normal" fo:font-style="normal" style:text-underline-style="none" fo:font-weight="bold" style:font-size-asian="32pt" style:font-style-asian="normal" style:font-weight-asian="bold" style:font-size-complex="32pt" style:font-style-complex="normal" style:font-weight-complex="bold"/>
    </style:style>
    <style:style style:name="T109" style:family="text">
      <style:text-properties fo:font-variant="normal" fo:text-transform="none" fo:color="#520402" loext:opacity="100%" style:text-line-through-style="none" style:text-line-through-type="none" style:text-position="0% 100%" style:font-name="BATAVIA1" fo:font-size="36pt" fo:letter-spacing="normal" fo:font-style="normal" style:text-underline-style="none" fo:font-weight="normal" style:font-name-asian="Arial3" style:font-size-asian="36pt" style:font-style-asian="normal" style:font-weight-asian="normal" style:font-name-complex="Arial" style:font-size-complex="36pt" style:font-style-complex="normal" style:font-weight-complex="normal"/>
    </style:style>
    <style:style style:name="T110" style:family="text">
      <style:text-properties fo:font-variant="normal" fo:text-transform="none" fo:color="#003366" loext:opacity="100%" style:text-line-through-style="none" style:text-line-through-type="none" style:text-position="0% 100%" style:font-name="Arial Unicode MS1" fo:font-size="32pt" fo:letter-spacing="normal" fo:font-style="normal" style:text-underline-style="none" fo:font-weight="normal" style:font-name-asian="Arial Unicode MS1" style:font-size-asian="32pt" style:font-style-asian="normal" style:font-weight-asian="normal" style:font-name-complex="Arial Unicode MS1" style:font-size-complex="32pt" style:font-style-complex="normal" style:font-weight-complex="normal"/>
    </style:style>
    <style:style style:name="T111" style:family="text">
      <style:text-properties fo:font-variant="normal" fo:text-transform="none" fo:color="#003366" loext:opacity="100%" style:text-line-through-style="none" style:text-line-through-type="none" style:text-position="0% 100%" style:font-name="Arial Unicode MS1" fo:font-size="28pt" fo:letter-spacing="normal" fo:font-style="normal" style:text-underline-style="none" fo:font-weight="bold" style:font-name-asian="Arial Unicode MS1" style:font-size-asian="28pt" style:font-style-asian="normal" style:font-weight-asian="bold" style:font-name-complex="Arial Unicode MS1" style:font-size-complex="28pt" style:font-style-complex="normal" style:font-weight-complex="bold"/>
    </style:style>
    <style:style style:name="T112" style:family="text">
      <style:text-properties fo:font-variant="normal" fo:text-transform="none" fo:color="#003366" loext:opacity="100%" style:text-line-through-style="none" style:text-line-through-type="none" style:text-position="0% 100%" style:font-name="Arial Unicode MS1" fo:font-size="28pt" fo:letter-spacing="normal" fo:font-style="normal" style:text-underline-style="none" fo:font-weight="normal" style:font-name-asian="Arial Unicode MS1" style:font-size-asian="28pt" style:font-style-asian="normal" style:font-weight-asian="normal" style:font-name-complex="Arial Unicode MS1" style:font-size-complex="28pt" style:font-style-complex="normal" style:font-weight-complex="normal"/>
    </style:style>
    <style:style style:name="T113" style:family="text">
      <style:text-properties fo:font-variant="normal" fo:text-transform="none" fo:color="#009999" loext:opacity="100%" style:text-line-through-style="none" style:text-line-through-type="none" style:text-position="0% 100%" style:font-name="Arial Unicode MS1" fo:font-size="28pt" fo:letter-spacing="normal" fo:font-style="normal" style:text-underline-style="solid" style:text-underline-width="auto" style:text-underline-color="font-color" fo:font-weight="normal" style:font-name-asian="Arial Unicode MS1" style:font-size-asian="28pt" style:font-style-asian="normal" style:font-weight-asian="normal" style:font-name-complex="Arial Unicode MS1" style:font-size-complex="28pt" style:font-style-complex="normal" style:font-weight-complex="normal"/>
    </style:style>
    <text:list-style style:name="L1">
      <text:list-level-style-number text:level="1" style:num-format="">
        <style:list-level-properties text:min-label-width="0.6cm"/>
        <style:text-properties fo:color="#99cc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fo:color="#99cc00"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
      <text:list-level-style-number text:level="1" style:num-format="">
        <style:list-level-properties text:min-label-width="0.6cm"/>
        <style:text-properties fo:color="#99cc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
      <text:list-level-style-number text:level="1" style:num-format="">
        <style:list-level-properties text:min-label-width="0.6cm"/>
        <style:text-properties fo:color="#e4005c"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number text:level="1" style:num-format="">
        <style:list-level-properties text:min-label-width="0.6cm"/>
        <style:text-properties fo:color="#ff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6">
      <text:list-level-style-number text:level="1" style:num-format="">
        <style:list-level-properties text:min-label-width="0.6cm"/>
        <style:text-properties fo:color="#40eb03"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7">
      <text:list-level-style-number text:level="1" style:num-format="">
        <style:list-level-properties text:min-label-width="0.6cm"/>
        <style:text-properties fo:color="#8c0039"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8">
      <text:list-level-style-number text:level="1" style:num-format="">
        <style:list-level-properties text:space-before="0.3cm" text:min-label-width="0.9cm"/>
        <style:text-properties style:use-window-font-color="true"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9">
      <text:list-level-style-number text:level="1" style:num-format="">
        <style:list-level-properties text:min-label-width="0.6cm"/>
        <style:text-properties fo:color="#ffff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0">
      <text:list-level-style-number text:level="1" style:num-format="">
        <style:list-level-properties text:min-label-width="0.6cm"/>
        <style:text-properties fo:color="#ff66cc"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1">
      <text:list-level-style-bullet text:level="1" text:bullet-char="●">
        <style:list-level-properties text:space-before="0.3cm" text:min-label-width="0.9cm"/>
        <style:text-properties fo:font-family="StarSymbol" fo:color="#0000cc"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2">
      <text:list-level-style-bullet text:level="1" text:bullet-char="●">
        <style:list-level-properties text:space-before="0.3cm" text:min-label-width="0.9cm"/>
        <style:text-properties fo:font-family="StarSymbol" fo:color="#a50021"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3">
      <text:list-level-style-bullet text:level="1" text:bullet-char="●">
        <style:list-level-properties text:space-before="0.3cm" text:min-label-width="0.9cm"/>
        <style:text-properties fo:font-family="StarSymbol" fo:color="#ffccff"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4">
      <text:list-level-style-number text:level="1" style:num-format="">
        <style:list-level-properties text:min-label-width="0.6cm"/>
        <style:text-properties fo:color="#ff0066"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5">
      <text:list-level-style-number text:level="1" style:num-format="">
        <style:list-level-properties text:min-label-width="0.6cm"/>
        <style:text-properties fo:color="#ff3399"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6">
      <text:list-level-style-number text:level="1" style:num-format="">
        <style:list-level-properties text:space-before="0.3cm" text:min-label-width="0.9cm"/>
        <style:text-properties fo:color="#99cc00"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7">
      <text:list-level-style-number text:level="1" style:num-format="">
        <style:list-level-properties text:space-before="0.3cm" text:min-label-width="0.9cm"/>
        <style:text-properties fo:color="#00ffff"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8">
      <text:list-level-style-number text:level="1" style:num-format="">
        <style:list-level-properties text:space-before="0.3cm" text:min-label-width="0.9cm"/>
        <style:text-properties fo:color="#ffffcc"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19">
      <text:list-level-style-number text:level="1" style:num-format="">
        <style:list-level-properties text:space-before="0.3cm" text:min-label-width="0.9cm"/>
        <style:text-properties fo:color="#ffffff"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0">
      <text:list-level-style-number text:level="1" style:num-format="">
        <style:list-level-properties text:min-label-width="0.6cm"/>
        <style:text-properties fo:color="#000066"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1">
      <text:list-level-style-number text:level="1" style:num-format="">
        <style:list-level-properties text:space-before="0.3cm" text:min-label-width="0.9cm"/>
        <style:text-properties fo:color="#000066"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2">
      <text:list-level-style-number text:level="1" style:num-format="">
        <style:list-level-properties text:min-label-width="0.6cm"/>
        <style:text-properties fo:color="#00ff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3">
      <text:list-level-style-number text:level="1" style:num-format="">
        <style:list-level-properties text:min-label-width="0.6cm"/>
        <style:text-properties fo:color="#ffff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4">
      <text:list-level-style-number text:level="1" style:num-format="">
        <style:list-level-properties text:min-label-width="0.6cm"/>
        <style:text-properties fo:color="#520402"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5">
      <text:list-level-style-number text:level="1" style:num-format="">
        <style:list-level-properties text:space-before="0.3cm" text:min-label-width="0.9cm"/>
        <style:text-properties fo:color="#0033cc"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6">
      <text:list-level-style-number text:level="1" style:num-format="">
        <style:list-level-properties text:min-label-width="0.6cm"/>
        <style:text-properties fo:color="#83a7c3"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7">
      <text:list-level-style-number text:level="1" style:num-format="">
        <style:list-level-properties text:min-label-width="0.6cm"/>
        <style:text-properties fo:color="#333399"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8">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9">
      <text:list-level-style-bullet text:level="1" text:bullet-char="●">
        <style:list-level-properties text:space-before="0.3cm" text:min-label-width="0.9cm"/>
        <style:text-properties fo:font-family="StarSymbol" fo:color="#cd9632"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0">
      <text:list-level-style-bullet text:level="1" text:bullet-char="•">
        <style:list-level-properties/>
        <style:text-properties fo:font-family="StarSymbol" fo:color="#ff33cc"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1">
      <text:list-level-style-number text:level="1" style:num-format="">
        <style:list-level-properties text:min-label-width="0.6cm"/>
        <style:text-properties fo:color="#ff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2">
      <text:list-level-style-bullet text:level="1" text:bullet-char="●">
        <style:list-level-properties text:space-before="0.3cm" text:min-label-width="0.9cm"/>
        <style:text-properties fo:font-family="StarSymbol" fo:color="#ff0000"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3">
      <text:list-level-style-number text:level="1" style:num-format="">
        <style:list-level-properties text:space-before="0.3cm" text:min-label-width="0.9cm"/>
        <style:text-properties fo:color="#ff0000"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4">
      <text:list-level-style-number text:level="1" style:num-format="">
        <style:list-level-properties text:space-before="0.3cm" text:min-label-width="0.9cm"/>
        <style:text-properties fo:color="#ffff00" fo:font-size="100%"/>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5">
      <text:list-level-style-number text:level="1" style:num-format="">
        <style:list-level-properties text:min-label-width="0.6cm"/>
        <style:text-properties fo:color="#003366"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6">
      <text:list-level-style-number text:level="1" style:num-format="">
        <style:list-level-properties text:space-before="-0.6cm" text:min-label-width="0.6cm"/>
        <style:text-properties style:use-window-font-color="true"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7">
      <text:list-level-style-number text:level="1" style:num-format="">
        <style:list-level-properties text:space-before="-0.6cm" text:min-label-width="0.6cm"/>
        <style:text-properties style:use-window-font-color="true"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8">
      <text:list-level-style-bullet text:level="1" text:bullet-char="●">
        <style:list-level-properties text:space-before="-0.9cm" text:min-label-width="0.9cm"/>
        <style:text-properties fo:font-family="StarSymbol" style:use-window-font-color="true"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body>
    <office:presentation>
      <draw:page draw:name="page1" draw:style-name="dp1" draw:master-page-name="Leer">
        <draw:frame draw:name="Rectangle 2" presentation:style-name="pr1" draw:text-style-name="P2" xml:id="id1" draw:id="id1" draw:layer="layout" svg:width="21.589cm" svg:height="4.082cm" svg:x="1.905cm" svg:y="5.918cm" presentation:class="title" presentation:user-transformed="true">
          <draw:text-box>
            <text:p xml:id="id2" text:id="id2" text:style-name="P1"><text:span text:style-name="T1">Katzenaugen</text:span></text:p>
          </draw:text-box>
        </draw:frame>
        <draw:frame draw:name="Untertitel 1" presentation:style-name="pr2" draw:text-style-name="P3" draw:layer="layout" svg:width="19.049cm" svg:height="4.597cm" svg:x="3.175cm" svg:y="10.007cm" presentation:class="subtitle" presentation:placeholder="true" presentation:user-transformed="true">
          <draw:text-box/>
        </draw:frame>
        <anim:par smil:dur="indefinite" smil:restart="never" presentation:node-type="timing-root">
          <anim:seq smil:dur="indefinite" presentation:node-type="main-sequence">
            <anim:par smil:begin="0s" smil:fill="hold">
              <anim:par smil:begin="0s" smil:fill="hold">
                <anim:iterate smil:begin="0s" smil:fill="hold" smil:accelerate="0.5" smil:decelerate="0.5" presentation:node-type="with-previous" presentation:preset-class="motion-path" presentation:preset-id="ooo-motionpath-neutron" smil:targetElement="id1" anim:iterate-type="by-letter" anim:iterate-interval="PT00H00M00.1S">
                  <anim:animateMotion smil:dur="2s" smil:fill="hold" anim:sub-item="background" svg:path="M 0.00000 0.00000 C 0.00700 -0.01333 0.01400 -0.02800 0.02100 -0.04667 C 0.04000 -0.10000 0.04500 -0.15200 0.03100 -0.16000 C 0.01700 -0.16933 -0.01000 -0.13200 -0.02900 -0.07867 C -0.03900 -0.05067 -0.04500 -0.02400 -0.04700 -0.00400 C -0.05000 0.01200 -0.05100 0.02800 -0.05100 0.04667 C -0.05100 0.10667 -0.03800 0.15600 -0.02300 0.15600 C -0.00800 0.15600 0.00500 0.10667 0.00500 0.04667 C 0.00500 0.01867 0.00200 -0.00800 -0.00300 -0.02667 C -0.00500 -0.04267 -0.01000 -0.06000 -0.01600 -0.07733 C -0.03600 -0.13200 -0.06300 -0.16933 -0.07700 -0.16000 C -0.09100 -0.15067 -0.08600 -0.10000 -0.06600 -0.04533 C -0.05800 -0.02000 -0.04700 0.00133 -0.03600 0.01600 C -0.02800 0.02933 -0.01900 0.04133 -0.00700 0.05333 C 0.02900 0.09200 0.06500 0.10933 0.07500 0.09333 C 0.08400 0.07733 0.06400 0.03333 0.02800 -0.00400 C 0.01300 -0.02000 -0.00300 -0.03200 -0.01600 -0.04000 C -0.02800 -0.04800 -0.04300 -0.05467 -0.05900 -0.05867 C -0.10300 -0.07200 -0.14100 -0.06800 -0.14400 -0.04667 C -0.14800 -0.02667 -0.11500 0.00000 -0.07100 0.01333 C -0.05100 0.01867 -0.03200 0.02133 -0.01700 0.02000 C -0.00400 0.02000 0.01000 0.01733 0.02500 0.01333 C 0.06900 0.00000 0.10200 -0.02800 0.09800 -0.04800 C 0.09500 -0.06800 0.05700 -0.07333 0.01300 -0.06000 C -0.00800 -0.05333 -0.02700 -0.04400 -0.04000 -0.03333 C -0.05100 -0.02533 -0.06200 -0.01600 -0.07400 -0.00400 C -0.10900 0.03467 -0.13000 0.07733 -0.12000 0.09333 C -0.11100 0.10933 -0.07400 0.09200 -0.03900 0.05467 C -0.02200 0.03600 -0.00800 0.01733 0.00000 0.00000 Z"/>
                </anim:iterate>
              </anim:par>
              <anim:par smil:begin="2s" smil:fill="hold">
                <anim:iterate smil:begin="0s" smil:fill="hold" smil:accelerate="0.5" smil:decelerate="0.5" presentation:node-type="after-previous" presentation:preset-class="motion-path" presentation:preset-id="ooo-motionpath-neutron" smil:targetElement="id2" anim:iterate-type="by-letter" anim:iterate-interval="PT00H00M00.1S">
                  <anim:animateMotion smil:dur="2s" smil:fill="hold" anim:sub-item="text" svg:path="M 0.00000 0.00000 C 0.00700 -0.01333 0.01400 -0.02800 0.02100 -0.04667 C 0.04000 -0.10000 0.04500 -0.15200 0.03100 -0.16000 C 0.01700 -0.16933 -0.01000 -0.13200 -0.02900 -0.07867 C -0.03900 -0.05067 -0.04500 -0.02400 -0.04700 -0.00400 C -0.05000 0.01200 -0.05100 0.02800 -0.05100 0.04667 C -0.05100 0.10667 -0.03800 0.15600 -0.02300 0.15600 C -0.00800 0.15600 0.00500 0.10667 0.00500 0.04667 C 0.00500 0.01867 0.00200 -0.00800 -0.00300 -0.02667 C -0.00500 -0.04267 -0.01000 -0.06000 -0.01600 -0.07733 C -0.03600 -0.13200 -0.06300 -0.16933 -0.07700 -0.16000 C -0.09100 -0.15067 -0.08600 -0.10000 -0.06600 -0.04533 C -0.05800 -0.02000 -0.04700 0.00133 -0.03600 0.01600 C -0.02800 0.02933 -0.01900 0.04133 -0.00700 0.05333 C 0.02900 0.09200 0.06500 0.10933 0.07500 0.09333 C 0.08400 0.07733 0.06400 0.03333 0.02800 -0.00400 C 0.01300 -0.02000 -0.00300 -0.03200 -0.01600 -0.04000 C -0.02800 -0.04800 -0.04300 -0.05467 -0.05900 -0.05867 C -0.10300 -0.07200 -0.14100 -0.06800 -0.14400 -0.04667 C -0.14800 -0.02667 -0.11500 0.00000 -0.07100 0.01333 C -0.05100 0.01867 -0.03200 0.02133 -0.01700 0.02000 C -0.00400 0.02000 0.01000 0.01733 0.02500 0.01333 C 0.06900 0.00000 0.10200 -0.02800 0.09800 -0.04800 C 0.09500 -0.06800 0.05700 -0.07333 0.01300 -0.06000 C -0.00800 -0.05333 -0.02700 -0.04400 -0.04000 -0.03333 C -0.05100 -0.02533 -0.06200 -0.01600 -0.07400 -0.00400 C -0.10900 0.03467 -0.13000 0.07733 -0.12000 0.09333 C -0.11100 0.10933 -0.07400 0.09200 -0.03900 0.05467 C -0.02200 0.03600 -0.00800 0.01733 0.00000 0.00000 Z"/>
                </anim:iterate>
              </anim:par>
            </anim:par>
          </anim:seq>
        </anim:par>
        <presentation:notes draw:style-name="dp2">
          <draw:page-thumbnail draw:style-name="gr1" draw:layer="layout" svg:width="19.798cm" svg:height="11.136cm" svg:x="0.6cm" svg:y="2.257cm" draw:page-number="1" presentation:class="page"/>
          <draw:frame presentation:style-name="pr3" draw:text-style-name="P4" draw:layer="layout" svg:width="16.799cm" svg:height="13.364cm" svg:x="2.1cm" svg:y="14.107cm" presentation:class="notes" presentation:placeholder="true">
            <draw:text-box/>
          </draw:frame>
        </presentation:notes>
      </draw:page>
      <draw:page draw:name="Besonderheiten" draw:style-name="dp3" draw:master-page-name="Leer">
        <draw:frame draw:name="Rectangle 2" presentation:style-name="pr1" draw:text-style-name="P2" draw:layer="layout" svg:width="22.859cm" svg:height="3.174cm" svg:x="1.27cm" svg:y="0.764cm" presentation:class="title" presentation:user-transformed="true">
          <draw:text-box>
            <text:p text:style-name="P1"><text:span text:style-name="T1">Besonderheiten</text:span></text:p>
          </draw:text-box>
        </draw:frame>
        <draw:frame draw:name="Rectangle 3" presentation:style-name="pr4" draw:text-style-name="P6" draw:layer="layout" svg:width="22.859cm" svg:height="12.572cm" svg:x="1.27cm" svg:y="4.445cm" presentation:class="outline" presentation:user-transformed="true">
          <draw:text-box>
            <text:p xml:id="id3" text:id="id3" text:style-name="P5"><text:span text:style-name="T2">Manche Katzen haben zwei verschiedene Augenfarben.</text:span></text:p>
            <text:p xml:id="id5" text:id="id5" text:style-name="P5"><text:span text:style-name="T2">Katzen können im Gegensatz zu Menschen in der Nacht sehen.</text:span></text:p>
            <text:p xml:id="id7" text:id="id7" text:style-name="P5"><text:span text:style-name="T2">Bei Sonne haben Katzen schmale Pupillen. Und bei Nacht breite.</text:span></text:p>
            <text:p xml:id="id9" text:id="id9" text:style-name="P5"><text:span text:style-name="T2">Katzen haben ovale Augen. </text:span></text:p>
            <text:p text:style-name="P5"><text:span text:style-name="T2"/></text:p>
          </draw:text-box>
        </draw:frame>
        <anim:par smil:dur="indefinite" smil:restart="never" presentation:node-type="timing-root">
          <anim:seq smil:dur="indefinite" presentation:node-type="main-sequence">
            <anim:par smil:begin="next" smil:fill="hold">
              <anim:par smil:begin="0s" smil:fill="hold">
                <anim:par xml:id="id4" anim:id="id4" smil:begin="0s" smil:fill="hold" presentation:node-type="on-click" presentation:preset-class="exit" presentation:preset-id="ooo-exit-box" presentation:preset-sub-type="in">
                  <anim:transitionFilter smil:dur="0.5s" smil:targetElement="id3" anim:sub-item="text" smil:type="irisWipe" smil:subtype="rectangle" smil:mode="out" smil:direction="reverse"/>
                  <anim:set smil:begin="0.499s" smil:dur="0.001s" smil:fill="hold" smil:targetElement="id3" anim:sub-item="text" smil:attributeName="visibility" smil:to="hidden"/>
                  <anim:audio smil:begin="id4.begin+0s" smil:end="stop-audio+0s" xlink:href="vnd.sun.star.Package:Media/audio1.wav"/>
                </anim:par>
                <anim:par xml:id="id6" anim:id="id6" smil:begin="0s" smil:fill="hold" presentation:node-type="with-previous" presentation:preset-class="exit" presentation:preset-id="ooo-exit-box" presentation:preset-sub-type="in">
                  <anim:transitionFilter smil:dur="0.5s" smil:targetElement="id5" anim:sub-item="text" smil:type="irisWipe" smil:subtype="rectangle" smil:mode="out" smil:direction="reverse"/>
                  <anim:set smil:begin="0.499s" smil:dur="0.001s" smil:fill="hold" smil:targetElement="id5" anim:sub-item="text" smil:attributeName="visibility" smil:to="hidden"/>
                  <anim:audio smil:begin="id6.begin+0s" smil:end="stop-audio+0s" xlink:href="vnd.sun.star.Package:Media/audio1.wav"/>
                </anim:par>
                <anim:par xml:id="id8" anim:id="id8" smil:begin="0s" smil:fill="hold" presentation:node-type="with-previous" presentation:preset-class="exit" presentation:preset-id="ooo-exit-box" presentation:preset-sub-type="in">
                  <anim:transitionFilter smil:dur="0.5s" smil:targetElement="id7" anim:sub-item="text" smil:type="irisWipe" smil:subtype="rectangle" smil:mode="out" smil:direction="reverse"/>
                  <anim:set smil:begin="0.499s" smil:dur="0.001s" smil:fill="hold" smil:targetElement="id7" anim:sub-item="text" smil:attributeName="visibility" smil:to="hidden"/>
                  <anim:audio smil:begin="id8.begin+0s" smil:end="stop-audio+0s" xlink:href="vnd.sun.star.Package:Media/audio1.wav"/>
                </anim:par>
                <anim:par xml:id="id10" anim:id="id10" smil:begin="0s" smil:fill="hold" presentation:node-type="with-previous" presentation:preset-class="exit" presentation:preset-id="ooo-exit-box" presentation:preset-sub-type="in">
                  <anim:transitionFilter smil:dur="0.5s" smil:targetElement="id9" anim:sub-item="text" smil:type="irisWipe" smil:subtype="rectangle" smil:mode="out" smil:direction="reverse"/>
                  <anim:set smil:begin="0.499s" smil:dur="0.001s" smil:fill="hold" smil:targetElement="id9" anim:sub-item="text" smil:attributeName="visibility" smil:to="hidden"/>
                  <anim:audio smil:begin="id10.begin+0s" smil:end="stop-audio+0s" xlink:href="vnd.sun.star.Package:Media/audio1.wav"/>
                </anim:par>
              </anim:par>
            </anim:par>
          </anim:seq>
        </anim:par>
        <presentation:notes draw:style-name="dp2">
          <draw:page-thumbnail draw:style-name="gr1" draw:layer="layout" svg:width="19.798cm" svg:height="11.136cm" svg:x="0.6cm" svg:y="2.257cm" draw:page-number="2" presentation:class="page"/>
          <draw:frame presentation:style-name="pr3" draw:text-style-name="P4" draw:layer="layout" svg:width="16.799cm" svg:height="13.364cm" svg:x="2.1cm" svg:y="14.107cm" presentation:class="notes" presentation:placeholder="true">
            <draw:text-box/>
          </draw:frame>
        </presentation:notes>
      </draw:page>
      <draw:page draw:name="page3" draw:style-name="dp4" draw:master-page-name="Leer">
        <draw:frame draw:name="Rectangle 2" presentation:style-name="pr1" draw:text-style-name="P2" draw:layer="layout" svg:width="21.589cm" svg:height="4.082cm" svg:x="1.905cm" svg:y="5.918cm" presentation:class="title" presentation:user-transformed="true">
          <draw:text-box>
            <text:p text:style-name="P1"><text:span text:style-name="T1">Tapetum lucidum</text:span></text:p>
          </draw:text-box>
        </draw:frame>
        <draw:frame draw:name="Rectangle 7" presentation:style-name="pr5" draw:text-style-name="P8" draw:layer="layout" svg:width="17.779cm" svg:height="4.867cm" svg:x="3.81cm" svg:y="10.795cm" presentation:class="subtitle" presentation:user-transformed="true">
          <draw:text-box>
            <text:p text:style-name="P7"><text:span text:style-name="T3">Als Tapetum lucidum wird eine bläuliche Schicht hinter der Netzhaut bekannt. Sie ist bekannt bei z.B Hunden,Katzen und auch Rindern und bei Pferden. Es entsteht Postinal. Einfallendes Licht trifft die Netzhaut,wird reflektiert und trifft die Netzhaut ein zweites mal.</text:span><text:span text:style-name="T4"> <text:s/></text:span></text:p>
          </draw:text-box>
        </draw:frame>
        <draw:custom-shape draw:name="Text Box 6" draw:style-name="gr2" draw:text-style-name="P6" draw:layer="layout" svg:width="20.998cm" svg:height="1.017cm" svg:x="2.501cm" svg:y="9.724cm">
          <text:p text:style-name="P21"><text:span text:style-name="T7"/></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presentation:notes draw:style-name="dp2">
          <draw:page-thumbnail draw:style-name="gr1" draw:layer="layout" svg:width="19.798cm" svg:height="11.136cm" svg:x="0.6cm" svg:y="2.257cm" draw:page-number="3" presentation:class="page"/>
          <draw:frame presentation:style-name="pr3" draw:text-style-name="P4" draw:layer="layout" svg:width="16.799cm" svg:height="13.364cm" svg:x="2.1cm" svg:y="14.107cm" presentation:class="notes" presentation:placeholder="true">
            <draw:text-box/>
          </draw:frame>
        </presentation:notes>
      </draw:page>
      <draw:page draw:name="page4" draw:style-name="dp5" draw:master-page-name="_34__5f_Vorschlag" xml:id="id11" draw:id="id11">
        <draw:frame draw:name="Rectangle 2" presentation:style-name="pr6" draw:text-style-name="P9" xml:id="id12" draw:id="id12" draw:layer="layout" svg:width="15.997cm" svg:height="3.398cm" svg:x="4.701cm" svg:y="0.526cm" presentation:class="title" presentation:placeholder="true" presentation:user-transformed="true">
          <draw:text-box/>
        </draw:frame>
        <draw:frame draw:name="Rectangle 3" presentation:style-name="pr7" draw:text-style-name="P10" xml:id="id13" draw:id="id13" draw:layer="layout" svg:width="23.6cm" svg:height="8.4cm" svg:x="1.099cm" svg:y="7.126cm" presentation:class="subtitle" presentation:user-transformed="true">
          <draw:text-box>
            <text:p xml:id="id14" text:id="id14" text:style-name="P7"><text:span text:style-name="T5">Wenn eine Katze krank ist, dann erkennt man das sehr schnell. Das Fell wird stumpf, das Tier erscheint leblos und zieht sich zurück. Oft tränen die Augen der Katze, oder sie sind unklar. Die Nase läuft, und fühlt sich ungewöhnlich kalt oder warm an. Meist fressen die kranke Katzen wenig oder gar nichts mehr. Aber das kommt nicht bei jeden vor. Ein weiteres Symptom ist, wenn sich das zweite Augenlid vor das Auge der Katze schiebt. </text:span></text:p>
          </draw:text-box>
        </draw:frame>
        <draw:custom-shape draw:name="WordArt 6" draw:style-name="gr3" draw:text-style-name="P11" draw:layer="layout" svg:width="9.365cm" svg:height="3.8cm" svg:x="7.1cm" svg:y="1.725cm">
          <text:p text:style-name="P1"><text:span text:style-name="T6">Katzenkrankheiten</text:span><text:span text:style-name="T7"><text:line-break/></text:span><text:span text:style-name="T6"/></text:p>
          <draw:enhanced-geometry draw:mirror-horizontal="false" draw:mirror-vertical="false" svg:viewBox="0 0 21600 21600" draw:text-path="true" draw:text-path-mode="path" draw:text-path-scale="path" draw:text-areas="0 0 21600 21600" draw:type="mso-spt142" draw:modifiers="10800" draw:enhanced-path="V 0 0 21600 ?f2 0 ?f0 21600 ?f0 W 0 0 21600 ?f2 21600 ?f0 0 ?f0 N V 0 ?f3 21600 21600 0 ?f1 21600 ?f1 W 0 ?f3 21600 21600 21600 ?f1 0 ?f1 N">
            <draw:equation draw:name="f0" draw:formula="$0 /2"/>
            <draw:equation draw:name="f1" draw:formula="21600-?f0 "/>
            <draw:equation draw:name="f2" draw:formula="$0 "/>
            <draw:equation draw:name="f3" draw:formula="21600-$0 "/>
            <draw:handle draw:handle-position="10800 $0" draw:handle-range-y-minimum="10800" draw:handle-range-y-maximum="21600"/>
          </draw:enhanced-geometry>
        </draw:custom-shape>
        <anim:par smil:dur="indefinite" smil:restart="never" presentation:node-type="timing-root">
          <anim:par smil:begin="id11.begin">
            <anim:transitionFilter smil:dur="0.8s" smil:type="pushWipe" smil:subtype="combHorizontal"/>
          </anim:par>
          <anim:seq smil:dur="indefinite" presentation:node-type="main-sequence">
            <anim:par smil:begin="0s" smil:fill="hold">
              <anim:par smil:begin="0s" smil:fill="hold">
                <anim:par smil:begin="0s" smil:fill="hold" presentation:node-type="with-previous" presentation:preset-class="entrance" presentation:preset-id="ooo-entrance-float">
                  <anim:set smil:begin="0s" smil:dur="0.001s" smil:fill="hold" smil:targetElement="id12" smil:attributeName="visibility" smil:to="visible"/>
                  <anim:animate smil:begin="0s" smil:dur="0.8s" smil:fill="hold" smil:decelerate="1" smil:targetElement="id12" smil:attributeName="rotate" smil:values="-90;0" smil:keyTimes="0;1"/>
                  <anim:animate smil:begin="0s" smil:dur="0.8s" smil:fill="hold" smil:decelerate="1" smil:targetElement="id12" smil:attributeName="x" smil:values="x+0.4;x-0.05" smil:keyTimes="0;1"/>
                  <anim:animate smil:begin="0s" smil:dur="0.8s" smil:fill="hold" smil:decelerate="1" smil:targetElement="id12" smil:attributeName="y" smil:values="y-0.4;y+0.1" smil:keyTimes="0;1"/>
                  <anim:animate smil:begin="0.8s" smil:dur="0.2s" smil:fill="hold" smil:accelerate="1" smil:targetElement="id12" smil:attributeName="x" smil:values="x-0.05;x" smil:keyTimes="0;1"/>
                  <anim:animate smil:begin="0.8s" smil:dur="0.2s" smil:fill="hold" smil:accelerate="1" smil:targetElement="id12" smil:attributeName="y" smil:values="y+0.1;y" smil:keyTimes="0;1"/>
                  <anim:transitionFilter smil:dur="0.8s" smil:decelerate="1" smil:targetElement="id12" smil:type="fade" smil:subtype="crossfade"/>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13" anim:sub-item="background" smil:attributeName="visibility" smil:to="visible"/>
                  <anim:animate smil:dur="1s" smil:fill="hold" smil:targetElement="id13" anim:sub-item="background" smil:attributeName="x" smil:values="x;x" smil:keyTimes="0;1"/>
                  <anim:animate smil:dur="1s" smil:fill="hold" smil:targetElement="id13" anim:sub-item="background" smil:attributeName="y" smil:values="y-.1;y" smil:keyTimes="0;1"/>
                  <anim:transitionFilter smil:dur="1s" smil:targetElement="id13" anim:sub-item="background" smil:type="fade" smil:subtype="crossfade"/>
                </anim:par>
              </anim:par>
            </anim:par>
            <anim:par smil:begin="next" smil:fill="hold">
              <anim:par smil:begin="0s" smil:fill="hold">
                <anim:par smil:begin="0s" smil:fill="hold" presentation:node-type="on-click" presentation:preset-class="entrance" presentation:preset-id="ooo-entrance-descend">
                  <anim:set smil:begin="0s" smil:dur="0.001s" smil:fill="hold" smil:targetElement="id14" anim:sub-item="text" smil:attributeName="visibility" smil:to="visible"/>
                  <anim:animate smil:dur="1s" smil:fill="hold" smil:targetElement="id14" anim:sub-item="text" smil:attributeName="x" smil:values="x;x" smil:keyTimes="0;1"/>
                  <anim:animate smil:dur="1s" smil:fill="hold" smil:targetElement="id14" anim:sub-item="text" smil:attributeName="y" smil:values="y-.1;y" smil:keyTimes="0;1"/>
                  <anim:transitionFilter smil:dur="1s" smil:targetElement="id14" anim:sub-item="text" smil:type="fade" smil:subtype="crossfade"/>
                </anim:par>
              </anim:par>
            </anim:par>
          </anim:seq>
        </anim:par>
        <presentation:notes draw:style-name="dp2">
          <draw:page-thumbnail draw:style-name="gr1" draw:layer="layout" svg:width="19.798cm" svg:height="11.136cm" svg:x="0.6cm" svg:y="2.257cm" draw:page-number="4" presentation:class="page"/>
          <draw:frame presentation:style-name="pr8" draw:text-style-name="P4" draw:layer="layout" svg:width="16.799cm" svg:height="13.364cm" svg:x="2.1cm" svg:y="14.107cm" presentation:class="notes" presentation:placeholder="true">
            <draw:text-box/>
          </draw:frame>
        </presentation:notes>
      </draw:page>
      <draw:page draw:name="page5" draw:style-name="dp6" draw:master-page-name="_31__5f_Vorschlag">
        <draw:frame draw:name="Rectangle 8" presentation:style-name="pr9" draw:text-style-name="P13" draw:layer="layout" svg:width="17.126cm" svg:height="16.491cm" svg:x="6.773cm" svg:y="0.635cm" presentation:class="title" presentation:user-transformed="true">
          <draw:text-box>
            <text:p text:style-name="P12"><text:span text:style-name="T8">Tollwut</text:span><text:span text:style-name="T9"><text:line-break/></text:span><text:span text:style-name="T10">Zu den Impfungen, die eine freilaufende Katze unbedingt braucht, gehört die gegen Tollwut. Zum einen kann die Katze dann keine Tollwut mehr bekommen, zum anderen verschafft man sich noch eine andere Sicherheit: Sollte die Katze, beispielsweise, auf dem Spielplatz ein Kind beißen, so kann man nachweisen, dass sie keine Tollwut haben kann. Ist dies nicht der Fall, kann ein Amtsarzt die Tötung der Katze anordnen, um sie im Labor sezieren zu lassen.</text:span></text:p>
          </draw:text-box>
        </draw:frame>
        <presentation:notes draw:style-name="dp2">
          <draw:page-thumbnail draw:style-name="gr1" draw:layer="layout" svg:width="14.848cm" svg:height="11.136cm" svg:x="3.075cm" svg:y="2.257cm" draw:page-number="5" presentation:class="page"/>
          <draw:frame presentation:style-name="pr10" draw:text-style-name="P4" draw:layer="layout" svg:width="16.799cm" svg:height="13.364cm" svg:x="2.1cm" svg:y="14.107cm" presentation:class="notes" presentation:placeholder="true">
            <draw:text-box/>
          </draw:frame>
        </presentation:notes>
      </draw:page>
      <draw:page draw:name="Der Schnupfen einer Katze" draw:style-name="dp7" draw:master-page-name="_32__5f_Vorschlag">
        <draw:frame draw:name="Rectangle 2" presentation:style-name="pr11" draw:text-style-name="P14" draw:layer="layout" svg:width="17.779cm" svg:height="3.386cm" svg:x="6.773cm" svg:y="0.635cm" presentation:class="title" presentation:user-transformed="true">
          <draw:text-box>
            <text:p text:style-name="P12"><text:span text:style-name="T9">Der Schnupfen einer Katze</text:span></text:p>
          </draw:text-box>
        </draw:frame>
        <draw:frame draw:name="Rectangle 3" presentation:style-name="pr12" draw:text-style-name="P6" draw:layer="layout" svg:width="17.779cm" svg:height="12.487cm" svg:x="6.773cm" svg:y="4.445cm" presentation:class="outline" presentation:user-transformed="true">
          <draw:text-box>
            <text:p text:style-name="P15"><text:span text:style-name="T11">Katzenschnupfen</text:span></text:p>
            <text:p text:style-name="P15"><text:span text:style-name="T12"><text:s text:c="3"/></text:span><text:span text:style-name="T13">Der Katzenschnupfen ist die verbreiteste und bekannteste Krankheit, die sich eine Katze zuziehen kann. Er äußert sich genau wie ein Schnupfen bei Menschen zum Beispiel: Tränende Augen, erhöhte Temperatur und Appetitlosigkeit. </text:span><text:span text:style-name="T14">Katzenschnupfen ist kein normaler Menschen-Schnupfen, welcher für Katzen ziemlich ungefährlich ist, sondern er kann dagegen wenn er nicht behandelt kann es für die Katze tödlich enden.</text:span></text:p>
            <text:p text:style-name="P15"><text:span text:style-name="T14"><text:s text:c="3"/></text:span><text:span text:style-name="T15">Eine Impfung gegen Katzenschnupfen existiert und sollte durchgeführt werden. </text:span></text:p>
          </draw:text-box>
        </draw:frame>
        <presentation:notes draw:style-name="dp2">
          <draw:page-thumbnail draw:style-name="gr1" draw:layer="layout" svg:width="14.848cm" svg:height="11.136cm" svg:x="3.075cm" svg:y="2.257cm" draw:page-number="6" presentation:class="page"/>
          <draw:frame presentation:style-name="pr13" draw:text-style-name="P4" draw:layer="layout" svg:width="16.799cm" svg:height="13.364cm" svg:x="2.1cm" svg:y="14.107cm" presentation:class="notes" presentation:placeholder="true">
            <draw:text-box/>
          </draw:frame>
        </presentation:notes>
      </draw:page>
      <draw:page draw:name="KrAnKhEiTeN eInEr KaTzE " draw:style-name="dp8" draw:master-page-name="_33__5f_Vorschlag">
        <draw:frame draw:name="Rectangle 2" presentation:style-name="pr14" draw:text-style-name="P16" draw:layer="layout" svg:width="17.779cm" svg:height="3.386cm" svg:x="6.773cm" svg:y="0.635cm" presentation:class="title" presentation:user-transformed="true">
          <draw:text-box>
            <text:p text:style-name="P12"><text:span text:style-name="T9">KrAnKhEiTeN eInEr KaTzE </text:span></text:p>
          </draw:text-box>
        </draw:frame>
        <draw:frame draw:name="Rectangle 3" presentation:style-name="pr15" draw:text-style-name="P17" draw:layer="layout" svg:width="17.779cm" svg:height="12.487cm" svg:x="6.773cm" svg:y="4.445cm" presentation:class="outline" presentation:placeholder="true" presentation:user-transformed="true">
          <draw:text-box/>
        </draw:frame>
        <draw:custom-shape draw:name="AutoShape 5" draw:style-name="gr2" draw:text-style-name="P6" draw:layer="layout" svg:width="0.846cm" svg:height="0.846cm" svg:x="0.432cm" svg:y="0.129cm">
          <text:p text:style-name="P21"><text:span text:style-name="T7"/></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AutoShape 7" draw:style-name="gr2" draw:text-style-name="P6" draw:layer="layout" svg:width="0.846cm" svg:height="0.846cm" svg:x="0.432cm" svg:y="0.129cm">
          <text:p text:style-name="P21"><text:span text:style-name="T7"/></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Picture 9" draw:style-name="gr4" draw:text-style-name="P18" draw:layer="layout" svg:width="16.2cm" svg:height="12.8cm" svg:x="7.502cm" svg:y="4.327cm">
          <draw:image xlink:href="Pictures/10000000000000DC0000012580908F0ACD095051.jpg" xlink:type="simple" xlink:show="embed" xlink:actuate="onLoad" draw:mime-type="image/jpeg">
            <text:p/>
          </draw:image>
          <svg:desc>https://upload.wikimedia.org/wikipedia/de/thumb/2/2e/Katze_gebiss_zahnwechsel.jpg/220px-Katze_gebiss_zahnwechsel.jpg</svg:desc>
        </draw:frame>
        <presentation:notes draw:style-name="dp2">
          <draw:page-thumbnail draw:style-name="gr1" draw:layer="layout" svg:width="14.848cm" svg:height="11.136cm" svg:x="3.075cm" svg:y="2.257cm" draw:page-number="7" presentation:class="page"/>
          <draw:frame presentation:style-name="pr16" draw:text-style-name="P4" draw:layer="layout" svg:width="16.799cm" svg:height="13.364cm" svg:x="2.1cm" svg:y="14.107cm" presentation:class="notes" presentation:placeholder="true">
            <draw:text-box/>
          </draw:frame>
        </presentation:notes>
      </draw:page>
      <draw:page draw:name="page8" draw:style-name="dp9" draw:master-page-name="_31__5f_Standarddesign">
        <draw:frame draw:name="Rectangle 2" presentation:style-name="pr17" draw:text-style-name="P2" draw:layer="layout" svg:width="21.593cm" svg:height="4cm" svg:x="1.901cm" svg:y="0.926cm" presentation:class="title" presentation:user-transformed="true">
          <draw:text-box>
            <text:p text:style-name="P1"><text:span text:style-name="T16">KatzenPflege</text:span></text:p>
          </draw:text-box>
        </draw:frame>
        <draw:frame draw:name="Untertitel 1" presentation:style-name="pr18" draw:text-style-name="P3" draw:layer="layout" svg:width="19.049cm" svg:height="4.597cm" svg:x="3.175cm" svg:y="10.007cm" presentation:class="subtitle" presentation:placeholder="true" presentation:user-transformed="true">
          <draw:text-box/>
        </draw:frame>
        <anim:par smil:dur="indefinite" smil:restart="never" presentation:node-type="timing-root">
          <anim:seq smil:dur="indefinite" presentation:node-type="main-sequence">
            <anim:par smil:begin="next" smil:fill="hold">
              <anim:par smil:begin="0s" smil:fill="hold">
                <anim:iterate xml:id="id15" anim:id="id15" smil:begin="0s" smil:fill="hold" presentation:node-type="on-click" presentation:preset-class="entrance" presentation:preset-id="ooo-entrance-fade-in-and-swivel" smil:targetElement="" anim:iterate-type="by-letter" anim:iterate-interval="PT00H00M00.1S">
                  <anim:set smil:begin="0s" smil:dur="0.001s" smil:fill="hold" anim:sub-item="background" smil:attributeName="visibility" smil:to="visible"/>
                  <anim:animate smil:dur="2s" smil:fill="hold" anim:sub-item="background" smil:attributeName="width" smil:values="0;1" smil:keyTimes="0;1" anim:formula="width*sin(2.5*pi*$)"/>
                  <anim:animate smil:dur="2s" smil:fill="hold" anim:sub-item="background" smil:attributeName="height" smil:values="height;height" smil:keyTimes="0;1"/>
                  <anim:transitionFilter smil:dur="2s" anim:sub-item="background" smil:type="fade" smil:subtype="crossfade"/>
                  <anim:audio smil:begin="id15.begin+0s" smil:end="stop-audio+0s"/>
                </anim:iterate>
              </anim:par>
              <anim:par smil:begin="2s" smil:fill="hold">
                <anim:iterate xml:id="id16" anim:id="id16" smil:begin="0s" smil:fill="hold" presentation:node-type="after-previous" presentation:preset-class="entrance" presentation:preset-id="ooo-entrance-fade-in-and-swivel" smil:targetElement="" anim:iterate-type="by-letter" anim:iterate-interval="PT00H00M00.1S">
                  <anim:set smil:begin="0s" smil:dur="0.001s" smil:fill="hold" anim:sub-item="text" smil:attributeName="visibility" smil:to="visible"/>
                  <anim:animate smil:dur="2s" smil:fill="hold" anim:sub-item="text" smil:attributeName="width" smil:values="0;1" smil:keyTimes="0;1" anim:formula="width*sin(2.5*pi*$)"/>
                  <anim:animate smil:dur="2s" smil:fill="hold" anim:sub-item="text" smil:attributeName="height" smil:values="height;height" smil:keyTimes="0;1"/>
                  <anim:transitionFilter smil:dur="2s" anim:sub-item="text" smil:type="fade" smil:subtype="crossfade"/>
                  <anim:audio smil:begin="id16.begin+0s" smil:end="stop-audio+0s"/>
                </anim:iterate>
              </anim:par>
            </anim:par>
          </anim:seq>
        </anim:par>
        <presentation:notes draw:style-name="dp2">
          <draw:page-thumbnail draw:style-name="gr1" draw:layer="layout" svg:width="14.848cm" svg:height="11.136cm" svg:x="3.075cm" svg:y="2.257cm" draw:page-number="8" presentation:class="page"/>
          <draw:frame presentation:style-name="pr19" draw:text-style-name="P4" draw:layer="layout" svg:width="16.799cm" svg:height="13.364cm" svg:x="2.1cm" svg:y="14.107cm" presentation:class="notes" presentation:placeholder="true">
            <draw:text-box/>
          </draw:frame>
        </presentation:notes>
      </draw:page>
      <draw:page draw:name="Info über die Pflege" draw:style-name="dp10" draw:master-page-name="_32__5f_Standarddesign">
        <draw:frame draw:name="Rectangle 2" presentation:style-name="pr20" draw:text-style-name="P2" draw:layer="layout" svg:width="22.859cm" svg:height="3.174cm" svg:x="1.27cm" svg:y="0.764cm" presentation:class="title" presentation:user-transformed="true">
          <draw:text-box>
            <text:p text:style-name="P1"><text:span text:style-name="T17">Info über die Pflege</text:span></text:p>
          </draw:text-box>
        </draw:frame>
        <draw:frame draw:name="Rectangle 3" presentation:style-name="pr21" draw:text-style-name="P6" draw:layer="layout" svg:width="22.859cm" svg:height="12.572cm" svg:x="1.27cm" svg:y="4.445cm" presentation:class="outline" presentation:user-transformed="true">
          <draw:text-box>
            <text:p xml:id="id17" text:id="id17" text:style-name="P15"><text:span text:style-name="T18">Wie alle anderen Haustiere benötigt auch die Katze Pflege. Diese Pflege bezieht sich einerseits auf die hygienische Pflege von Augen, Ohren, Zähnen, Krallen und Fell und andererseits auf die Gesundheitsvorsorge, die in enger Verbindung mit ärztlichen Kontrollen und Impfungen steht. Nicht nur der Arzt kann allerdings Vorsorge </text:span><text:span text:style-name="T19">sein Tier gut zu beobachten, um etwaige Erkrankungen oder Parasitenbefall zu vermeiden bzw. in einem Frühstadium zu erkennen.</text:span></text:p>
            <text:p xml:id="id18" text:id="id18" text:style-name="P15"><text:span text:style-name="T19">Die Fellpflege der Katze durch den Halter, betreiben, auch der Katzenbesitzer ist angehalten, </text:span><text:span text:style-name="T20">die bei Langhaarkatzen täglich und bei Kurzhaarkatzen mehrmals in der Woche erfolgen sollte, kann man zum Beispiel auch dazu nutzen, die Katze nach Flöhen und Zecken aber auch nach Hauterkrankungen zu untersuchen. </text:span><text:span text:style-name="T21"><text:line-break/></text:span><text:span text:style-name="T20"><text:line-break/></text:span><text:span text:style-name="T20"/></text:p>
            <text:p xml:id="id20" text:id="id20" text:style-name="P15"><text:span text:style-name="T22">Auch die Zähne einer Katze benötigen die Aufmerksamkeit des Halters. Hier ist es ratsam, die Katze bereits in einem jungen Alter daran zu gewöhnen, </text:span><text:span text:style-name="T23">dass sie sich von ihrem Herrchen das Maul öffnen und die Zähne reinigen lässt. Schnell kann es bei Katzen nämlich zu Zahnfleischerosionen und Gingivitis kommen. Das Zahnfleisch nimmt dabei eine Rote Farbe an, </text:span><text:span text:style-name="T24">die auf eine Reizung hindeutet und entzündet sich. Auch Zahnstein kann dabei entstehen, der vom Tierarzt entfernt werden muss. Zumeist ist dieses mit einer Narkose verbunden, die man den Tieren durch die richtige Vorsorge ersparen kann – schließlich birgt jede Narkose auch ein gewisses Risiko.</text:span><text:span text:style-name="T25">  </text:span></text:p>
          </draw:text-box>
        </draw:frame>
        <anim:par smil:dur="indefinite" smil:restart="never" presentation:node-type="timing-root">
          <anim:seq smil:dur="indefinite" presentation:node-type="main-sequence">
            <anim:par smil:begin="next" smil:fill="hold">
              <anim:par smil:begin="0s" smil:fill="hold">
                <anim:par smil:begin="0s" smil:fill="hold" presentation:node-type="on-click" presentation:preset-class="exit" presentation:preset-id="ooo-exit-fly-out" presentation:preset-sub-type="from-bottom">
                  <anim:animate smil:dur="0.5s" smil:fill="hold" smil:targetElement="id17" anim:sub-item="text" smil:attributeName="x" smil:values="x;x" smil:keyTimes="0;1"/>
                  <anim:animate smil:dur="0.5s" smil:fill="hold" smil:targetElement="id17" anim:sub-item="text" smil:attributeName="y" smil:values="y;1+height/2" smil:keyTimes="0;1"/>
                  <anim:set smil:begin="0.499s" smil:dur="0.001s" smil:fill="hold" smil:targetElement="id17" anim:sub-item="text" smil:attributeName="visibility" smil:to="hidden"/>
                </anim:par>
              </anim:par>
            </anim:par>
            <anim:par smil:begin="next" smil:fill="hold">
              <anim:par smil:begin="0s" smil:fill="hold">
                <anim:par smil:begin="0s" smil:fill="hold" smil:accelerate="0.5" smil:decelerate="0.5" presentation:node-type="on-click" presentation:preset-class="motion-path" presentation:preset-id="">
                  <anim:animateMotion smil:dur="2s" smil:fill="hold" smil:targetElement="id17" anim:sub-item="text" svg:path="M 0.00000 0.00000 C -0.00122 0.02315 0.00208 0.02500 -0.01268 0.03078 C -0.02778 0.04305 -0.03716 0.04282 -0.05625 0.04444 C -0.06945 0.04977 -0.05469 0.04444 -0.08716 0.04444 C -0.09185 0.04444 -0.12084 0.04722 -0.12691 0.04768 C -0.13750 0.05278 -0.12483 0.04514 -0.13195 0.05463 C -0.13334 0.05648 -0.13542 0.05694 -0.13716 0.05810 C -0.14046 0.06504 -0.14202 0.07222 -0.14358 0.08032 C -0.14098 0.10856 -0.14132 0.09745 -0.14358 0.14190 C -0.14393 0.14953 -0.14653 0.15208 -0.15000 0.15879 C -0.15174 0.16227 -0.15782 0.16574 -0.15782 0.16574 C -0.15938 0.16921 -0.16094 0.17245 -0.16268 0.17592 C -0.16337 0.17754 -0.16528 0.17708 -0.16667 0.17778 C -0.17396 0.18148 -0.17136 0.17963 -0.17691 0.18449 C -0.17987 0.19051 -0.18369 0.19259 -0.18716 0.19815 C -0.19601 0.21250 -0.18178 0.19282 -0.19358 0.20856 C -0.19671 0.21713 -0.20105 0.22106 -0.20764 0.22384 C -0.21841 0.24560 -0.22327 0.24259 -0.24341 0.24444 C -0.24601 0.24653 -0.24896 0.24722 -0.25122 0.24953 C -0.25903 0.25810 -0.24844 0.25231 -0.25764 0.25625 C -0.25869 0.26065 -0.25851 0.26574 -0.26025 0.26990 C -0.26094 0.27176 -0.26303 0.27199 -0.26407 0.27338 C -0.26823 0.27916 -0.27049 0.28426 -0.27553 0.28889 C -0.27848 0.29490 -0.28056 0.29838 -0.28577 0.30069 C -0.28976 0.30856 -0.29445 0.30949 -0.30001 0.31435 C -0.30938 0.32268 -0.30435 0.31990 -0.31146 0.32291 C -0.32344 0.32129 -0.32570 0.32500 -0.32171 0.31967"/>
                </anim:par>
                <anim:par smil:begin="0s" smil:fill="hold" smil:accelerate="0.5" smil:decelerate="0.5" presentation:node-type="with-previous" presentation:preset-class="motion-path" presentation:preset-id="">
                  <anim:animateMotion smil:dur="2s" smil:fill="hold" smil:targetElement="id18" anim:sub-item="text" svg:path="M 0.00000 0.00000 C -0.00122 0.02315 0.00208 0.02500 -0.01268 0.03078 C -0.02778 0.04305 -0.03716 0.04282 -0.05625 0.04444 C -0.06945 0.04977 -0.05469 0.04444 -0.08716 0.04444 C -0.09185 0.04444 -0.12084 0.04722 -0.12691 0.04768 C -0.13750 0.05278 -0.12483 0.04514 -0.13195 0.05463 C -0.13334 0.05648 -0.13542 0.05694 -0.13716 0.05810 C -0.14046 0.06504 -0.14202 0.07222 -0.14358 0.08032 C -0.14098 0.10856 -0.14132 0.09745 -0.14358 0.14190 C -0.14393 0.14953 -0.14653 0.15208 -0.15000 0.15879 C -0.15174 0.16227 -0.15782 0.16574 -0.15782 0.16574 C -0.15938 0.16921 -0.16094 0.17245 -0.16268 0.17592 C -0.16337 0.17754 -0.16528 0.17708 -0.16667 0.17778 C -0.17396 0.18148 -0.17136 0.17963 -0.17691 0.18449 C -0.17987 0.19051 -0.18369 0.19259 -0.18716 0.19815 C -0.19601 0.21250 -0.18178 0.19282 -0.19358 0.20856 C -0.19671 0.21713 -0.20105 0.22106 -0.20764 0.22384 C -0.21841 0.24560 -0.22327 0.24259 -0.24341 0.24444 C -0.24601 0.24653 -0.24896 0.24722 -0.25122 0.24953 C -0.25903 0.25810 -0.24844 0.25231 -0.25764 0.25625 C -0.25869 0.26065 -0.25851 0.26574 -0.26025 0.26990 C -0.26094 0.27176 -0.26303 0.27199 -0.26407 0.27338 C -0.26823 0.27916 -0.27049 0.28426 -0.27553 0.28889 C -0.27848 0.29490 -0.28056 0.29838 -0.28577 0.30069 C -0.28976 0.30856 -0.29445 0.30949 -0.30001 0.31435 C -0.30938 0.32268 -0.30435 0.31990 -0.31146 0.32291 C -0.32344 0.32129 -0.32570 0.32500 -0.32171 0.31967"/>
                </anim:par>
              </anim:par>
            </anim:par>
            <anim:par smil:begin="next" smil:fill="hold">
              <anim:par smil:begin="0s" smil:fill="hold">
                <anim:par xml:id="id19" anim:id="id19" smil:begin="0s" smil:fill="hold" smil:accelerate="0.5" smil:decelerate="0.5" presentation:node-type="on-click" presentation:preset-class="motion-path" presentation:preset-id="">
                  <anim:animateMotion smil:dur="2s" smil:fill="hold" smil:targetElement="id18" anim:sub-item="text" svg:path="M 0.00000 0.00000 C 0.04722 0.06158 0.36076 0.36343 0.23975 0.39144 C 0.11875 0.41945 -0.62952 0.30486 -0.72553 0.16759 C -0.82153 0.03033 -0.49896 -0.40440 -0.33577 -0.43241 C -0.17257 -0.46041 0.20520 -0.07569 0.25382 0.00000 C 0.30243 0.07570 -0.00105 0.02199 -0.04358 0.02222 C -0.08612 0.02246 -0.04723 -0.06157 0.00000 0.00000 Z"/>
                  <anim:animateColor smil:dur="0.001s" smil:fill="hold" smil:targetElement="id18" anim:sub-item="text" smil:attributeName="dim" smil:to="#00cc00" anim:color-interpolation="rgb" anim:color-interpolation-direction="counter-clockwise"/>
                  <anim:audio smil:begin="id19.begin+0s" smil:end="stop-audio+0s" xlink:href="vnd.sun.star.Package:Media/audio3.wav"/>
                </anim:par>
              </anim:par>
            </anim:par>
            <anim:par smil:begin="next" smil:fill="hold">
              <anim:par smil:begin="0s" smil:fill="hold">
                <anim:par smil:begin="0s" smil:fill="hold" presentation:node-type="on-click" presentation:preset-class="entrance" presentation:preset-id="ooo-entrance-fade-in-and-zoom">
                  <anim:set smil:begin="0s" smil:dur="0.001s" smil:fill="hold" smil:targetElement="id20" anim:sub-item="text" smil:attributeName="visibility" smil:to="visible"/>
                  <anim:animate smil:dur="0.5s" smil:fill="hold" smil:targetElement="id20" anim:sub-item="text" smil:attributeName="width" smil:values="0;width" smil:keyTimes="0;1"/>
                  <anim:animate smil:dur="0.5s" smil:fill="hold" smil:targetElement="id20" anim:sub-item="text" smil:attributeName="height" smil:values="0;height" smil:keyTimes="0;1"/>
                  <anim:transitionFilter smil:dur="0.5s" smil:targetElement="id20" anim:sub-item="text" smil:type="fade" smil:subtype="crossfade"/>
                </anim:par>
              </anim:par>
            </anim:par>
            <anim:par smil:begin="next" smil:fill="hold">
              <anim:par smil:begin="0s" smil:fill="hold">
                <anim:iterate xml:id="id21" anim:id="id21" smil:begin="0s" smil:fill="hold" presentation:node-type="on-click" presentation:preset-class="exit" presentation:preset-id="ooo-exit-flash-once" smil:targetElement="" anim:iterate-type="by-word" anim:iterate-interval="PT00H00M00.1S">
                  <anim:animate smil:dur="1s" anim:sub-item="text" smil:attributeName="visibility" smil:values="hidden;visible" smil:keyTimes="0;0.5" smil:calcMode="discrete"/>
                  <anim:set smil:begin="0.999s" smil:dur="0.001s" smil:fill="hold" anim:sub-item="text" smil:attributeName="visibility" smil:to="hidden"/>
                  <anim:audio smil:begin="id21.begin+0s" smil:end="stop-audio+0s"/>
                </anim:iterate>
              </anim:par>
            </anim:par>
          </anim:seq>
        </anim:par>
        <presentation:notes draw:style-name="dp2">
          <draw:page-thumbnail draw:style-name="gr1" draw:layer="layout" svg:width="14.848cm" svg:height="11.136cm" svg:x="3.075cm" svg:y="2.257cm" draw:page-number="9" presentation:class="page"/>
          <draw:frame presentation:style-name="pr22" draw:text-style-name="P4" draw:layer="layout" svg:width="16.799cm" svg:height="13.364cm" svg:x="2.1cm" svg:y="14.107cm" presentation:class="notes" presentation:placeholder="true">
            <draw:text-box/>
          </draw:frame>
        </presentation:notes>
      </draw:page>
      <draw:page draw:name="page10" draw:style-name="dp6" draw:master-page-name="_31__5f_Feuerwerk">
        <draw:frame draw:name="Rectangle 2" presentation:style-name="pr23" draw:text-style-name="P2" draw:layer="layout" svg:width="21.589cm" svg:height="4.396cm" svg:x="1.901cm" svg:y="0.926cm" presentation:class="title" presentation:user-transformed="true">
          <draw:text-box>
            <text:p text:style-name="P12"><text:span text:style-name="T26">KATZENRASEEN</text:span></text:p>
          </draw:text-box>
        </draw:frame>
        <draw:frame draw:name="Rectangle 3" presentation:style-name="pr24" draw:text-style-name="P8" draw:layer="layout" svg:width="17.779cm" svg:height="9.803cm" svg:x="3.701cm" svg:y="5.724cm" presentation:class="subtitle" presentation:user-transformed="true">
          <draw:text-box>
            <text:p text:style-name="P19"><text:span text:style-name="T27">Es gibt viele verschiedene Rassen. </text:span></text:p>
            <text:p text:style-name="P19"><text:span text:style-name="T27">die unterschiede liegen an der Farbe und form.</text:span></text:p>
          </draw:text-box>
        </draw:frame>
        <presentation:notes draw:style-name="dp2">
          <draw:page-thumbnail draw:style-name="gr1" draw:layer="layout" svg:width="14.848cm" svg:height="11.136cm" svg:x="3.075cm" svg:y="2.257cm" draw:page-number="10" presentation:class="page"/>
          <draw:frame presentation:style-name="pr25" draw:text-style-name="P4" draw:layer="layout" svg:width="16.799cm" svg:height="13.364cm" svg:x="2.1cm" svg:y="14.107cm" presentation:class="notes" presentation:placeholder="true">
            <draw:text-box/>
          </draw:frame>
        </presentation:notes>
      </draw:page>
      <draw:page draw:name="Siam Katze" draw:style-name="dp11" draw:master-page-name="_34__5f_Standarddesign">
        <draw:frame draw:name="Rectangle 2" presentation:style-name="pr26" draw:text-style-name="P2" xml:id="id26" draw:id="id26" draw:layer="layout" svg:width="22.859cm" svg:height="3.174cm" svg:x="1.27cm" svg:y="0.764cm" presentation:class="title" presentation:user-transformed="true">
          <draw:text-box>
            <text:p text:style-name="P1"><text:span text:style-name="T28">Siam Katze</text:span></text:p>
          </draw:text-box>
        </draw:frame>
        <draw:frame draw:name="Rectangle 3" presentation:style-name="pr27" draw:text-style-name="P6" draw:layer="layout" svg:width="22.859cm" svg:height="12.572cm" svg:x="1.099cm" svg:y="5.724cm" presentation:class="outline" presentation:user-transformed="true">
          <draw:text-box>
            <text:p xml:id="id23" text:id="id23" text:style-name="P20"><text:span text:style-name="T29">Das </text:span><text:span text:style-name="T30">ist </text:span><text:span text:style-name="T31">die </text:span><text:span text:style-name="T32">Siam </text:span><text:span text:style-name="T33">Katze</text:span></text:p>
            <text:p xml:id="id24" text:id="id24" text:style-name="P20"><text:span text:style-name="T34">sie </text:span><text:span text:style-name="T35">hat </text:span><text:span text:style-name="T36">meistens </text:span><text:span text:style-name="T37">Blaue</text:span></text:p>
            <text:p xml:id="id25" text:id="id25" text:style-name="P20"><text:span text:style-name="T38">Augen</text:span><text:span text:style-name="T39">. </text:span><text:span text:style-name="T40">Sie </text:span><text:span text:style-name="T33">hat </text:span><text:span text:style-name="T41">kurzes </text:span><text:span text:style-name="T42">Fell </text:span><text:span text:style-name="T43">und </text:span><text:span text:style-name="T44">spitze Ohren.</text:span></text:p>
            <text:p text:style-name="P20"><text:span text:style-name="T44"/></text:p>
          </draw:text-box>
        </draw:frame>
        <draw:frame draw:name="Picture 5" draw:style-name="gr5" draw:text-style-name="P18" xml:id="id22" draw:id="id22" draw:layer="layout" svg:width="11.2cm" svg:height="4.726cm" draw:transform="rotate (0.0136135681655558) translate (14.168cm 4.001cm)">
          <draw:image xlink:href="Pictures/10000000000003CA00000199C9F9F2E35484E4BC.jpg" xlink:type="simple" xlink:show="embed" xlink:actuate="onLoad" draw:mime-type="image/jpeg">
            <text:p/>
          </draw:image>
          <svg:desc>https://upload.wikimedia.org/wikipedia/commons/f/fa/Female_siamese_cat.jpg?uselang=de</svg:desc>
        </draw:frame>
        <anim:par smil:dur="indefinite" smil:restart="never" presentation:node-type="timing-root">
          <anim:seq smil:dur="indefinite" presentation:node-type="main-sequence">
            <anim:par smil:begin="0s" smil:fill="hold">
              <anim:par smil:begin="0s" smil:fill="hold">
                <anim:par smil:begin="0s" smil:fill="hold" presentation:node-type="with-previous" presentation:preset-class="entrance" presentation:preset-id="ooo-entrance-fly-in" presentation:preset-sub-type="from-bottom-right">
                  <anim:set smil:begin="0s" smil:dur="0.001s" smil:fill="hold" smil:targetElement="id22" smil:attributeName="visibility" smil:to="visible"/>
                  <anim:animate smil:dur="2s" smil:fill="hold" smil:targetElement="id22" smil:attributeName="x" smil:values="1+width/2;x" smil:keyTimes="0;1"/>
                  <anim:animate smil:dur="2s" smil:fill="hold" smil:targetElement="id22" smil:attributeName="y" smil:values="1+height/2;y" smil:keyTimes="0;1"/>
                </anim:par>
                <anim:par smil:begin="0s" smil:fill="hold" presentation:node-type="with-previous" presentation:preset-class="entrance" presentation:preset-id="ooo-entrance-box" presentation:preset-sub-type="in">
                  <anim:set smil:begin="0s" smil:dur="0.001s" smil:fill="hold" smil:targetElement="id23" anim:sub-item="text" smil:attributeName="visibility" smil:to="visible"/>
                  <anim:transitionFilter smil:dur="3s" smil:targetElement="id23" anim:sub-item="text"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24" anim:sub-item="text" smil:attributeName="visibility" smil:to="visible"/>
                  <anim:transitionFilter smil:dur="3s" smil:targetElement="id24" anim:sub-item="text"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25" anim:sub-item="text" smil:attributeName="visibility" smil:to="visible"/>
                  <anim:transitionFilter smil:dur="3s" smil:targetElement="id25" anim:sub-item="text" smil:type="irisWipe" smil:subtype="rectangle" smil:direction="reverse"/>
                </anim:par>
                <anim:par smil:begin="0s" smil:fill="hold" presentation:node-type="with-previous" presentation:preset-class="entrance" presentation:preset-id="ooo-entrance-diamond" presentation:preset-sub-type="in">
                  <anim:set smil:begin="0s" smil:dur="0.001s" smil:fill="hold" smil:targetElement="id26" smil:attributeName="visibility" smil:to="visible"/>
                  <anim:transitionFilter smil:dur="5s" smil:targetElement="id26" smil:type="irisWipe" smil:subtype="diamond" smil:direction="reverse"/>
                </anim:par>
              </anim:par>
            </anim:par>
          </anim:seq>
        </anim:par>
        <presentation:notes draw:style-name="dp2">
          <draw:page-thumbnail draw:style-name="gr1" draw:layer="layout" svg:width="14.848cm" svg:height="11.136cm" svg:x="3.075cm" svg:y="2.257cm" draw:page-number="11" presentation:class="page"/>
          <draw:frame presentation:style-name="pr28" draw:text-style-name="P4" draw:layer="layout" svg:width="16.799cm" svg:height="13.364cm" svg:x="2.1cm" svg:y="14.107cm" presentation:class="notes" presentation:placeholder="true">
            <draw:text-box/>
          </draw:frame>
        </presentation:notes>
      </draw:page>
      <draw:page draw:name="Das ist eine British Langhaar Katze" draw:style-name="dp12" draw:master-page-name="_35__5f_Standarddesign">
        <draw:frame draw:name="Rectangle 2" presentation:style-name="pr29" draw:text-style-name="P2" xml:id="id28" draw:id="id28" draw:layer="layout" svg:width="22.859cm" svg:height="3.174cm" svg:x="1.302cm" svg:y="0.723cm" presentation:class="title" presentation:user-transformed="true">
          <draw:text-box>
            <text:p text:style-name="P1"><text:span text:style-name="T45">Das ist eine British Langhaar Katze</text:span></text:p>
          </draw:text-box>
        </draw:frame>
        <draw:frame draw:name="Rectangle 3" presentation:style-name="pr30" draw:text-style-name="P6" draw:layer="layout" svg:width="22.859cm" svg:height="12.57cm" svg:x="1.302cm" svg:y="4.327cm" presentation:class="outline" presentation:user-transformed="true">
          <draw:text-box>
            <text:p xml:id="id29" text:id="id29" text:style-name="P20"><text:span text:style-name="T44">Langhaar Katzen haben dichtes </text:span></text:p>
            <text:p xml:id="id30" text:id="id30" text:style-name="P20"><text:span text:style-name="T44">Fell und sind sehr weich. Doch </text:span></text:p>
            <text:p xml:id="id31" text:id="id31" text:style-name="P20"><text:span text:style-name="T44">der Nachteil ist wenn sie </text:span></text:p>
            <text:p xml:id="id32" text:id="id32" text:style-name="P20"><text:span text:style-name="T44">draußen waren sind sie sehr <text:s/></text:span></text:p>
            <text:p xml:id="id33" text:id="id33" text:style-name="P20"><text:span text:style-name="T44"><text:s/></text:span><text:span text:style-name="T44">schmutzig und waschen</text:span></text:p>
            <text:p xml:id="id34" text:id="id34" text:style-name="P20"><text:span text:style-name="T44">ist bei Katzen ja gewöhnlich schlecht ; )</text:span></text:p>
          </draw:text-box>
        </draw:frame>
        <draw:frame draw:name="Picture 5" draw:style-name="gr4" draw:text-style-name="P18" xml:id="id27" draw:id="id27" draw:layer="layout" svg:width="6.702cm" svg:height="8.937cm" svg:x="18.103cm" svg:y="3.524cm">
          <draw:image xlink:href="Pictures/10000000000001C20000025803DEA6C61C6ADD0D.jpg" xlink:type="simple" xlink:show="embed" xlink:actuate="onLoad" draw:mime-type="image/jpeg">
            <text:p/>
          </draw:image>
          <svg:desc>File:British Longhair - Black Silver Shaded.jpg</svg:desc>
        </draw:frame>
        <anim:par smil:dur="indefinite" smil:restart="never" presentation:node-type="timing-root">
          <anim:seq smil:dur="indefinite" presentation:node-type="main-sequence">
            <anim:par smil:begin="0s" smil:fill="hold">
              <anim:par smil:begin="0s" smil:fill="hold">
                <anim:par smil:begin="0s" smil:fill="hold" presentation:node-type="with-previous" presentation:preset-class="entrance" presentation:preset-id="ooo-entrance-fly-in" presentation:preset-sub-type="from-bottom">
                  <anim:set smil:begin="0s" smil:dur="0.001s" smil:fill="hold" smil:targetElement="id27" smil:attributeName="visibility" smil:to="visible"/>
                  <anim:animate smil:dur="5s" smil:fill="hold" smil:targetElement="id27" smil:attributeName="x" smil:values="x;x" smil:keyTimes="0;1"/>
                  <anim:animate smil:dur="5s" smil:fill="hold" smil:targetElement="id27" smil:attributeName="y" smil:values="1+height/2;y" smil:keyTimes="0;1"/>
                </anim:par>
                <anim:par smil:begin="0s" smil:fill="hold" presentation:node-type="with-previous" presentation:preset-class="entrance" presentation:preset-id="ooo-entrance-venetian-blinds" presentation:preset-sub-type="vertical">
                  <anim:set smil:begin="0s" smil:dur="0.001s" smil:fill="hold" smil:targetElement="id28" smil:attributeName="visibility" smil:to="visible"/>
                  <anim:transitionFilter smil:dur="5s" smil:targetElement="id28" smil:type="blindsWipe" smil:subtype="horizontal"/>
                </anim:par>
              </anim:par>
            </anim:par>
            <anim:par smil:begin="next" smil:fill="hold">
              <anim:par smil:begin="0s" smil:fill="hold">
                <anim:par smil:begin="0s" smil:fill="hold" presentation:node-type="on-click" presentation:preset-class="entrance" presentation:preset-id="ooo-entrance-diamond" presentation:preset-sub-type="in">
                  <anim:set smil:begin="0s" smil:dur="0.001s" smil:fill="hold" smil:targetElement="id29" anim:sub-item="text" smil:attributeName="visibility" smil:to="visible"/>
                  <anim:transitionFilter smil:dur="3s" smil:targetElement="id29" anim:sub-item="text" smil:type="irisWipe" smil:subtype="diamond" smil:direction="reverse"/>
                </anim:par>
              </anim:par>
            </anim:par>
            <anim:par smil:begin="next" smil:fill="hold">
              <anim:par smil:begin="0s" smil:fill="hold">
                <anim:par smil:begin="0s" smil:fill="hold" presentation:node-type="on-click" presentation:preset-class="entrance" presentation:preset-id="ooo-entrance-diamond" presentation:preset-sub-type="in">
                  <anim:set smil:begin="0s" smil:dur="0.001s" smil:fill="hold" smil:targetElement="id30" anim:sub-item="text" smil:attributeName="visibility" smil:to="visible"/>
                  <anim:transitionFilter smil:dur="3s" smil:targetElement="id30" anim:sub-item="text" smil:type="irisWipe" smil:subtype="diamond" smil:direction="reverse"/>
                </anim:par>
              </anim:par>
            </anim:par>
            <anim:par smil:begin="next" smil:fill="hold">
              <anim:par smil:begin="0s" smil:fill="hold">
                <anim:par smil:begin="0s" smil:fill="hold" presentation:node-type="on-click" presentation:preset-class="entrance" presentation:preset-id="ooo-entrance-diamond" presentation:preset-sub-type="in">
                  <anim:set smil:begin="0s" smil:dur="0.001s" smil:fill="hold" smil:targetElement="id31" anim:sub-item="text" smil:attributeName="visibility" smil:to="visible"/>
                  <anim:transitionFilter smil:dur="3s" smil:targetElement="id31" anim:sub-item="text" smil:type="irisWipe" smil:subtype="diamond" smil:direction="reverse"/>
                </anim:par>
              </anim:par>
            </anim:par>
            <anim:par smil:begin="next" smil:fill="hold">
              <anim:par smil:begin="0s" smil:fill="hold">
                <anim:par smil:begin="0s" smil:fill="hold" presentation:node-type="on-click" presentation:preset-class="entrance" presentation:preset-id="ooo-entrance-diamond" presentation:preset-sub-type="in">
                  <anim:set smil:begin="0s" smil:dur="0.001s" smil:fill="hold" smil:targetElement="id32" anim:sub-item="text" smil:attributeName="visibility" smil:to="visible"/>
                  <anim:transitionFilter smil:dur="3s" smil:targetElement="id32" anim:sub-item="text" smil:type="irisWipe" smil:subtype="diamond" smil:direction="reverse"/>
                </anim:par>
              </anim:par>
            </anim:par>
            <anim:par smil:begin="next" smil:fill="hold">
              <anim:par smil:begin="0s" smil:fill="hold">
                <anim:par smil:begin="0s" smil:fill="hold" presentation:node-type="on-click" presentation:preset-class="entrance" presentation:preset-id="ooo-entrance-diamond" presentation:preset-sub-type="in">
                  <anim:set smil:begin="0s" smil:dur="0.001s" smil:fill="hold" smil:targetElement="id33" anim:sub-item="text" smil:attributeName="visibility" smil:to="visible"/>
                  <anim:transitionFilter smil:dur="3s" smil:targetElement="id33" anim:sub-item="text" smil:type="irisWipe" smil:subtype="diamond" smil:direction="reverse"/>
                </anim:par>
              </anim:par>
            </anim:par>
            <anim:par smil:begin="next" smil:fill="hold">
              <anim:par smil:begin="0s" smil:fill="hold">
                <anim:par smil:begin="0s" smil:fill="hold" presentation:node-type="on-click" presentation:preset-class="entrance" presentation:preset-id="ooo-entrance-diamond" presentation:preset-sub-type="in">
                  <anim:set smil:begin="0s" smil:dur="0.001s" smil:fill="hold" smil:targetElement="id34" anim:sub-item="text" smil:attributeName="visibility" smil:to="visible"/>
                  <anim:transitionFilter smil:dur="3s" smil:targetElement="id34" anim:sub-item="text" smil:type="irisWipe" smil:subtype="diamond" smil:direction="reverse"/>
                </anim:par>
              </anim:par>
            </anim:par>
          </anim:seq>
        </anim:par>
        <presentation:notes draw:style-name="dp2">
          <draw:page-thumbnail draw:style-name="gr1" draw:layer="layout" svg:width="14.848cm" svg:height="11.136cm" svg:x="3.075cm" svg:y="2.257cm" draw:page-number="12" presentation:class="page"/>
          <draw:frame presentation:style-name="pr31" draw:text-style-name="P4" draw:layer="layout" svg:width="16.799cm" svg:height="13.364cm" svg:x="2.1cm" svg:y="14.107cm" presentation:class="notes" presentation:placeholder="true">
            <draw:text-box/>
          </draw:frame>
        </presentation:notes>
      </draw:page>
      <draw:page draw:name="Nackthaar Katzen&#10;" draw:style-name="dp13" draw:master-page-name="_36__5f_Standarddesign">
        <draw:frame draw:name="Rectangle 2" presentation:style-name="pr32" draw:text-style-name="P2" xml:id="id35" draw:id="id35" draw:layer="layout" svg:width="22.859cm" svg:height="3.174cm" svg:x="1.27cm" svg:y="0.764cm" presentation:class="title" presentation:user-transformed="true">
          <draw:text-box>
            <text:p text:style-name="P1"><text:span text:style-name="T46">Nackthaar Katzen</text:span><text:span text:style-name="T47"><text:line-break/></text:span><text:span text:style-name="T47"/></text:p>
          </draw:text-box>
        </draw:frame>
        <draw:frame draw:name="Rectangle 3" presentation:style-name="pr33" draw:text-style-name="P6" draw:layer="layout" svg:width="22.859cm" svg:height="12.572cm" svg:x="1.302cm" svg:y="3.925cm" presentation:class="outline" presentation:user-transformed="true">
          <draw:text-box>
            <text:p xml:id="id37" text:id="id37" text:style-name="P20"><text:span text:style-name="T39">Nackthaar Katzen haben kein Fell sie sind also Wort wörtlich nackt das ist sehr gut für Allergiker. Außerdem werden sie wenn sie Draußen waren nicht so schnell dreckig wie Katzen mit Fell.</text:span></text:p>
          </draw:text-box>
        </draw:frame>
        <draw:frame draw:name="Picture 5" draw:style-name="gr4" draw:text-style-name="P18" xml:id="id36" draw:id="id36" draw:layer="layout" svg:width="8.598cm" svg:height="8.443cm" svg:x="16.298cm" svg:y="9.927cm">
          <draw:image xlink:href="Pictures/100000000000029A0000028E4F0DEA3FA415B469.jpg" xlink:type="simple" xlink:show="embed" xlink:actuate="onLoad" draw:mime-type="image/jpeg">
            <text:p/>
          </draw:image>
          <svg:desc>2 Sphynx cats sleeping together.jpg</svg:desc>
        </draw:frame>
        <anim:par smil:dur="indefinite" smil:restart="never" presentation:node-type="timing-root">
          <anim:seq smil:dur="indefinite" presentation:node-type="main-sequence">
            <anim:par smil:begin="0s" smil:fill="hold">
              <anim:par smil:begin="0s" smil:fill="hold">
                <anim:par smil:begin="0s" smil:fill="hold" presentation:node-type="with-previous" presentation:preset-class="entrance" presentation:preset-id="ooo-entrance-fly-in-slow" presentation:preset-sub-type="from-bottom">
                  <anim:set smil:begin="0s" smil:dur="0.001s" smil:fill="hold" smil:targetElement="id35" smil:attributeName="visibility" smil:to="visible"/>
                  <anim:animate smil:dur="5s" smil:fill="hold" smil:targetElement="id35" smil:attributeName="x" smil:values="x;x" smil:keyTimes="0;1"/>
                  <anim:animate smil:dur="5s" smil:fill="hold" smil:targetElement="id35" smil:attributeName="y" smil:values="1+height/2;y" smil:keyTimes="0;1"/>
                </anim:par>
                <anim:par smil:begin="0s" smil:fill="hold" presentation:node-type="with-previous" presentation:preset-class="entrance" presentation:preset-id="ooo-entrance-wheel" presentation:preset-sub-type="4">
                  <anim:set smil:begin="0s" smil:dur="0.001s" smil:fill="hold" smil:targetElement="id36" smil:attributeName="visibility" smil:to="visible"/>
                  <anim:transitionFilter smil:dur="3s" smil:targetElement="id36" smil:type="pinWheelWipe" smil:subtype="fourBlade"/>
                </anim:par>
              </anim:par>
            </anim:par>
            <anim:par smil:begin="next" smil:fill="hold">
              <anim:par smil:begin="0s" smil:fill="hold">
                <anim:par smil:begin="0s" smil:fill="hold" presentation:node-type="on-click" presentation:preset-class="entrance" presentation:preset-id="ooo-entrance-wipe" presentation:preset-sub-type="from-top">
                  <anim:set smil:begin="0s" smil:dur="0.001s" smil:fill="hold" smil:targetElement="id37" anim:sub-item="text" smil:attributeName="visibility" smil:to="visible"/>
                  <anim:transitionFilter smil:dur="5s" smil:targetElement="id37" anim:sub-item="text" smil:type="barWipe" smil:subtype="topToBottom"/>
                </anim:par>
              </anim:par>
            </anim:par>
          </anim:seq>
        </anim:par>
        <presentation:notes draw:style-name="dp2">
          <draw:page-thumbnail draw:style-name="gr1" draw:layer="layout" svg:width="14.848cm" svg:height="11.136cm" svg:x="3.075cm" svg:y="2.257cm" draw:page-number="13" presentation:class="page"/>
          <draw:frame presentation:style-name="pr34" draw:text-style-name="P4" draw:layer="layout" svg:width="16.799cm" svg:height="13.364cm" svg:x="2.1cm" svg:y="14.107cm" presentation:class="notes" presentation:placeholder="true">
            <draw:text-box/>
          </draw:frame>
        </presentation:notes>
      </draw:page>
      <draw:page draw:name="page14" draw:style-name="dp14" draw:master-page-name="_31__5f_Glasschichten" xml:id="id38" draw:id="id38">
        <draw:custom-shape draw:name="Text Box 4" draw:style-name="gr2" draw:text-style-name="P6" draw:layer="layout" svg:width="4.4cm" svg:height="1.017cm" svg:x="0.499cm" svg:y="0.323cm">
          <text:p text:style-name="P21"><text:span text:style-name="T48">Katzenfutter</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 Box 7" draw:style-name="gr2" draw:text-style-name="P6" draw:layer="layout" svg:width="5cm" svg:height="4.391cm" svg:x="0.9cm" svg:y="2.325cm">
          <text:p text:style-name="P21"><text:span text:style-name="T49">es gibt Zwei verschiedene Gruppen <text:s/>von katzenfutter</text:span></text:p>
          <text:p text:style-name="P22"><text:span text:style-name="T49">-Trockenfutter</text:span></text:p>
          <text:p text:style-name="P22"><text:span text:style-name="T49">-Nassfutter</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Picture 10" draw:style-name="gr4" draw:text-style-name="P18" draw:layer="layout" svg:width="2.498cm" svg:height="2.998cm" svg:x="0.499cm" svg:y="6.923cm">
          <draw:image xlink:href="Pictures/10000000000000C8000000F01F0E5DDD6908DC57.jpg" xlink:type="simple" xlink:show="embed" xlink:actuate="onLoad" draw:mime-type="image/jpeg">
            <text:p/>
          </draw:image>
          <svg:desc>Bildergebnis für Katzenfutter Bilder</svg:desc>
        </draw:frame>
        <draw:frame draw:name="Picture 13" draw:style-name="gr4" draw:text-style-name="P18" draw:layer="layout" svg:width="3.001cm" svg:height="2.248cm" svg:x="3.498cm" svg:y="7.523cm">
          <draw:image xlink:href="Pictures/1000000000000103000000C21717BAAEDAF184D9.jpg" xlink:type="simple" xlink:show="embed" xlink:actuate="onLoad" draw:mime-type="image/jpeg">
            <text:p/>
          </draw:image>
          <svg:desc>Bildergebnis für Katzenfutter Bilder</svg:desc>
        </draw:frame>
        <draw:custom-shape draw:name="Text Box 14" draw:style-name="gr2" draw:text-style-name="P6" draw:layer="layout" svg:width="13.604cm" svg:height="0.678cm" svg:x="9.499cm" svg:y="2.325cm">
          <text:p text:style-name="P21"/>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standard" draw:layer="layout" svg:width="16.931cm" svg:height="11.16cm" svg:x="8.467cm" svg:y="0.926cm">
          <table:table>
            <table:table-column table:style-name="co1"/>
            <table:table-column table:style-name="co1"/>
            <table:table-column table:style-name="co1"/>
            <table:table-row table:style-name="ro1">
              <table:table-cell table:style-name="ce1"/>
              <table:table-cell table:style-name="ce2">
                <text:p text:style-name="P12"><text:span text:style-name="T50">Trockenfutter</text:span></text:p>
              </table:table-cell>
              <table:table-cell table:style-name="ce3">
                <text:p text:style-name="P12"><text:span text:style-name="T51">Nassfutter</text:span></text:p>
              </table:table-cell>
            </table:table-row>
            <table:table-row table:style-name="ro2">
              <table:table-cell table:style-name="ce4">
                <text:p text:style-name="P12"><text:span text:style-name="T52">Vorteile</text:span></text:p>
              </table:table-cell>
              <table:table-cell table:style-name="ce5">
                <text:p text:style-name="P12"><text:span text:style-name="T53">-</text:span><text:span text:style-name="T54">Lässt sich gut lagern</text:span></text:p>
                <text:p text:style-name="P12"><text:span text:style-name="T54">-wird nicht schnell schlecht</text:span></text:p>
                <text:p text:style-name="P12"><text:span text:style-name="T54">-man kann die Katzen für ihr Futter arbeiten lassen</text:span></text:p>
              </table:table-cell>
              <table:table-cell table:style-name="ce6">
                <text:p text:style-name="P12"><text:span text:style-name="T55">-</text:span><text:span text:style-name="T56">enthält mehr natürliche Nährstoffe</text:span></text:p>
                <text:p text:style-name="P12"><text:span text:style-name="T56">-müssen nicht extra trinken</text:span></text:p>
                <text:p text:style-name="P12"><text:span text:style-name="T56">-brauch länger um den Napf zu leeren</text:span></text:p>
              </table:table-cell>
            </table:table-row>
            <table:table-row table:style-name="ro3">
              <table:table-cell table:style-name="ce7">
                <text:p text:style-name="P12"><text:span text:style-name="T57">Nachteile</text:span></text:p>
              </table:table-cell>
              <table:table-cell table:style-name="ce8">
                <text:p text:style-name="P12"><text:span text:style-name="T58">-Futtermilben</text:span></text:p>
                <text:p text:style-name="P12"><text:span text:style-name="T58">-es kommt leichter zu übergewicht</text:span></text:p>
                <text:p text:style-name="P12"><text:span text:style-name="T58">-manche Katzen trinken zu wenig </text:span></text:p>
              </table:table-cell>
              <table:table-cell table:style-name="ce9">
                <text:p text:style-name="P12"><text:span text:style-name="T59">-verursacht mehr Verpackungsmüll</text:span></text:p>
                <text:p text:style-name="P12"><text:span text:style-name="T59">-verdirbt schneller</text:span></text:p>
              </table:table-cell>
            </table:table-row>
          </table:table>
          <draw:image xlink:href="Pictures/TablePreview1.svm" xlink:type="simple" xlink:show="embed" xlink:actuate="onLoad"/>
        </draw:frame>
        <draw:custom-shape draw:name="Text Box 123" draw:style-name="gr2" draw:text-style-name="P6" draw:layer="layout" svg:width="21.404cm" svg:height="0.678cm" svg:x="2.298cm" svg:y="12.326cm">
          <text:p text:style-name="P21"/>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par smil:begin="id38.begin">
            <anim:transitionFilter smil:dur="0.8s" smil:type="pushWipe" smil:subtype="combHorizontal"/>
          </anim:par>
        </anim:par>
        <presentation:notes draw:style-name="dp2">
          <draw:page-thumbnail draw:style-name="gr1" draw:layer="layout" svg:width="14.848cm" svg:height="11.136cm" svg:x="3.075cm" svg:y="2.257cm" draw:page-number="14" presentation:class="page"/>
          <draw:frame presentation:style-name="pr35" draw:text-style-name="P4" draw:layer="layout" svg:width="16.799cm" svg:height="13.364cm" svg:x="2.1cm" svg:y="14.107cm" presentation:class="notes" presentation:placeholder="true">
            <draw:text-box/>
          </draw:frame>
        </presentation:notes>
      </draw:page>
      <draw:page draw:name="page15" draw:style-name="dp6" draw:master-page-name="_33__5f_Standarddesign">
        <draw:custom-shape draw:name="Rectangle 2" draw:style-name="gr6" draw:text-style-name="P6" draw:layer="layout" svg:width="11.702cm" svg:height="3.726cm" svg:x="3.898cm" svg:y="3.325cm">
          <text:p text:style-name="P21"><text:span text:style-name="T60">Die Katze – Steckbrief</text:span></text:p>
          <text:p text:style-name="P21"><text:span text:style-name="T61"/></text:p>
          <text:p text:style-name="P21"><text:span text:style-name="T62"/></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iterate xml:id="id39" anim:id="id39" smil:begin="0s" smil:fill="hold" presentation:node-type="on-click" presentation:preset-class="exit" presentation:preset-id="ooo-exit-diamond" presentation:preset-sub-type="in" smil:targetElement="" anim:iterate-type="by-letter" anim:iterate-interval="PT00H00M00.1S">
                  <anim:transitionFilter smil:dur="3s" anim:sub-item="text" smil:type="irisWipe" smil:subtype="diamond" smil:mode="out" smil:direction="reverse"/>
                  <anim:set smil:begin="2.999s" smil:dur="0.001s" smil:fill="hold" anim:sub-item="text" smil:attributeName="visibility" smil:to="hidden"/>
                  <anim:audio smil:begin="id39.begin+0s" smil:end="stop-audio+0s"/>
                </anim:iterate>
              </anim:par>
            </anim:par>
          </anim:seq>
        </anim:par>
        <presentation:notes draw:style-name="dp2">
          <draw:page-thumbnail draw:style-name="gr1" draw:layer="layout" svg:width="14.848cm" svg:height="11.136cm" svg:x="3.075cm" svg:y="2.257cm" draw:page-number="15" presentation:class="page"/>
          <draw:frame presentation:style-name="pr36" draw:text-style-name="P4" draw:layer="layout" svg:width="16.799cm" svg:height="13.364cm" svg:x="2.1cm" svg:y="14.107cm" presentation:class="notes" presentation:placeholder="true">
            <draw:text-box/>
          </draw:frame>
        </presentation:notes>
      </draw:page>
      <draw:page draw:name="page16" draw:style-name="dp6" draw:master-page-name="_37__5f_Standarddesign">
        <draw:custom-shape draw:name="Rectangle 2" draw:style-name="gr6" draw:text-style-name="P6" draw:layer="layout" svg:width="6.79cm" svg:height="4.068cm" svg:x="1.699cm" svg:y="7.467cm">
          <text:p text:style-name="P21"><text:span text:style-name="T62">Die Katze – Steckbrief</text:span></text:p>
          <text:p text:style-name="P21"><text:span text:style-name="T62"/></text:p>
          <text:p text:style-name="P21"><text:span text:style-name="T62"/></text:p>
          <text:p xml:id="id41" text:id="id41" text:style-name="P21"><text:span text:style-name="T63">Name</text:span><text:span text:style-name="T62">: Hauskatze </text:span><text:span text:style-name="T62"><text:line-break/></text:span><text:span text:style-name="T62"/></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iterate xml:id="id40" anim:id="id40" smil:begin="6s" smil:fill="hold" smil:repeatCount="3" presentation:node-type="on-click" presentation:preset-class="entrance" presentation:preset-id="ooo-entrance-fly-in" presentation:preset-sub-type="from-bottom" smil:targetElement="" anim:iterate-type="by-word" anim:iterate-interval="PT00H00M00.1S">
                  <anim:set smil:begin="0s" smil:dur="0.001s" smil:fill="hold" anim:sub-item="text" smil:attributeName="visibility" smil:to="visible"/>
                  <anim:animate smil:dur="2s" smil:fill="hold" anim:sub-item="text" smil:attributeName="x" smil:values="x;x" smil:keyTimes="0;1"/>
                  <anim:animate smil:dur="2s" smil:fill="hold" anim:sub-item="text" smil:attributeName="y" smil:values="1+height/2;y" smil:keyTimes="0;1"/>
                  <anim:animateColor smil:dur="0.001s" smil:fill="hold" anim:sub-item="text" smil:attributeName="dim" smil:to="#00ff00" anim:color-interpolation="rgb" anim:color-interpolation-direction="counter-clockwise"/>
                  <anim:audio smil:begin="id40.begin+0s" smil:end="stop-audio+0s"/>
                </anim:iterate>
              </anim:par>
            </anim:par>
            <anim:par smil:begin="next" smil:fill="hold">
              <anim:par smil:begin="0s" smil:fill="hold">
                <anim:par smil:begin="0s" smil:fill="hold" presentation:node-type="on-click" presentation:preset-class="emphasis" presentation:preset-id="ooo-emphasis-spin">
                  <anim:animateTransform smil:dur="2s" smil:fill="hold" smil:targetElement="id41" anim:sub-item="text" smil:by="360" smil:attributeName="transform" svg:type="rotate"/>
                </anim:par>
              </anim:par>
            </anim:par>
          </anim:seq>
        </anim:par>
        <presentation:notes draw:style-name="dp2">
          <draw:page-thumbnail draw:style-name="gr1" draw:layer="layout" svg:width="14.848cm" svg:height="11.136cm" svg:x="3.075cm" svg:y="2.257cm" draw:page-number="16" presentation:class="page"/>
          <draw:frame presentation:style-name="pr37" draw:text-style-name="P4" draw:layer="layout" svg:width="16.799cm" svg:height="13.364cm" svg:x="2.1cm" svg:y="14.107cm" presentation:class="notes" presentation:placeholder="true">
            <draw:text-box/>
          </draw:frame>
        </presentation:notes>
      </draw:page>
      <draw:page draw:name="page17" draw:style-name="dp6" draw:master-page-name="_38__5f_Standarddesign">
        <draw:custom-shape draw:name="Rectangle 2" draw:style-name="gr6" draw:text-style-name="P6" draw:layer="layout" svg:width="12.329cm" svg:height="4.832cm" svg:x="1.699cm" svg:y="7.082cm">
          <text:p text:style-name="P21"><text:span text:style-name="T62">Die Katze – Steckbrief</text:span></text:p>
          <text:p text:style-name="P21"><text:span text:style-name="T62"/></text:p>
          <text:p text:style-name="P21"><text:span text:style-name="T62"/></text:p>
          <text:p xml:id="id43" text:id="id43" text:style-name="P21"><text:span text:style-name="T63">Name</text:span><text:span text:style-name="T62">: Hauskatze </text:span><text:span text:style-name="T7"><text:line-break/></text:span><text:span text:style-name="T63">Lateinischer Name</text:span><text:span text:style-name="T62">: Felis silvestris catus </text:span><text:span text:style-name="T62"><text:line-break/></text:span><text:span text:style-name="T62"/></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iterate xml:id="id42" anim:id="id42" smil:begin="6s" smil:fill="hold" smil:repeatCount="3" presentation:node-type="on-click" presentation:preset-class="entrance" presentation:preset-id="ooo-entrance-fly-in" presentation:preset-sub-type="from-bottom" smil:targetElement="" anim:iterate-type="by-word" anim:iterate-interval="PT00H00M00.1S">
                  <anim:set smil:begin="0s" smil:dur="0.001s" smil:fill="hold" anim:sub-item="text" smil:attributeName="visibility" smil:to="visible"/>
                  <anim:animate smil:dur="2s" smil:fill="hold" anim:sub-item="text" smil:attributeName="x" smil:values="x;x" smil:keyTimes="0;1"/>
                  <anim:animate smil:dur="2s" smil:fill="hold" anim:sub-item="text" smil:attributeName="y" smil:values="1+height/2;y" smil:keyTimes="0;1"/>
                  <anim:animateColor smil:dur="0.001s" smil:fill="hold" anim:sub-item="text" smil:attributeName="dim" smil:to="#00ff00" anim:color-interpolation="rgb" anim:color-interpolation-direction="counter-clockwise"/>
                  <anim:audio smil:begin="id42.begin+0s" smil:end="stop-audio+0s"/>
                </anim:iterate>
              </anim:par>
            </anim:par>
            <anim:par smil:begin="next" smil:fill="hold">
              <anim:par smil:begin="0s" smil:fill="hold">
                <anim:par smil:begin="0s" smil:fill="hold" presentation:node-type="on-click" presentation:preset-class="emphasis" presentation:preset-id="ooo-emphasis-spin">
                  <anim:animateTransform smil:dur="2s" smil:fill="hold" smil:targetElement="id43" anim:sub-item="text" smil:by="360" smil:attributeName="transform" svg:type="rotate"/>
                </anim:par>
              </anim:par>
            </anim:par>
          </anim:seq>
        </anim:par>
        <presentation:notes draw:style-name="dp2">
          <draw:page-thumbnail draw:style-name="gr1" draw:layer="layout" svg:width="14.848cm" svg:height="11.136cm" svg:x="3.075cm" svg:y="2.257cm" draw:page-number="17" presentation:class="page"/>
          <draw:frame presentation:style-name="pr38" draw:text-style-name="P4" draw:layer="layout" svg:width="16.799cm" svg:height="13.364cm" svg:x="2.1cm" svg:y="14.107cm" presentation:class="notes" presentation:placeholder="true">
            <draw:text-box/>
          </draw:frame>
        </presentation:notes>
      </draw:page>
      <draw:page draw:name="page18" draw:style-name="dp6" draw:master-page-name="_39__5f_Standarddesign">
        <draw:custom-shape draw:name="Rectangle 2" draw:style-name="gr6" draw:text-style-name="P6" draw:layer="layout" svg:width="21.501cm" svg:height="12.44cm" svg:x="1.699cm" svg:y="3.281cm">
          <text:p text:style-name="P21"><text:span text:style-name="T64">Die Katze – Steckbrief</text:span></text:p>
          <text:p text:style-name="P21"><text:span text:style-name="T65"/></text:p>
          <text:p text:style-name="P21"><text:span text:style-name="T65"/></text:p>
          <text:p xml:id="id45" text:id="id45" text:style-name="P21"><text:span text:style-name="T66">Name</text:span><text:span text:style-name="T64">: Hauskatze </text:span><text:span text:style-name="T7"><text:line-break/></text:span><text:span text:style-name="T66">Lateinischer Name</text:span><text:span text:style-name="T64">: Felis silvestris catus </text:span><text:span text:style-name="T7"><text:line-break/></text:span><text:span text:style-name="T66">Klasse</text:span><text:span text:style-name="T64">: Säugetiere </text:span><text:span text:style-name="T7"><text:line-break/></text:span><text:span text:style-name="T66">Größe</text:span><text:span text:style-name="T64">: bis 50cm </text:span><text:span text:style-name="T7"><text:line-break/></text:span><text:span text:style-name="T64"><text:line-break/></text:span><text:span text:style-name="T64"/></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iterate xml:id="id44" anim:id="id44" smil:begin="6s" smil:fill="hold" smil:repeatCount="3" presentation:node-type="on-click" presentation:preset-class="entrance" presentation:preset-id="ooo-entrance-fly-in" presentation:preset-sub-type="from-bottom" smil:targetElement="" anim:iterate-type="by-word" anim:iterate-interval="PT00H00M00.1S">
                  <anim:set smil:begin="0s" smil:dur="0.001s" smil:fill="hold" anim:sub-item="text" smil:attributeName="visibility" smil:to="visible"/>
                  <anim:animate smil:dur="2s" smil:fill="hold" anim:sub-item="text" smil:attributeName="x" smil:values="x;x" smil:keyTimes="0;1"/>
                  <anim:animate smil:dur="2s" smil:fill="hold" anim:sub-item="text" smil:attributeName="y" smil:values="1+height/2;y" smil:keyTimes="0;1"/>
                  <anim:animateColor smil:dur="0.001s" smil:fill="hold" anim:sub-item="text" smil:attributeName="dim" smil:to="#00ff00" anim:color-interpolation="rgb" anim:color-interpolation-direction="counter-clockwise"/>
                  <anim:audio smil:begin="id44.begin+0s" smil:end="stop-audio+0s"/>
                </anim:iterate>
              </anim:par>
            </anim:par>
            <anim:par smil:begin="next" smil:fill="hold">
              <anim:par smil:begin="0s" smil:fill="hold">
                <anim:par smil:begin="0s" smil:fill="hold" presentation:node-type="on-click" presentation:preset-class="emphasis" presentation:preset-id="ooo-emphasis-spin">
                  <anim:animateTransform smil:dur="2s" smil:fill="hold" smil:targetElement="id45" anim:sub-item="text" smil:by="360" smil:attributeName="transform" svg:type="rotate"/>
                </anim:par>
              </anim:par>
            </anim:par>
          </anim:seq>
        </anim:par>
        <presentation:notes draw:style-name="dp2">
          <draw:page-thumbnail draw:style-name="gr1" draw:layer="layout" svg:width="14.848cm" svg:height="11.136cm" svg:x="3.075cm" svg:y="2.257cm" draw:page-number="18" presentation:class="page"/>
          <draw:frame presentation:style-name="pr39" draw:text-style-name="P4" draw:layer="layout" svg:width="16.799cm" svg:height="13.364cm" svg:x="2.1cm" svg:y="14.107cm" presentation:class="notes" presentation:placeholder="true">
            <draw:text-box/>
          </draw:frame>
        </presentation:notes>
      </draw:page>
      <draw:page draw:name="page19" draw:style-name="dp6" draw:master-page-name="_31_0_5f_Standarddesign">
        <draw:custom-shape draw:name="Rectangle 2" draw:style-name="gr6" draw:text-style-name="P6" draw:layer="layout" svg:width="18.723cm" svg:height="9.383cm" svg:x="1.699cm" svg:y="4.812cm">
          <text:p text:style-name="P21"><text:span text:style-name="T67">Die Katze – Steckbrief</text:span></text:p>
          <text:p text:style-name="P21"><text:span text:style-name="T68"/></text:p>
          <text:p text:style-name="P21"><text:span text:style-name="T68"/></text:p>
          <text:p xml:id="id47" text:id="id47" text:style-name="P21"><text:span text:style-name="T69">Name</text:span><text:span text:style-name="T67">: Hauskatze </text:span><text:span text:style-name="T7"><text:line-break/></text:span><text:span text:style-name="T69">Lateinischer Name</text:span><text:span text:style-name="T67">: Felis silvestris catus </text:span><text:span text:style-name="T7"><text:line-break/></text:span><text:span text:style-name="T69">Klasse</text:span><text:span text:style-name="T67">: Säugetiere </text:span><text:span text:style-name="T7"><text:line-break/></text:span><text:span text:style-name="T69">Größe</text:span><text:span text:style-name="T67">: bis 50cm </text:span><text:span text:style-name="T7"><text:line-break/></text:span><text:span text:style-name="T69">Gewicht</text:span><text:span text:style-name="T67">: 2 - 8kg </text:span><text:span text:style-name="T67"><text:line-break/></text:span><text:span text:style-name="T67"/></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iterate xml:id="id46" anim:id="id46" smil:begin="6s" smil:fill="hold" smil:repeatCount="3" presentation:node-type="on-click" presentation:preset-class="entrance" presentation:preset-id="ooo-entrance-fly-in" presentation:preset-sub-type="from-bottom" smil:targetElement="" anim:iterate-type="by-word" anim:iterate-interval="PT00H00M00.1S">
                  <anim:set smil:begin="0s" smil:dur="0.001s" smil:fill="hold" anim:sub-item="text" smil:attributeName="visibility" smil:to="visible"/>
                  <anim:animate smil:dur="2s" smil:fill="hold" anim:sub-item="text" smil:attributeName="x" smil:values="x;x" smil:keyTimes="0;1"/>
                  <anim:animate smil:dur="2s" smil:fill="hold" anim:sub-item="text" smil:attributeName="y" smil:values="1+height/2;y" smil:keyTimes="0;1"/>
                  <anim:animateColor smil:dur="0.001s" smil:fill="hold" anim:sub-item="text" smil:attributeName="dim" smil:to="#00ff00" anim:color-interpolation="rgb" anim:color-interpolation-direction="counter-clockwise"/>
                  <anim:audio smil:begin="id46.begin+0s" smil:end="stop-audio+0s"/>
                </anim:iterate>
              </anim:par>
            </anim:par>
            <anim:par smil:begin="next" smil:fill="hold">
              <anim:par smil:begin="0s" smil:fill="hold">
                <anim:par smil:begin="0s" smil:fill="hold" presentation:node-type="on-click" presentation:preset-class="emphasis" presentation:preset-id="ooo-emphasis-spin">
                  <anim:animateTransform smil:dur="2s" smil:fill="hold" smil:targetElement="id47" anim:sub-item="text" smil:by="360" smil:attributeName="transform" svg:type="rotate"/>
                </anim:par>
              </anim:par>
            </anim:par>
          </anim:seq>
        </anim:par>
        <presentation:notes draw:style-name="dp2">
          <draw:page-thumbnail draw:style-name="gr1" draw:layer="layout" svg:width="14.848cm" svg:height="11.136cm" svg:x="3.075cm" svg:y="2.257cm" draw:page-number="19" presentation:class="page"/>
          <draw:frame presentation:style-name="pr40" draw:text-style-name="P4" draw:layer="layout" svg:width="16.799cm" svg:height="13.364cm" svg:x="2.1cm" svg:y="14.107cm" presentation:class="notes" presentation:placeholder="true">
            <draw:text-box/>
          </draw:frame>
        </presentation:notes>
      </draw:page>
      <draw:page draw:name="page20" draw:style-name="dp6" draw:master-page-name="_31_1_5f_Standarddesign">
        <draw:custom-shape draw:name="Rectangle 2" draw:style-name="gr6" draw:text-style-name="P6" draw:layer="layout" svg:width="15.019cm" svg:height="10.397cm" svg:x="1.302cm" svg:y="2.069cm">
          <text:p text:style-name="P21"><text:span text:style-name="T70">Die Katze – Steckbrief</text:span></text:p>
          <text:p text:style-name="P21"><text:span text:style-name="T71"/></text:p>
          <text:p text:style-name="P21"><text:span text:style-name="T71"/></text:p>
          <text:p xml:id="id49" text:id="id49" text:style-name="P21"><text:span text:style-name="T72">Name</text:span><text:span text:style-name="T70">: Hauskatze </text:span><text:span text:style-name="T7"><text:line-break/></text:span><text:span text:style-name="T72">Lateinischer Name</text:span><text:span text:style-name="T70">: Felis silvestris catus </text:span><text:span text:style-name="T7"><text:line-break/></text:span><text:span text:style-name="T72">Klasse</text:span><text:span text:style-name="T70">: Säugetiere </text:span><text:span text:style-name="T7"><text:line-break/></text:span><text:span text:style-name="T72">Größe</text:span><text:span text:style-name="T70">: bis 50cm </text:span><text:span text:style-name="T7"><text:line-break/></text:span><text:span text:style-name="T72">Gewicht</text:span><text:span text:style-name="T70">: 2 - 8kg </text:span><text:span text:style-name="T7"><text:line-break/></text:span><text:span text:style-name="T72">Alter</text:span><text:span text:style-name="T70">: 10 - 16 Jahre </text:span><text:span text:style-name="T70"><text:line-break/></text:span><text:span text:style-name="T70"/></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iterate xml:id="id48" anim:id="id48" smil:begin="6s" smil:fill="hold" smil:repeatCount="3" presentation:node-type="on-click" presentation:preset-class="entrance" presentation:preset-id="ooo-entrance-fly-in" presentation:preset-sub-type="from-bottom" smil:targetElement="" anim:iterate-type="by-word" anim:iterate-interval="PT00H00M00.1S">
                  <anim:set smil:begin="0s" smil:dur="0.001s" smil:fill="hold" anim:sub-item="text" smil:attributeName="visibility" smil:to="visible"/>
                  <anim:animate smil:dur="2s" smil:fill="hold" anim:sub-item="text" smil:attributeName="x" smil:values="x;x" smil:keyTimes="0;1"/>
                  <anim:animate smil:dur="2s" smil:fill="hold" anim:sub-item="text" smil:attributeName="y" smil:values="1+height/2;y" smil:keyTimes="0;1"/>
                  <anim:animateColor smil:dur="0.001s" smil:fill="hold" anim:sub-item="text" smil:attributeName="dim" smil:to="#00ff00" anim:color-interpolation="rgb" anim:color-interpolation-direction="counter-clockwise"/>
                  <anim:audio smil:begin="id48.begin+0s" smil:end="stop-audio+0s"/>
                </anim:iterate>
              </anim:par>
            </anim:par>
            <anim:par smil:begin="next" smil:fill="hold">
              <anim:par smil:begin="0s" smil:fill="hold">
                <anim:par smil:begin="0s" smil:fill="hold" presentation:node-type="on-click" presentation:preset-class="emphasis" presentation:preset-id="ooo-emphasis-spin">
                  <anim:animateTransform smil:dur="2s" smil:fill="hold" smil:targetElement="id49" anim:sub-item="text" smil:by="360" smil:attributeName="transform" svg:type="rotate"/>
                </anim:par>
              </anim:par>
            </anim:par>
          </anim:seq>
        </anim:par>
        <presentation:notes draw:style-name="dp2">
          <draw:page-thumbnail draw:style-name="gr1" draw:layer="layout" svg:width="14.848cm" svg:height="11.136cm" svg:x="3.075cm" svg:y="2.257cm" draw:page-number="20" presentation:class="page"/>
          <draw:frame presentation:style-name="pr41" draw:text-style-name="P4" draw:layer="layout" svg:width="16.799cm" svg:height="13.364cm" svg:x="2.1cm" svg:y="14.107cm" presentation:class="notes" presentation:placeholder="true">
            <draw:text-box/>
          </draw:frame>
        </presentation:notes>
      </draw:page>
      <draw:page draw:name="page21" draw:style-name="dp6" draw:master-page-name="_31_2_5f_Standarddesign">
        <draw:custom-shape draw:name="Rectangle 2" draw:style-name="gr6" draw:text-style-name="P6" draw:layer="layout" svg:width="13.634cm" svg:height="9.409cm" svg:x="1.699cm" svg:y="4.794cm">
          <text:p text:style-name="P21"><text:span text:style-name="T62">Die Katze – Steckbrief</text:span></text:p>
          <text:p text:style-name="P21"><text:span text:style-name="T62"/></text:p>
          <text:p text:style-name="P21"><text:span text:style-name="T62"/></text:p>
          <text:p xml:id="id51" text:id="id51" text:style-name="P21"><text:span text:style-name="T63">Name</text:span><text:span text:style-name="T62">: Hauskatze </text:span><text:span text:style-name="T7"><text:line-break/></text:span><text:span text:style-name="T63">Lateinischer Name</text:span><text:span text:style-name="T62">: Felis silvestris catus </text:span><text:span text:style-name="T7"><text:line-break/></text:span><text:span text:style-name="T63">Klasse</text:span><text:span text:style-name="T62">: Säugetiere </text:span><text:span text:style-name="T7"><text:line-break/></text:span><text:span text:style-name="T63">Größe</text:span><text:span text:style-name="T62">: bis 50cm </text:span><text:span text:style-name="T7"><text:line-break/></text:span><text:span text:style-name="T63">Gewicht</text:span><text:span text:style-name="T62">: 2 - 8kg </text:span><text:span text:style-name="T7"><text:line-break/></text:span><text:span text:style-name="T63">Alter</text:span><text:span text:style-name="T62">: 10 - 16 Jahre </text:span><text:span text:style-name="T7"><text:line-break/></text:span><text:span text:style-name="T63">Aussehen</text:span><text:span text:style-name="T62">: braun, schwarz, weiß, getigert, rot </text:span><text:span text:style-name="T7"><text:line-break/></text:span><text:span text:style-name="T62"><text:line-break/></text:span><text:span text:style-name="T62"/></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iterate xml:id="id50" anim:id="id50" smil:begin="6s" smil:fill="hold" smil:repeatCount="3" presentation:node-type="on-click" presentation:preset-class="entrance" presentation:preset-id="ooo-entrance-fly-in" presentation:preset-sub-type="from-bottom" smil:targetElement="" anim:iterate-type="by-word" anim:iterate-interval="PT00H00M00.1S">
                  <anim:set smil:begin="0s" smil:dur="0.001s" smil:fill="hold" anim:sub-item="text" smil:attributeName="visibility" smil:to="visible"/>
                  <anim:animate smil:dur="2s" smil:fill="hold" anim:sub-item="text" smil:attributeName="x" smil:values="x;x" smil:keyTimes="0;1"/>
                  <anim:animate smil:dur="2s" smil:fill="hold" anim:sub-item="text" smil:attributeName="y" smil:values="1+height/2;y" smil:keyTimes="0;1"/>
                  <anim:animateColor smil:dur="0.001s" smil:fill="hold" anim:sub-item="text" smil:attributeName="dim" smil:to="#00ff00" anim:color-interpolation="rgb" anim:color-interpolation-direction="counter-clockwise"/>
                  <anim:audio smil:begin="id50.begin+0s" smil:end="stop-audio+0s"/>
                </anim:iterate>
              </anim:par>
            </anim:par>
            <anim:par smil:begin="next" smil:fill="hold">
              <anim:par smil:begin="0s" smil:fill="hold">
                <anim:par smil:begin="0s" smil:fill="hold" presentation:node-type="on-click" presentation:preset-class="emphasis" presentation:preset-id="ooo-emphasis-spin">
                  <anim:animateTransform smil:dur="2s" smil:fill="hold" smil:targetElement="id51" anim:sub-item="text" smil:by="360" smil:attributeName="transform" svg:type="rotate"/>
                </anim:par>
              </anim:par>
            </anim:par>
          </anim:seq>
        </anim:par>
        <presentation:notes draw:style-name="dp2">
          <draw:page-thumbnail draw:style-name="gr1" draw:layer="layout" svg:width="14.848cm" svg:height="11.136cm" svg:x="3.075cm" svg:y="2.257cm" draw:page-number="21" presentation:class="page"/>
          <draw:frame presentation:style-name="pr42" draw:text-style-name="P4" draw:layer="layout" svg:width="16.799cm" svg:height="13.364cm" svg:x="2.1cm" svg:y="14.107cm" presentation:class="notes" presentation:placeholder="true">
            <draw:text-box/>
          </draw:frame>
        </presentation:notes>
      </draw:page>
      <draw:page draw:name="page22" draw:style-name="dp6" draw:master-page-name="_31_3_5f_Standarddesign">
        <draw:custom-shape draw:name="Rectangle 2" draw:style-name="gr6" draw:text-style-name="P6" draw:layer="layout" svg:width="16.624cm" svg:height="13.44cm" svg:x="2.099cm" svg:y="1.893cm">
          <text:p text:style-name="P21"><text:span text:style-name="T70">Die Katze – Steckbrief</text:span></text:p>
          <text:p text:style-name="P21"><text:span text:style-name="T71"/></text:p>
          <text:p text:style-name="P21"><text:span text:style-name="T71"/></text:p>
          <text:p xml:id="id53" text:id="id53" text:style-name="P21"><text:span text:style-name="T72">Name</text:span><text:span text:style-name="T70">: Hauskatze </text:span><text:span text:style-name="T7"><text:line-break/></text:span><text:span text:style-name="T72">Lateinischer Name</text:span><text:span text:style-name="T70">: Felis silvestris catus </text:span><text:span text:style-name="T7"><text:line-break/></text:span><text:span text:style-name="T72">Klasse</text:span><text:span text:style-name="T70">: Säugetiere </text:span><text:span text:style-name="T7"><text:line-break/></text:span><text:span text:style-name="T72">Größe</text:span><text:span text:style-name="T70">: bis 50cm </text:span><text:span text:style-name="T7"><text:line-break/></text:span><text:span text:style-name="T72">Gewicht</text:span><text:span text:style-name="T70">: 2 - 8kg </text:span><text:span text:style-name="T7"><text:line-break/></text:span><text:span text:style-name="T72">Alter</text:span><text:span text:style-name="T70">: 10 - 16 Jahre </text:span><text:span text:style-name="T7"><text:line-break/></text:span><text:span text:style-name="T72">Aussehen</text:span><text:span text:style-name="T70">: braun, schwarz, weiß, getigert, rot </text:span><text:span text:style-name="T7"><text:line-break/></text:span><text:span text:style-name="T72">Nahrung</text:span><text:span text:style-name="T70">: Insekten, Nagetiere, kleine Vögel </text:span><text:span text:style-name="T7"><text:line-break/></text:span><text:span text:style-name="T70"><text:line-break/></text:span><text:span text:style-name="T70"/></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iterate xml:id="id52" anim:id="id52" smil:begin="6s" smil:fill="hold" smil:repeatCount="3" presentation:node-type="on-click" presentation:preset-class="entrance" presentation:preset-id="ooo-entrance-fly-in" presentation:preset-sub-type="from-bottom" smil:targetElement="" anim:iterate-type="by-word" anim:iterate-interval="PT00H00M00.1S">
                  <anim:set smil:begin="0s" smil:dur="0.001s" smil:fill="hold" anim:sub-item="text" smil:attributeName="visibility" smil:to="visible"/>
                  <anim:animate smil:dur="2s" smil:fill="hold" anim:sub-item="text" smil:attributeName="x" smil:values="x;x" smil:keyTimes="0;1"/>
                  <anim:animate smil:dur="2s" smil:fill="hold" anim:sub-item="text" smil:attributeName="y" smil:values="1+height/2;y" smil:keyTimes="0;1"/>
                  <anim:animateColor smil:dur="0.001s" smil:fill="hold" anim:sub-item="text" smil:attributeName="dim" smil:to="#00ff00" anim:color-interpolation="rgb" anim:color-interpolation-direction="counter-clockwise"/>
                  <anim:audio smil:begin="id52.begin+0s" smil:end="stop-audio+0s"/>
                </anim:iterate>
              </anim:par>
            </anim:par>
            <anim:par smil:begin="next" smil:fill="hold">
              <anim:par smil:begin="0s" smil:fill="hold">
                <anim:par smil:begin="0s" smil:fill="hold" presentation:node-type="on-click" presentation:preset-class="emphasis" presentation:preset-id="ooo-emphasis-spin">
                  <anim:animateTransform smil:dur="2s" smil:fill="hold" smil:targetElement="id53" anim:sub-item="text" smil:by="360" smil:attributeName="transform" svg:type="rotate"/>
                </anim:par>
              </anim:par>
            </anim:par>
          </anim:seq>
        </anim:par>
        <presentation:notes draw:style-name="dp2">
          <draw:page-thumbnail draw:style-name="gr1" draw:layer="layout" svg:width="14.848cm" svg:height="11.136cm" svg:x="3.075cm" svg:y="2.257cm" draw:page-number="22" presentation:class="page"/>
          <draw:frame presentation:style-name="pr43" draw:text-style-name="P4" draw:layer="layout" svg:width="16.799cm" svg:height="13.364cm" svg:x="2.1cm" svg:y="14.107cm" presentation:class="notes" presentation:placeholder="true">
            <draw:text-box/>
          </draw:frame>
        </presentation:notes>
      </draw:page>
      <draw:page draw:name="page23" draw:style-name="dp6" draw:master-page-name="_31_4_5f_Standarddesign">
        <draw:custom-shape draw:name="Rectangle 2" draw:style-name="gr6" draw:text-style-name="P6" draw:layer="layout" svg:width="12.994cm" svg:height="12.108cm" svg:x="1.699cm" svg:y="3.537cm">
          <text:p text:style-name="P21"><text:span text:style-name="T73">Die Katze – Steckbrief</text:span></text:p>
          <text:p text:style-name="P21"><text:span text:style-name="T74"/></text:p>
          <text:p text:style-name="P21"><text:span text:style-name="T74"/></text:p>
          <text:p xml:id="id55" text:id="id55" text:style-name="P21"><text:span text:style-name="T75">Name</text:span><text:span text:style-name="T73">: Hauskatze </text:span><text:span text:style-name="T7"><text:line-break/></text:span><text:span text:style-name="T75">Lateinischer Name</text:span><text:span text:style-name="T73">: Felis silvestris catus </text:span><text:span text:style-name="T7"><text:line-break/></text:span><text:span text:style-name="T75">Klasse</text:span><text:span text:style-name="T73">: Säugetiere </text:span><text:span text:style-name="T7"><text:line-break/></text:span><text:span text:style-name="T75">Größe</text:span><text:span text:style-name="T73">: bis 50cm </text:span><text:span text:style-name="T7"><text:line-break/></text:span><text:span text:style-name="T75">Gewicht</text:span><text:span text:style-name="T73">: 2 - 8kg </text:span><text:span text:style-name="T7"><text:line-break/></text:span><text:span text:style-name="T75">Alter</text:span><text:span text:style-name="T73">: 10 - 16 Jahre </text:span><text:span text:style-name="T7"><text:line-break/></text:span><text:span text:style-name="T75">Aussehen</text:span><text:span text:style-name="T73">: braun, schwarz, weiß, getigert, rot </text:span><text:span text:style-name="T7"><text:line-break/></text:span><text:span text:style-name="T75">Nahrung</text:span><text:span text:style-name="T73">: Insekten, Nagetiere, kleine Vögel </text:span><text:span text:style-name="T7"><text:line-break/></text:span><text:span text:style-name="T75">Verbreitung</text:span><text:span text:style-name="T73">: weltweit </text:span><text:span text:style-name="T7"><text:line-break/></text:span><text:span text:style-name="T73"><text:line-break/></text:span><text:span text:style-name="T73"/></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iterate xml:id="id54" anim:id="id54" smil:begin="6s" smil:fill="hold" smil:repeatCount="3" presentation:node-type="on-click" presentation:preset-class="entrance" presentation:preset-id="ooo-entrance-fly-in" presentation:preset-sub-type="from-bottom" smil:targetElement="" anim:iterate-type="by-word" anim:iterate-interval="PT00H00M00.1S">
                  <anim:set smil:begin="0s" smil:dur="0.001s" smil:fill="hold" anim:sub-item="text" smil:attributeName="visibility" smil:to="visible"/>
                  <anim:animate smil:dur="2s" smil:fill="hold" anim:sub-item="text" smil:attributeName="x" smil:values="x;x" smil:keyTimes="0;1"/>
                  <anim:animate smil:dur="2s" smil:fill="hold" anim:sub-item="text" smil:attributeName="y" smil:values="1+height/2;y" smil:keyTimes="0;1"/>
                  <anim:animateColor smil:dur="0.001s" smil:fill="hold" anim:sub-item="text" smil:attributeName="dim" smil:to="#00ff00" anim:color-interpolation="rgb" anim:color-interpolation-direction="counter-clockwise"/>
                  <anim:audio smil:begin="id54.begin+0s" smil:end="stop-audio+0s"/>
                </anim:iterate>
              </anim:par>
            </anim:par>
            <anim:par smil:begin="next" smil:fill="hold">
              <anim:par smil:begin="0s" smil:fill="hold">
                <anim:par smil:begin="0s" smil:fill="hold" presentation:node-type="on-click" presentation:preset-class="emphasis" presentation:preset-id="ooo-emphasis-spin">
                  <anim:animateTransform smil:dur="2s" smil:fill="hold" smil:targetElement="id55" anim:sub-item="text" smil:by="360" smil:attributeName="transform" svg:type="rotate"/>
                </anim:par>
              </anim:par>
            </anim:par>
            <anim:par smil:begin="next" smil:fill="hold">
              <anim:par smil:begin="0s" smil:fill="hold">
                <anim:iterate xml:id="id56" anim:id="id56" smil:begin="0s" smil:fill="hold" presentation:node-type="on-click" presentation:preset-class="entrance" presentation:preset-id="ooo-entrance-colored-lettering" smil:targetElement="" anim:iterate-type="by-letter" anim:iterate-interval="PT00H00M00.5S">
                  <anim:set smil:begin="0s" smil:dur="0.001s" smil:fill="hold" anim:sub-item="text" smil:attributeName="visibility" smil:to="visible"/>
                  <anim:animate smil:dur="0.08s" anim:sub-item="text" smil:attributeName="color" smil:values="#333399;#009999" smil:keyTimes="0;0.5" smil:calcMode="discrete"/>
                  <anim:animate smil:dur="0.08s" anim:sub-item="text" smil:attributeName="fill-color" smil:values="#333399;#009999" smil:keyTimes="0;0.5" smil:calcMode="discrete"/>
                  <anim:set smil:begin="0s" smil:dur="0.08s" anim:sub-item="text" smil:attributeName="fill" smil:to="solid"/>
                  <anim:audio smil:begin="id56.begin+0s" smil:end="stop-audio+0s"/>
                </anim:iterate>
                <anim:iterate xml:id="id57" anim:id="id57" smil:begin="0s" smil:fill="hold" presentation:node-type="with-previous" presentation:preset-class="entrance" presentation:preset-id="ooo-entrance-colored-lettering" smil:targetElement="" anim:iterate-type="by-word" anim:iterate-interval="PT00H00M00.5S">
                  <anim:set smil:begin="0s" smil:dur="0.001s" smil:fill="hold" anim:sub-item="text" smil:attributeName="visibility" smil:to="visible"/>
                  <anim:animate smil:dur="0.08s" anim:sub-item="text" smil:attributeName="color" smil:values="#333399;#009999" smil:keyTimes="0;0.5" smil:calcMode="discrete"/>
                  <anim:animate smil:dur="0.08s" anim:sub-item="text" smil:attributeName="fill-color" smil:values="#333399;#009999" smil:keyTimes="0;0.5" smil:calcMode="discrete"/>
                  <anim:set smil:begin="0s" smil:dur="0.08s" anim:sub-item="text" smil:attributeName="fill" smil:to="solid"/>
                  <anim:audio smil:begin="id57.begin+0s" smil:end="stop-audio+0s"/>
                </anim:iterate>
              </anim:par>
            </anim:par>
          </anim:seq>
        </anim:par>
        <presentation:notes draw:style-name="dp2">
          <draw:page-thumbnail draw:style-name="gr1" draw:layer="layout" svg:width="14.848cm" svg:height="11.136cm" svg:x="3.075cm" svg:y="2.257cm" draw:page-number="23" presentation:class="page"/>
          <draw:frame presentation:style-name="pr44" draw:text-style-name="P4" draw:layer="layout" svg:width="16.799cm" svg:height="13.364cm" svg:x="2.1cm" svg:y="14.107cm" presentation:class="notes" presentation:placeholder="true">
            <draw:text-box/>
          </draw:frame>
        </presentation:notes>
      </draw:page>
      <draw:page draw:name="page24" draw:style-name="dp6" draw:master-page-name="_31_5_5f_Standarddesign">
        <draw:custom-shape draw:name="Rectangle 2" draw:style-name="gr6" draw:text-style-name="P6" draw:layer="layout" svg:width="16.879cm" svg:height="15.468cm" svg:x="1.699cm" svg:y="1.769cm">
          <text:p text:style-name="P21"><text:span text:style-name="T76">Die Katze – Steckbrief</text:span></text:p>
          <text:p text:style-name="P21"><text:span text:style-name="T77"/></text:p>
          <text:p text:style-name="P21"><text:span text:style-name="T77"/></text:p>
          <text:p xml:id="id59" text:id="id59" text:style-name="P21"><text:span text:style-name="T78">Name</text:span><text:span text:style-name="T76">: Hauskatze </text:span><text:span text:style-name="T7"><text:line-break/></text:span><text:span text:style-name="T78">Lateinischer Name</text:span><text:span text:style-name="T76">: Felis silvestris catus </text:span><text:span text:style-name="T7"><text:line-break/></text:span><text:span text:style-name="T78">Klasse</text:span><text:span text:style-name="T76">: Säugetiere </text:span><text:span text:style-name="T7"><text:line-break/></text:span><text:span text:style-name="T78">Größe</text:span><text:span text:style-name="T76">: bis 50cm </text:span><text:span text:style-name="T7"><text:line-break/></text:span><text:span text:style-name="T78">Gewicht</text:span><text:span text:style-name="T76">: 2 - 8kg </text:span><text:span text:style-name="T7"><text:line-break/></text:span><text:span text:style-name="T78">Alter</text:span><text:span text:style-name="T76">: 10 - 16 Jahre </text:span><text:span text:style-name="T7"><text:line-break/></text:span><text:span text:style-name="T78">Aussehen</text:span><text:span text:style-name="T76">: braun, schwarz, weiß, getigert, rot </text:span><text:span text:style-name="T7"><text:line-break/></text:span><text:span text:style-name="T78">Nahrung</text:span><text:span text:style-name="T76">: Insekten, Nagetiere, kleine Vögel </text:span><text:span text:style-name="T7"><text:line-break/></text:span><text:span text:style-name="T78">Verbreitung</text:span><text:span text:style-name="T76">: weltweit </text:span><text:span text:style-name="T7"><text:line-break/></text:span><text:span text:style-name="T78">Lebensraum</text:span><text:span text:style-name="T76">: kein spezifischer Lebensraum, sehr anpassungsfähig </text:span><text:span text:style-name="T7"><text:line-break/></text:span><text:span text:style-name="T76"><text:line-break/></text:span><text:span text:style-name="T76"/></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iterate xml:id="id58" anim:id="id58" smil:begin="6s" smil:fill="hold" smil:repeatCount="3" presentation:node-type="on-click" presentation:preset-class="entrance" presentation:preset-id="ooo-entrance-fly-in" presentation:preset-sub-type="from-bottom" smil:targetElement="" anim:iterate-type="by-word" anim:iterate-interval="PT00H00M00.1S">
                  <anim:set smil:begin="0s" smil:dur="0.001s" smil:fill="hold" anim:sub-item="text" smil:attributeName="visibility" smil:to="visible"/>
                  <anim:animate smil:dur="2s" smil:fill="hold" anim:sub-item="text" smil:attributeName="x" smil:values="x;x" smil:keyTimes="0;1"/>
                  <anim:animate smil:dur="2s" smil:fill="hold" anim:sub-item="text" smil:attributeName="y" smil:values="1+height/2;y" smil:keyTimes="0;1"/>
                  <anim:animateColor smil:dur="0.001s" smil:fill="hold" anim:sub-item="text" smil:attributeName="dim" smil:to="#00ff00" anim:color-interpolation="rgb" anim:color-interpolation-direction="counter-clockwise"/>
                  <anim:audio smil:begin="id58.begin+0s" smil:end="stop-audio+0s"/>
                </anim:iterate>
              </anim:par>
            </anim:par>
            <anim:par smil:begin="next" smil:fill="hold">
              <anim:par smil:begin="0s" smil:fill="hold">
                <anim:par smil:begin="0s" smil:fill="hold" presentation:node-type="on-click" presentation:preset-class="emphasis" presentation:preset-id="ooo-emphasis-spin">
                  <anim:animateTransform smil:dur="2s" smil:fill="hold" smil:targetElement="id59" anim:sub-item="text" smil:by="360" smil:attributeName="transform" svg:type="rotate"/>
                </anim:par>
              </anim:par>
            </anim:par>
          </anim:seq>
        </anim:par>
        <presentation:notes draw:style-name="dp2">
          <draw:page-thumbnail draw:style-name="gr1" draw:layer="layout" svg:width="14.848cm" svg:height="11.136cm" svg:x="3.075cm" svg:y="2.257cm" draw:page-number="24" presentation:class="page"/>
          <draw:frame presentation:style-name="pr45" draw:text-style-name="P4" draw:layer="layout" svg:width="16.799cm" svg:height="13.364cm" svg:x="2.1cm" svg:y="14.107cm" presentation:class="notes" presentation:placeholder="true">
            <draw:text-box/>
          </draw:frame>
        </presentation:notes>
      </draw:page>
      <draw:page draw:name="page25" draw:style-name="dp6" draw:master-page-name="_31_6_5f_Standarddesign">
        <draw:custom-shape draw:name="Rectangle 2" draw:style-name="gr6" draw:text-style-name="P6" draw:layer="layout" svg:width="18.065cm" svg:height="16.239cm" svg:x="1.699cm" svg:y="1.381cm">
          <text:p text:style-name="P21"><text:span text:style-name="T79">Die Katze – Steckbrief</text:span></text:p>
          <text:p text:style-name="P21"><text:span text:style-name="T80"/></text:p>
          <text:p text:style-name="P21"><text:span text:style-name="T80"/></text:p>
          <text:p xml:id="id61" text:id="id61" text:style-name="P21"><text:span text:style-name="T81">Name</text:span><text:span text:style-name="T79">: Hauskatze </text:span><text:span text:style-name="T7"><text:line-break/></text:span><text:span text:style-name="T81">Lateinischer Name</text:span><text:span text:style-name="T79">: Felis silvestris catus </text:span><text:span text:style-name="T7"><text:line-break/></text:span><text:span text:style-name="T81">Klasse</text:span><text:span text:style-name="T79">: Säugetiere </text:span><text:span text:style-name="T7"><text:line-break/></text:span><text:span text:style-name="T81">Größe</text:span><text:span text:style-name="T79">: bis 50cm </text:span><text:span text:style-name="T7"><text:line-break/></text:span><text:span text:style-name="T81">Gewicht</text:span><text:span text:style-name="T79">: 2 - 8kg </text:span><text:span text:style-name="T7"><text:line-break/></text:span><text:span text:style-name="T81">Alter</text:span><text:span text:style-name="T79">: 10 - 16 Jahre </text:span><text:span text:style-name="T7"><text:line-break/></text:span><text:span text:style-name="T81">Aussehen</text:span><text:span text:style-name="T79">: braun, schwarz, weiß, getigert, rot </text:span><text:span text:style-name="T7"><text:line-break/></text:span><text:span text:style-name="T81">Nahrung</text:span><text:span text:style-name="T79">: Insekten, Nagetiere, kleine Vögel </text:span><text:span text:style-name="T7"><text:line-break/></text:span><text:span text:style-name="T81">Verbreitung</text:span><text:span text:style-name="T79">: weltweit </text:span><text:span text:style-name="T7"><text:line-break/></text:span><text:span text:style-name="T82">Lebensraum</text:span><text:span text:style-name="T83">: kein spezifischer Lebensraum, sehr anpassungsfähig </text:span><text:span text:style-name="T7"><text:line-break/></text:span><text:span text:style-name="T82">natürliche Feinde</text:span><text:span text:style-name="T83">: gelegentlich Füchse und größere Greifvögel </text:span><text:span text:style-name="T7"><text:line-break/></text:span><text:span text:style-name="T7"><text:line-break/></text:span><text:span text:style-name="T83"><text:line-break/></text:span><text:span text:style-name="T83"/></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iterate xml:id="id60" anim:id="id60" smil:begin="6s" smil:fill="hold" smil:repeatCount="3" presentation:node-type="on-click" presentation:preset-class="entrance" presentation:preset-id="ooo-entrance-fly-in" presentation:preset-sub-type="from-bottom" smil:targetElement="" anim:iterate-type="by-word" anim:iterate-interval="PT00H00M00.1S">
                  <anim:set smil:begin="0s" smil:dur="0.001s" smil:fill="hold" anim:sub-item="text" smil:attributeName="visibility" smil:to="visible"/>
                  <anim:animate smil:dur="2s" smil:fill="hold" anim:sub-item="text" smil:attributeName="x" smil:values="x;x" smil:keyTimes="0;1"/>
                  <anim:animate smil:dur="2s" smil:fill="hold" anim:sub-item="text" smil:attributeName="y" smil:values="1+height/2;y" smil:keyTimes="0;1"/>
                  <anim:animateColor smil:dur="0.001s" smil:fill="hold" anim:sub-item="text" smil:attributeName="dim" smil:to="#00ff00" anim:color-interpolation="rgb" anim:color-interpolation-direction="counter-clockwise"/>
                  <anim:audio smil:begin="id60.begin+0s" smil:end="stop-audio+0s"/>
                </anim:iterate>
              </anim:par>
            </anim:par>
            <anim:par smil:begin="next" smil:fill="hold">
              <anim:par smil:begin="0s" smil:fill="hold">
                <anim:par smil:begin="0s" smil:fill="hold" presentation:node-type="on-click" presentation:preset-class="emphasis" presentation:preset-id="ooo-emphasis-spin">
                  <anim:animateTransform smil:dur="2s" smil:fill="hold" smil:targetElement="id61" anim:sub-item="text" smil:by="360" smil:attributeName="transform" svg:type="rotate"/>
                </anim:par>
              </anim:par>
            </anim:par>
          </anim:seq>
        </anim:par>
        <presentation:notes draw:style-name="dp2">
          <draw:page-thumbnail draw:style-name="gr1" draw:layer="layout" svg:width="14.848cm" svg:height="11.136cm" svg:x="3.075cm" svg:y="2.257cm" draw:page-number="25" presentation:class="page"/>
          <draw:frame presentation:style-name="pr46" draw:text-style-name="P4" draw:layer="layout" svg:width="16.799cm" svg:height="13.364cm" svg:x="2.1cm" svg:y="14.107cm" presentation:class="notes" presentation:placeholder="true">
            <draw:text-box/>
          </draw:frame>
        </presentation:notes>
      </draw:page>
      <draw:page draw:name="page26" draw:style-name="dp6" draw:master-page-name="_31_7_5f_Standarddesign">
        <draw:custom-shape draw:name="Rectangle 2" draw:style-name="gr6" draw:text-style-name="P6" draw:layer="layout" svg:width="19.548cm" svg:height="16.341cm" svg:x="4.101cm" svg:y="1.129cm">
          <text:p text:style-name="P21"><text:span text:style-name="T84">Die Katze – Steckbrief</text:span></text:p>
          <text:p text:style-name="P21"><text:span text:style-name="T85"/></text:p>
          <text:p text:style-name="P21"><text:span text:style-name="T85"/></text:p>
          <text:p xml:id="id63" text:id="id63" text:style-name="P21"><text:span text:style-name="T86">Name</text:span><text:span text:style-name="T84">: Hauskatze </text:span><text:span text:style-name="T7"><text:line-break/></text:span><text:span text:style-name="T86">Lateinischer Name</text:span><text:span text:style-name="T84">: Felis silvestris catus </text:span><text:span text:style-name="T7"><text:line-break/></text:span><text:span text:style-name="T86">Klasse</text:span><text:span text:style-name="T84">: Säugetiere </text:span><text:span text:style-name="T7"><text:line-break/></text:span><text:span text:style-name="T86">Größe</text:span><text:span text:style-name="T84">: bis 50cm </text:span><text:span text:style-name="T7"><text:line-break/></text:span><text:span text:style-name="T86">Gewicht</text:span><text:span text:style-name="T84">: 2 - 8kg </text:span><text:span text:style-name="T7"><text:line-break/></text:span><text:span text:style-name="T86">Alter</text:span><text:span text:style-name="T84">: 10 - 16 Jahre </text:span><text:span text:style-name="T7"><text:line-break/></text:span><text:span text:style-name="T86">Aussehen</text:span><text:span text:style-name="T84">: braun, schwarz, weiß, getigert, rot </text:span><text:span text:style-name="T7"><text:line-break/></text:span><text:span text:style-name="T86">Nahrung</text:span><text:span text:style-name="T84">: Insekten, Nagetiere, kleine Vögel </text:span><text:span text:style-name="T7"><text:line-break/></text:span><text:span text:style-name="T86">Verbreitung</text:span><text:span text:style-name="T84">: weltweit </text:span><text:span text:style-name="T7"><text:line-break/></text:span><text:span text:style-name="T86">Lebensraum</text:span><text:span text:style-name="T84">: kein spezifischer Lebensraum, sehr anpassungsfähig </text:span><text:span text:style-name="T7"><text:line-break/></text:span><text:span text:style-name="T86">natürliche Feinde</text:span><text:span text:style-name="T84">: gelegentlich Füchse und größere Greifvögel </text:span><text:span text:style-name="T7"><text:line-break/></text:span><text:span text:style-name="T86">Geschlechtsreife</text:span><text:span text:style-name="T84">: ca. ab dem 12. Monat </text:span><text:span text:style-name="T7"><text:line-break/></text:span><text:span text:style-name="T7"><text:line-break/></text:span><text:span text:style-name="T7"><text:line-break/></text:span><text:span text:style-name="T84"><text:line-break/></text:span><text:span text:style-name="T84"/></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iterate xml:id="id62" anim:id="id62" smil:begin="6s" smil:fill="hold" smil:repeatCount="3" presentation:node-type="on-click" presentation:preset-class="entrance" presentation:preset-id="ooo-entrance-fly-in" presentation:preset-sub-type="from-bottom" smil:targetElement="" anim:iterate-type="by-word" anim:iterate-interval="PT00H00M00.1S">
                  <anim:set smil:begin="0s" smil:dur="0.001s" smil:fill="hold" anim:sub-item="text" smil:attributeName="visibility" smil:to="visible"/>
                  <anim:animate smil:dur="2s" smil:fill="hold" anim:sub-item="text" smil:attributeName="x" smil:values="x;x" smil:keyTimes="0;1"/>
                  <anim:animate smil:dur="2s" smil:fill="hold" anim:sub-item="text" smil:attributeName="y" smil:values="1+height/2;y" smil:keyTimes="0;1"/>
                  <anim:animateColor smil:dur="0.001s" smil:fill="hold" anim:sub-item="text" smil:attributeName="dim" smil:to="#00ff00" anim:color-interpolation="rgb" anim:color-interpolation-direction="counter-clockwise"/>
                  <anim:audio smil:begin="id62.begin+0s" smil:end="stop-audio+0s"/>
                </anim:iterate>
              </anim:par>
            </anim:par>
            <anim:par smil:begin="next" smil:fill="hold">
              <anim:par smil:begin="0s" smil:fill="hold">
                <anim:par smil:begin="0s" smil:fill="hold" presentation:node-type="on-click" presentation:preset-class="emphasis" presentation:preset-id="ooo-emphasis-spin">
                  <anim:animateTransform smil:dur="2s" smil:fill="hold" smil:targetElement="id63" anim:sub-item="text" smil:by="360" smil:attributeName="transform" svg:type="rotate"/>
                </anim:par>
              </anim:par>
            </anim:par>
          </anim:seq>
        </anim:par>
        <presentation:notes draw:style-name="dp2">
          <draw:page-thumbnail draw:style-name="gr1" draw:layer="layout" svg:width="14.848cm" svg:height="11.136cm" svg:x="3.075cm" svg:y="2.257cm" draw:page-number="26" presentation:class="page"/>
          <draw:frame presentation:style-name="pr47" draw:text-style-name="P4" draw:layer="layout" svg:width="16.799cm" svg:height="13.364cm" svg:x="2.1cm" svg:y="14.107cm" presentation:class="notes" presentation:placeholder="true">
            <draw:text-box/>
          </draw:frame>
        </presentation:notes>
      </draw:page>
      <draw:page draw:name="page27" draw:style-name="dp6" draw:master-page-name="_31_8_5f_Standarddesign">
        <draw:custom-shape draw:name="Rectangle 2" draw:style-name="gr6" draw:text-style-name="P6" draw:layer="layout" svg:width="23.983cm" svg:height="16.677cm" svg:x="2.501cm" svg:y="1.363cm">
          <text:p text:style-name="P21"><text:span text:style-name="T87">Die Katze – Steckbrief</text:span></text:p>
          <text:p text:style-name="P21"><text:span text:style-name="T88"/></text:p>
          <text:p text:style-name="P21"><text:span text:style-name="T88"/></text:p>
          <text:p text:style-name="P21"><text:span text:style-name="T89">Name</text:span><text:span text:style-name="T87">: Hauskatze </text:span><text:span text:style-name="T7"><text:line-break/></text:span><text:span text:style-name="T89">Lateinischer Name</text:span><text:span text:style-name="T87">: Felis silvestris catus </text:span><text:span text:style-name="T7"><text:line-break/></text:span><text:span text:style-name="T89">Klasse</text:span><text:span text:style-name="T87">: Säugetiere </text:span><text:span text:style-name="T7"><text:line-break/></text:span><text:span text:style-name="T89">Größe</text:span><text:span text:style-name="T87">: bis 50cm </text:span><text:span text:style-name="T7"><text:line-break/></text:span><text:span text:style-name="T89">Gewicht</text:span><text:span text:style-name="T87">: 2 - 8kg </text:span><text:span text:style-name="T7"><text:line-break/></text:span><text:span text:style-name="T89">Alter</text:span><text:span text:style-name="T87">: 10 - 16 Jahre </text:span><text:span text:style-name="T7"><text:line-break/></text:span><text:span text:style-name="T89">Aussehen</text:span><text:span text:style-name="T87">: braun, schwarz, weiß, getigert, rot </text:span><text:span text:style-name="T7"><text:line-break/></text:span><text:span text:style-name="T89">Nahrung</text:span><text:span text:style-name="T87">: Insekten, Nagetiere, kleine Vögel </text:span><text:span text:style-name="T7"><text:line-break/></text:span><text:span text:style-name="T89">Verbreitung</text:span><text:span text:style-name="T87">: weltweit </text:span><text:span text:style-name="T7"><text:line-break/></text:span><text:span text:style-name="T89">Lebensraum</text:span><text:span text:style-name="T87">: kein spezifischer Lebensraum, sehr anpassungsfähig </text:span><text:span text:style-name="T7"><text:line-break/></text:span><text:span text:style-name="T89">natürliche Feinde</text:span><text:span text:style-name="T87">: gelegentlich Füchse und größere Greifvögel </text:span><text:span text:style-name="T7"><text:line-break/></text:span><text:span text:style-name="T89">Geschlechtsreife</text:span><text:span text:style-name="T87">: ca. ab dem 12. Monat </text:span><text:span text:style-name="T7"><text:line-break/></text:span><text:span text:style-name="T89">Paarungszeit</text:span><text:span text:style-name="T87">: ganzjährig </text:span><text:span text:style-name="T7"><text:line-break/></text:span><text:span text:style-name="T7"><text:line-break/></text:span><text:span text:style-name="T90"><text:line-break/></text:span><text:span text:style-name="T90"/></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iterate xml:id="id64" anim:id="id64" smil:begin="0s" smil:fill="hold" smil:repeatCount="2" presentation:node-type="on-click" presentation:preset-class="entrance" presentation:preset-id="ooo-entrance-fade-in-and-swivel" smil:targetElement="" anim:iterate-type="by-word" anim:iterate-interval="PT00H00M00.15S">
                  <anim:set smil:begin="0s" smil:dur="0.001s" smil:fill="hold" anim:sub-item="text" smil:attributeName="visibility" smil:to="visible"/>
                  <anim:animate smil:dur="5s" smil:fill="hold" anim:sub-item="text" smil:attributeName="width" smil:values="0;1" smil:keyTimes="0;1" anim:formula="width*sin(2.5*pi*$)"/>
                  <anim:animate smil:dur="5s" smil:fill="hold" anim:sub-item="text" smil:attributeName="height" smil:values="height;height" smil:keyTimes="0;1"/>
                  <anim:transitionFilter smil:dur="5s" anim:sub-item="text" smil:type="fade" smil:subtype="crossfade"/>
                  <anim:animateColor smil:dur="0.001s" smil:fill="hold" anim:sub-item="text" smil:attributeName="dim" smil:to="#660066" anim:color-interpolation="rgb" anim:color-interpolation-direction="counter-clockwise"/>
                  <anim:audio smil:begin="id64.begin+0s" smil:end="stop-audio+0s"/>
                </anim:iterate>
                <anim:iterate xml:id="id65" anim:id="id65" smil:begin="0s" smil:fill="hold" smil:repeatCount="2" presentation:node-type="with-previous" presentation:preset-class="entrance" presentation:preset-id="ooo-entrance-fade-in-and-swivel" smil:targetElement="" anim:iterate-type="by-word" anim:iterate-interval="PT00H00M00.15S">
                  <anim:set smil:begin="0s" smil:dur="0.001s" smil:fill="hold" anim:sub-item="text" smil:attributeName="visibility" smil:to="visible"/>
                  <anim:animate smil:dur="5s" smil:fill="hold" anim:sub-item="text" smil:attributeName="width" smil:values="0;1" smil:keyTimes="0;1" anim:formula="width*sin(2.5*pi*$)"/>
                  <anim:animate smil:dur="5s" smil:fill="hold" anim:sub-item="text" smil:attributeName="height" smil:values="height;height" smil:keyTimes="0;1"/>
                  <anim:transitionFilter smil:dur="5s" anim:sub-item="text" smil:type="fade" smil:subtype="crossfade"/>
                  <anim:animateColor smil:dur="0.001s" smil:fill="hold" anim:sub-item="text" smil:attributeName="dim" smil:to="#660066" anim:color-interpolation="rgb" anim:color-interpolation-direction="counter-clockwise"/>
                  <anim:audio smil:begin="id65.begin+0s" smil:end="stop-audio+0s"/>
                </anim:iterate>
              </anim:par>
            </anim:par>
          </anim:seq>
        </anim:par>
        <presentation:notes draw:style-name="dp2">
          <draw:page-thumbnail draw:style-name="gr1" draw:layer="layout" svg:width="14.848cm" svg:height="11.136cm" svg:x="3.075cm" svg:y="2.257cm" draw:page-number="27" presentation:class="page"/>
          <draw:frame presentation:style-name="pr48" draw:text-style-name="P4" draw:layer="layout" svg:width="16.799cm" svg:height="13.364cm" svg:x="2.1cm" svg:y="14.107cm" presentation:class="notes" presentation:placeholder="true">
            <draw:text-box/>
          </draw:frame>
        </presentation:notes>
      </draw:page>
      <draw:page draw:name="page28" draw:style-name="dp15" draw:master-page-name="Leer">
        <draw:custom-shape draw:name="WordArt 13" draw:style-name="gr7" draw:text-style-name="P23" xml:id="id66" draw:id="id66" draw:layer="layout" svg:width="25.399cm" svg:height="19.049cm" svg:x="0cm" svg:y="0cm">
          <text:p text:style-name="P1"><text:span text:style-name="T91">WIE KATZEN SPRINGEN</text:span><text:span text:style-name="T7"><text:line-break/></text:span><text:span text:style-name="T91"/></text:p>
          <draw:enhanced-geometry draw:mirror-horizontal="false" draw:mirror-vertical="false" svg:viewBox="0 0 21600 21600" draw:text-path="true" draw:text-path-mode="path" draw:text-path-scale="path" draw:text-areas="0 0 21600 21600" draw:type="fontwork-fade-up" draw:modifiers="2158.056" draw:enhanced-path="M ?f0 0 L ?f1 0 N M 0 21600 L 21600 21600 N">
            <draw:equation draw:name="f0" draw:formula="$0 "/>
            <draw:equation draw:name="f1" draw:formula="21600-$0 "/>
            <draw:handle draw:handle-position="$0 top" draw:handle-range-x-minimum="0" draw:handle-range-x-maximum="10800"/>
          </draw:enhanced-geometry>
        </draw:custom-shape>
        <anim:par smil:dur="indefinite" smil:restart="never" presentation:node-type="timing-root">
          <anim:seq smil:dur="indefinite" presentation:node-type="main-sequence">
            <anim:par smil:begin="next" smil:fill="hold">
              <anim:par smil:begin="0s" smil:fill="hold">
                <anim:par smil:begin="0s" smil:fill="hold" presentation:node-type="on-click" presentation:preset-class="emphasis" presentation:preset-id="ooo-emphasis-color-blend">
                  <anim:animateColor smil:dur="0.5s" smil:fill="hold" smil:targetElement="id66" smil:attributeName="color" smil:to="#333399" anim:color-interpolation="rgb" anim:color-interpolation-direction="counter-clockwise"/>
                  <anim:animateColor smil:dur="0.5s" smil:fill="hold" smil:targetElement="id66" smil:attributeName="fill-color" smil:to="#333399" anim:color-interpolation="rgb" anim:color-interpolation-direction="counter-clockwise"/>
                  <anim:set smil:begin="0s" smil:dur="0.5s" smil:fill="hold" smil:targetElement="id66" smil:attributeName="fill" smil:to="solid"/>
                  <anim:set smil:begin="0s" smil:dur="0.5s" smil:fill="hold" smil:targetElement="id66" smil:attributeName="FillOn" smil:to=""/>
                </anim:par>
              </anim:par>
            </anim:par>
            <anim:par smil:begin="next" smil:fill="hold">
              <anim:par smil:begin="0s" smil:fill="hold">
                <anim:par smil:begin="0s" smil:fill="hold" presentation:node-type="on-click" presentation:preset-class="emphasis" presentation:preset-id="ooo-emphasis-blink">
                  <anim:animate smil:dur="1s" smil:fill="hold" smil:targetElement="id66" smil:attributeName="visibility" smil:values="hidden;visible" smil:keyTimes="0;0.5" smil:calcMode="discrete"/>
                </anim:par>
              </anim:par>
            </anim:par>
            <anim:par smil:begin="next" smil:fill="hold">
              <anim:par smil:begin="0s" smil:fill="hold">
                <anim:par smil:begin="0s" smil:fill="hold" presentation:node-type="on-click" presentation:preset-class="emphasis" presentation:preset-id="ooo-emphasis-blast">
                  <anim:animateColor smil:begin="0.025s" smil:dur="0.475s" smil:fill="hold" smil:targetElement="id66" smil:attributeName="color" smil:to="#000000" anim:color-interpolation="rgb" anim:color-interpolation-direction="counter-clockwise"/>
                  <anim:animateColor smil:begin="0.025s" smil:dur="0.475s" smil:fill="hold" smil:targetElement="id66" smil:attributeName="fill-color" smil:to="#000000" anim:color-interpolation="rgb" anim:color-interpolation-direction="counter-clockwise"/>
                  <anim:set smil:begin="0.025s" smil:dur="0.475s" smil:fill="hold" smil:targetElement="id66" smil:attributeName="fill" smil:to="solid"/>
                  <anim:set smil:begin="0.025s" smil:dur="0.475s" smil:fill="hold" smil:targetElement="id66" smil:attributeName="FillOn" smil:to=""/>
                  <anim:animateTransform smil:begin="0s" smil:dur="0.05s" smil:fill="hold" smil:targetElement="id66" smil:from="1,1" smil:to="1,0.05" smil:attributeName="transform" svg:type="scale"/>
                  <anim:animateTransform smil:begin="0.05s" smil:dur="0.05s" smil:fill="hold" smil:targetElement="id66" smil:from="1,0.05" smil:to="1.2,1.5" smil:attributeName="transform" svg:type="scale"/>
                  <anim:animateTransform smil:begin="0.35s" smil:dur="0.15s" smil:fill="hold" smil:targetElement="id66" smil:to="1.2,1.5" smil:attributeName="transform" svg:type="scale"/>
                </anim:par>
              </anim:par>
            </anim:par>
          </anim:seq>
        </anim:par>
        <presentation:notes draw:style-name="dp2">
          <draw:page-thumbnail draw:style-name="gr1" draw:layer="layout" svg:width="14.848cm" svg:height="11.136cm" svg:x="3.075cm" svg:y="2.257cm" draw:page-number="28" presentation:class="page"/>
          <draw:frame presentation:style-name="pr3" draw:text-style-name="P4" draw:layer="layout" svg:width="16.799cm" svg:height="13.364cm" svg:x="2.1cm" svg:y="14.107cm" presentation:class="notes" presentation:placeholder="true">
            <draw:text-box/>
          </draw:frame>
        </presentation:notes>
      </draw:page>
      <draw:page draw:name="page29" draw:style-name="dp16" draw:master-page-name="Leer">
        <draw:frame draw:name="Rectangle 3" presentation:style-name="pr4" draw:text-style-name="P6" draw:layer="layout" svg:width="22.859cm" svg:height="4.881cm" svg:x="1.27cm" svg:y="4.445cm" presentation:class="outline" presentation:user-transformed="true">
          <draw:text-box>
            <text:p xml:id="id67" text:id="id67" text:style-name="P20"><text:span text:style-name="T92">Eine Katze kann fünfmal so hoch springen wie sie selbst in der Länge ist. Ebenso kann sie eins kommer fünf bis zwei Meter springen.</text:span></text:p>
          </draw:text-box>
        </draw:frame>
        <draw:custom-shape draw:name="WordArt 5" draw:style-name="gr8" draw:text-style-name="P24" xml:id="id68" draw:id="id68" draw:layer="layout" svg:width="22.803cm" svg:height="4.599cm" svg:x="2.099cm" svg:y="0cm">
          <text:p text:style-name="P1"><text:span text:style-name="T93">wie weit/hoch können katzen springen</text:span><text:span text:style-name="T7"><text:line-break/></text:span><text:span text:style-name="T93"/></text:p>
          <draw:enhanced-geometry draw:mirror-horizontal="false" draw:mirror-vertical="false" svg:viewBox="0 0 21600 21600" draw:text-path="true" draw:text-path-mode="path" draw:text-path-scale="path" draw:text-areas="0 0 21600 21600" draw:type="fontwork-plain-text" draw:modifiers="10800" draw:enhanced-path="M ?f3 0 L ?f5 0 N M ?f6 21600 L ?f7 21600 N">
            <draw:equation draw:name="f0" draw:formula="$0 -10800"/>
            <draw:equation draw:name="f1" draw:formula="?f0 *2"/>
            <draw:equation draw:name="f2" draw:formula="abs(?f1 )"/>
            <draw:equation draw:name="f3" draw:formula="if(?f1 ,0,?f2 )"/>
            <draw:equation draw:name="f4" draw:formula="21600-?f2 "/>
            <draw:equation draw:name="f5" draw:formula="if(?f1 ,?f4 ,21600)"/>
            <draw:equation draw:name="f6" draw:formula="if(?f1 ,?f2 ,0)"/>
            <draw:equation draw:name="f7" draw:formula="if(?f1 ,21600,?f4 )"/>
            <draw:handle draw:handle-position="$0 21600" draw:handle-range-x-minimum="6629" draw:handle-range-x-maximum="14971"/>
          </draw:enhanced-geometry>
        </draw:custom-shape>
        <anim:par smil:dur="indefinite" smil:restart="never" presentation:node-type="timing-root">
          <anim:seq smil:dur="indefinite" presentation:node-type="main-sequence">
            <anim:par smil:begin="next" smil:fill="hold">
              <anim:par smil:begin="0s" smil:fill="hold">
                <anim:iterate smil:begin="0s" smil:fill="hold" presentation:node-type="on-click" presentation:preset-class="entrance" presentation:preset-id="ooo-entrance-fade-in" smil:targetElement="id67" anim:iterate-type="by-letter" anim:iterate-interval="PT00H00M00.1S">
                  <anim:set smil:begin="0s" smil:dur="0.001s" smil:fill="hold" anim:sub-item="text" smil:attributeName="visibility" smil:to="visible"/>
                  <anim:transitionFilter smil:dur="5s" anim:sub-item="text" smil:type="fade" smil:subtype="crossfade"/>
                </anim:iterate>
              </anim:par>
            </anim:par>
            <anim:par smil:begin="next" smil:fill="hold">
              <anim:par smil:begin="0s" smil:fill="hold">
                <anim:par smil:begin="0s" smil:fill="hold" presentation:node-type="on-click" presentation:preset-class="entrance" presentation:preset-id="ooo-entrance-magnify">
                  <anim:set smil:begin="0s" smil:dur="0.001s" smil:fill="hold" smil:targetElement="id68" smil:attributeName="visibility" smil:to="visible"/>
                  <anim:animateTransform smil:begin="0s" smil:dur="0.77s" smil:decelerate="1" smil:targetElement="id68" smil:from="0.1,0.1" smil:to="2,4.5" smil:attributeName="transform" svg:type="scale"/>
                  <anim:animateTransform smil:begin="0.77s" smil:dur="1.23s" smil:accelerate="1" smil:targetElement="id68" smil:from="2,4.5" smil:to="1,1" smil:attributeName="transform" svg:type="scale"/>
                  <anim:animate smil:begin="0.77s" smil:dur="1.23s" smil:accelerate="1" smil:targetElement="id68" smil:attributeName="x" smil:from="(0.5)" smil:to="(x)"/>
                  <anim:animate smil:begin="0s" smil:dur="0.77s" smil:targetElement="id68" smil:attributeName="x" smil:from="(0.5)" smil:to="(0.5)"/>
                  <anim:animate smil:begin="0.77s" smil:dur="1.23s" smil:accelerate="1" smil:targetElement="id68" smil:attributeName="y" smil:from="(y+0.4)" smil:to="(y)"/>
                  <anim:animate smil:begin="0s" smil:dur="0.77s" smil:targetElement="id68" smil:attributeName="y" smil:from="(y+0.4)" smil:to="(y+0.4)"/>
                  <anim:transitionFilter smil:dur="0.77s" smil:decelerate="1" smil:targetElement="id68" smil:type="fade" smil:subtype="crossfade"/>
                </anim:par>
              </anim:par>
            </anim:par>
          </anim:seq>
        </anim:par>
        <presentation:notes draw:style-name="dp2">
          <draw:page-thumbnail draw:style-name="gr1" draw:layer="layout" svg:width="19.798cm" svg:height="11.136cm" svg:x="0.6cm" svg:y="2.257cm" draw:page-number="29" presentation:class="page"/>
          <draw:frame presentation:style-name="pr3" draw:text-style-name="P4" draw:layer="layout" svg:width="16.799cm" svg:height="13.364cm" svg:x="2.1cm" svg:y="14.107cm" presentation:class="notes" presentation:placeholder="true">
            <draw:text-box/>
          </draw:frame>
        </presentation:notes>
      </draw:page>
      <draw:page draw:name="page30" draw:style-name="dp6" draw:master-page-name="_31_9_5f_Standarddesign">
        <draw:frame draw:name="Rectangle 2" presentation:style-name="pr49" draw:text-style-name="P2" draw:layer="layout" svg:width="21.589cm" svg:height="4.082cm" svg:x="1.905cm" svg:y="5.918cm" presentation:class="title" presentation:user-transformed="true">
          <draw:text-box>
            <text:p text:style-name="P1"><text:span text:style-name="T94">Warum kommen Katzen immer auf den Füßen auf</text:span></text:p>
          </draw:text-box>
        </draw:frame>
        <draw:frame draw:name="Rectangle 3" presentation:style-name="pr50" draw:text-style-name="P25" draw:layer="layout" svg:width="17.779cm" svg:height="4.867cm" svg:x="3.81cm" svg:y="10.795cm" presentation:class="subtitle" presentation:placeholder="true" presentation:user-transformed="true">
          <draw:text-box/>
        </draw:frame>
        <presentation:notes draw:style-name="dp2">
          <draw:page-thumbnail draw:style-name="gr1" draw:layer="layout" svg:width="19.798cm" svg:height="11.136cm" svg:x="0.6cm" svg:y="2.257cm" draw:page-number="30" presentation:class="page"/>
          <draw:frame presentation:style-name="pr51" draw:text-style-name="P4" draw:layer="layout" svg:width="16.799cm" svg:height="13.364cm" svg:x="2.1cm" svg:y="14.107cm" presentation:class="notes" presentation:placeholder="true">
            <draw:text-box/>
          </draw:frame>
        </presentation:notes>
      </draw:page>
      <draw:page draw:name="page31" draw:style-name="dp17" draw:master-page-name="_32_0_5f_Standarddesign">
        <draw:frame draw:name="Rectangle 2" presentation:style-name="pr52" draw:text-style-name="P26" draw:layer="layout" svg:width="22.859cm" svg:height="3.174cm" svg:x="1.27cm" svg:y="0.764cm" presentation:class="title" presentation:placeholder="true" presentation:user-transformed="true">
          <draw:text-box/>
        </draw:frame>
        <draw:frame draw:name="Rectangle 3" presentation:style-name="pr53" draw:text-style-name="P6" draw:layer="layout" svg:width="22.859cm" svg:height="12.572cm" svg:x="1.099cm" svg:y="4.524cm" presentation:class="outline" presentation:user-transformed="true">
          <draw:text-box>
            <text:p xml:id="id69" text:id="id69" text:style-name="P20"><text:span text:style-name="T95">Blinde katzen können nicht auf den füßen aufkommen da der mechanismus mit dem sehvermögen verbunden ist</text:span></text:p>
            <text:p text:style-name="P20"><text:span text:style-name="T96"/></text:p>
            <text:p text:style-name="P20"><text:span text:style-name="T96"/></text:p>
          </draw:text-box>
        </draw:frame>
        <anim:par smil:dur="indefinite" smil:restart="never" presentation:node-type="timing-root">
          <anim:seq smil:dur="indefinite" presentation:node-type="main-sequence">
            <anim:par smil:begin="0s" smil:fill="hold">
              <anim:par smil:begin="0s" smil:fill="hold">
                <anim:par xml:id="id70" anim:id="id70" smil:begin="0s" smil:fill="hold" presentation:node-type="after-previous" presentation:preset-class="entrance" presentation:preset-id="ooo-entrance-dissolve-in">
                  <anim:set smil:begin="0s" smil:dur="0.001s" smil:fill="hold" smil:targetElement="id69" anim:sub-item="text" smil:attributeName="visibility" smil:to="visible"/>
                  <anim:transitionFilter smil:dur="10s" smil:targetElement="id69" anim:sub-item="text" smil:type="dissolve"/>
                  <anim:audio smil:begin="id70.begin+0s" smil:end="stop-audio+0s" xlink:href="vnd.sun.star.Package:Media/audio5.wav"/>
                </anim:par>
              </anim:par>
            </anim:par>
          </anim:seq>
        </anim:par>
        <presentation:notes draw:style-name="dp2">
          <draw:page-thumbnail draw:style-name="gr1" draw:layer="layout" svg:width="14.848cm" svg:height="11.136cm" svg:x="3.075cm" svg:y="2.257cm" draw:page-number="31" presentation:class="page"/>
          <draw:frame presentation:style-name="pr54" draw:text-style-name="P4" draw:layer="layout" svg:width="16.799cm" svg:height="13.364cm" svg:x="2.1cm" svg:y="14.107cm" presentation:class="notes" presentation:placeholder="true">
            <draw:text-box/>
          </draw:frame>
        </presentation:notes>
      </draw:page>
      <draw:page draw:name="Darum landen Katzen auf den Pfoten" draw:style-name="dp18" draw:master-page-name="_32_1_5f_Standarddesign">
        <draw:frame draw:name="Rectangle 2" presentation:style-name="pr55" draw:text-style-name="P2" xml:id="id71" draw:id="id71" draw:layer="layout" svg:width="22.859cm" svg:height="3.174cm" svg:x="1.27cm" svg:y="0.764cm" presentation:class="title" presentation:user-transformed="true">
          <draw:text-box>
            <text:p text:style-name="P1"><text:span text:style-name="T97">Darum landen Katz</text:span><text:span text:style-name="T98">e</text:span><text:span text:style-name="T97">n auf den Pfoten</text:span></text:p>
          </draw:text-box>
        </draw:frame>
        <draw:frame draw:name="Rectangle 3" presentation:style-name="pr56" draw:text-style-name="P6" draw:layer="layout" svg:width="22.859cm" svg:height="12.572cm" svg:x="1.27cm" svg:y="4.445cm" presentation:class="outline" presentation:user-transformed="true">
          <draw:text-box>
            <text:p xml:id="id72" text:id="id72" text:style-name="P5"><text:span text:style-name="T99">Angeborener Reflex</text:span><text:span text:style-name="T100"><text:line-break/></text:span><text:span text:style-name="T100">Eine Katze hat den angeborenen Reflex, dass sie innerhalb weniger Augenblicke eine noch so komplizierte Drehung machen kann, wenn sie irgendwo hinunter stürzt. Sie dreht sich so geschickt, dass sie eine optimale Landeposition hat, nämlich auf ihren Beinen. So kann man auch verstehen, warum einer Katze dies bei einem Sturz aus größerer Höhe besser gelingt. Die Zeit, während welcher sich das Tier in der Luft befindet, ist wesentlich länger, so dass die Katze auch viel mehr Zeit hat, die optimale Haltung einzunehmen.</text:span></text:p>
            <text:p text:style-name="P5"><text:span text:style-name="T101"/></text:p>
          </draw:text-box>
        </draw:frame>
        <draw:custom-shape draw:name="Rectangle 4" draw:style-name="gr9" draw:text-style-name="P6" draw:layer="layout" svg:width="0.71cm" svg:height="0.863cm" svg:x="-12.368cm" svg:y="8.181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0s" smil:fill="hold">
              <anim:par smil:begin="0s" smil:fill="hold">
                <anim:par smil:begin="0s" smil:fill="hold" presentation:node-type="with-previous" presentation:preset-class="emphasis" presentation:preset-id="ooo-emphasis-spin">
                  <anim:animateTransform smil:dur="20s" smil:fill="hold" smil:targetElement="id71" smil:by="720" smil:attributeName="transform" svg:type="rotate"/>
                </anim:par>
                <anim:par smil:begin="0s" smil:fill="hold" presentation:node-type="with-previous" presentation:preset-class="entrance" presentation:preset-id="ooo-entrance-swivel" presentation:preset-sub-type="vertical">
                  <anim:set smil:begin="0s" smil:dur="0.001s" smil:fill="hold" smil:targetElement="id72" anim:sub-item="text" smil:attributeName="visibility" smil:to="visible"/>
                  <anim:animate smil:dur="20s" smil:fill="hold" smil:targetElement="id72" anim:sub-item="text" smil:attributeName="width" smil:values="0;1" smil:keyTimes="0;1" anim:formula="width*sin(2.5*pi*$)"/>
                  <anim:animate smil:dur="20s" smil:fill="hold" smil:targetElement="id72" anim:sub-item="text" smil:attributeName="height" smil:values="height;height" smil:keyTimes="0;1"/>
                </anim:par>
              </anim:par>
            </anim:par>
          </anim:seq>
        </anim:par>
        <presentation:notes draw:style-name="dp2">
          <draw:page-thumbnail draw:style-name="gr1" draw:layer="layout" svg:width="14.848cm" svg:height="11.136cm" svg:x="3.075cm" svg:y="2.257cm" draw:page-number="32" presentation:class="page"/>
          <draw:frame presentation:style-name="pr57" draw:text-style-name="P4" draw:layer="layout" svg:width="16.799cm" svg:height="13.364cm" svg:x="2.1cm" svg:y="14.107cm" presentation:class="notes" presentation:placeholder="true">
            <draw:text-box/>
          </draw:frame>
        </presentation:notes>
      </draw:page>
      <draw:page draw:name="WILDKATZEN" draw:style-name="dp19" draw:master-page-name="_32_3_5f_Standarddesign">
        <draw:frame draw:name="Rectangle 4" presentation:style-name="pr58" draw:text-style-name="P2" xml:id="id73" draw:id="id73" draw:layer="layout" svg:width="22.859cm" svg:height="3.174cm" svg:x="1.27cm" svg:y="0.764cm" presentation:class="title" presentation:user-transformed="true">
          <draw:text-box>
            <text:list text:style-name="L30">
              <text:list-item>
                <text:p text:style-name="P27"><text:span text:style-name="T102">WILDKATZEN</text:span></text:p>
              </text:list-item>
            </text:list>
          </draw:text-box>
        </draw:frame>
        <anim:par smil:dur="indefinite" smil:restart="never" presentation:node-type="timing-root">
          <anim:seq smil:dur="indefinite" presentation:node-type="main-sequence">
            <anim:par smil:begin="next" smil:fill="hold">
              <anim:par smil:begin="0s" smil:fill="hold">
                <anim:par smil:begin="0s" smil:fill="hold" presentation:node-type="on-click" presentation:preset-class="entrance" presentation:preset-id="ooo-entrance-fly-in" presentation:preset-sub-type="from-bottom">
                  <anim:set smil:begin="0s" smil:dur="0.001s" smil:fill="hold" smil:targetElement="id73" smil:attributeName="visibility" smil:to="visible"/>
                  <anim:animate smil:dur="0.5s" smil:fill="hold" smil:targetElement="id73" smil:attributeName="x" smil:values="x;x" smil:keyTimes="0;1"/>
                  <anim:animate smil:dur="0.5s" smil:fill="hold" smil:targetElement="id73" smil:attributeName="y" smil:values="1+height/2;y" smil:keyTimes="0;1"/>
                </anim:par>
              </anim:par>
            </anim:par>
          </anim:seq>
        </anim:par>
        <presentation:notes draw:style-name="dp2">
          <draw:page-thumbnail draw:style-name="gr1" draw:layer="layout" svg:width="14.848cm" svg:height="11.136cm" svg:x="3.075cm" svg:y="2.257cm" draw:page-number="33" presentation:class="page"/>
          <draw:frame presentation:style-name="pr59" draw:text-style-name="P4" draw:layer="layout" svg:width="16.799cm" svg:height="13.364cm" svg:x="2.1cm" svg:y="14.107cm" presentation:class="notes" presentation:placeholder="true">
            <draw:text-box/>
          </draw:frame>
        </presentation:notes>
      </draw:page>
      <draw:page draw:name="Arten" draw:style-name="dp20" draw:master-page-name="_32_4_5f_Standarddesign">
        <draw:frame draw:name="Rectangle 4" presentation:style-name="pr60" draw:text-style-name="P2" xml:id="id74" draw:id="id74" draw:layer="layout" svg:width="22.859cm" svg:height="3.174cm" svg:x="1.27cm" svg:y="0.764cm" presentation:class="title" presentation:user-transformed="true">
          <draw:text-box>
            <text:p text:style-name="P1"><text:span text:style-name="T103">Arten</text:span></text:p>
          </draw:text-box>
        </draw:frame>
        <draw:frame draw:name="Rectangle 5" presentation:style-name="pr61" draw:text-style-name="P6" draw:layer="layout" svg:width="22.859cm" svg:height="12.572cm" svg:x="1.27cm" svg:y="4.445cm" presentation:class="outline" presentation:user-transformed="true">
          <draw:text-box>
            <text:p xml:id="id75" text:id="id75" text:style-name="P20"><text:span text:style-name="T104">Löwe</text:span></text:p>
            <text:p text:style-name="P20"><text:span text:style-name="T105"/></text:p>
            <text:p text:style-name="P20"><text:span text:style-name="T105"/></text:p>
            <text:p text:style-name="P20"><text:span text:style-name="T105"/></text:p>
            <text:p text:style-name="P20"><text:span text:style-name="T105"/></text:p>
            <text:p xml:id="id76" text:id="id76" text:style-name="P20"><text:span text:style-name="T104">Leopard</text:span></text:p>
            <text:p text:style-name="P20"><text:span text:style-name="T105"/></text:p>
          </draw:text-box>
        </draw:frame>
        <draw:custom-shape draw:name="AutoShape 8" draw:style-name="gr2" draw:text-style-name="P6" draw:layer="layout" svg:width="0.846cm" svg:height="0.846cm" svg:x="12.277cm" svg:y="9.102cm">
          <text:p><text:span text:style-name="T105"/></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Picture 10" draw:style-name="gr4" draw:text-style-name="P18" xml:id="id77" draw:id="id77" draw:layer="layout" svg:width="9.33cm" svg:height="5.247cm" svg:x="15.302cm" svg:y="3.925cm">
          <draw:image xlink:href="Pictures/1000000000000280000001681807E67500C8F864.jpg" xlink:type="simple" xlink:show="embed" xlink:actuate="onLoad" draw:mime-type="image/jpeg">
            <text:p/>
          </draw:image>
          <svg:desc>http://www.naturdetektive.de/fileadmin/NATDET/images/bildergalerie/Raubkatzen/Loewenmaennchen_gemeinfrei.jpg</svg:desc>
        </draw:frame>
        <draw:frame draw:name="Picture 12" draw:style-name="gr4" draw:text-style-name="P18" xml:id="id78" draw:id="id78" draw:layer="layout" svg:width="8.21cm" svg:height="8.21cm" svg:x="15.699cm" svg:y="9.525cm">
          <draw:image xlink:href="Pictures/10000000000000D4000000D4D70A1C4562F41222.jpg" xlink:type="simple" xlink:show="embed" xlink:actuate="onLoad" draw:mime-type="image/jpeg">
            <text:p/>
          </draw:image>
          <svg:desc>http://www.naturdetektive.de/fileadmin/NATDET/images/bildergalerie/Raubkatzen/Leopard_teaser_gemeinfrei_klein.jpg</svg:desc>
        </draw:frame>
        <anim:par smil:dur="indefinite" smil:restart="never" presentation:node-type="timing-root">
          <anim:seq smil:dur="indefinite" presentation:node-type="main-sequence">
            <anim:par smil:begin="next" smil:fill="hold">
              <anim:par smil:begin="0s" smil:fill="hold">
                <anim:par smil:begin="0s" smil:fill="hold" presentation:node-type="on-click" presentation:preset-class="entrance" presentation:preset-id="ooo-entrance-boomerang">
                  <anim:set smil:begin="0s" smil:dur="0.001s" smil:fill="hold" smil:targetElement="id74" smil:attributeName="visibility" smil:to="visible"/>
                  <anim:animate smil:begin="0s" smil:dur="0.5s" smil:fill="hold" smil:decelerate="0.5" smil:targetElement="id74" smil:attributeName="rotate" smil:values="-90;0" smil:keyTimes="0;1"/>
                  <anim:animate smil:begin="0s" smil:dur="0.5s" smil:fill="hold" smil:decelerate="0.5" smil:targetElement="id74" smil:attributeName="width" smil:values="width;width*.05" smil:keyTimes="0;1"/>
                  <anim:animate smil:begin="0.5s" smil:dur="0.5s" smil:fill="hold" smil:accelerate="0.5" smil:targetElement="id74" smil:attributeName="width" smil:values="width*.05;width" smil:keyTimes="0;1"/>
                  <anim:animate smil:dur="1s" smil:fill="hold" smil:targetElement="id74" smil:attributeName="height" smil:values="height;height" smil:keyTimes="0;1"/>
                  <anim:animate smil:begin="0s" smil:dur="0.5s" smil:fill="hold" smil:decelerate="0.5" smil:targetElement="id74" smil:attributeName="x" smil:values="x+.4;x" smil:keyTimes="0;1"/>
                  <anim:animate smil:begin="0s" smil:dur="0.5s" smil:fill="hold" smil:decelerate="0.5" smil:targetElement="id74" smil:attributeName="y" smil:values="y-.2;y+.1" smil:keyTimes="0;1"/>
                  <anim:animate smil:begin="0.5s" smil:dur="0.5s" smil:fill="hold" smil:accelerate="0.5" smil:targetElement="id74" smil:attributeName="y" smil:values="y+.1;y" smil:keyTimes="0;1"/>
                  <anim:transitionFilter smil:dur="1s" smil:decelerate="0.5" smil:targetElement="id74" smil:type="fade" smil:subtype="crossfade"/>
                </anim:par>
              </anim:par>
            </anim:par>
            <anim:par smil:begin="next" smil:fill="hold">
              <anim:par smil:begin="0s" smil:fill="hold">
                <anim:par smil:begin="0s" smil:fill="hold" presentation:node-type="on-click" presentation:preset-class="entrance" presentation:preset-id="ooo-entrance-fly-in-slow" presentation:preset-sub-type="from-bottom">
                  <anim:set smil:begin="0s" smil:dur="0.001s" smil:fill="hold" smil:targetElement="id75" anim:sub-item="text" smil:attributeName="visibility" smil:to="visible"/>
                  <anim:animate smil:dur="5s" smil:fill="hold" smil:targetElement="id75" anim:sub-item="text" smil:attributeName="x" smil:values="x;x" smil:keyTimes="0;1"/>
                  <anim:animate smil:dur="5s" smil:fill="hold" smil:targetElement="id75" anim:sub-item="text" smil:attributeName="y" smil:values="1+height/2;y" smil:keyTimes="0;1"/>
                </anim:par>
              </anim:par>
            </anim:par>
            <anim:par smil:begin="next" smil:fill="hold">
              <anim:par smil:begin="0s" smil:fill="hold">
                <anim:par smil:begin="0s" smil:fill="hold" presentation:node-type="on-click" presentation:preset-class="entrance" presentation:preset-id="ooo-entrance-fly-in-slow" presentation:preset-sub-type="from-bottom">
                  <anim:set smil:begin="0s" smil:dur="0.001s" smil:fill="hold" smil:targetElement="id76" anim:sub-item="text" smil:attributeName="visibility" smil:to="visible"/>
                  <anim:animate smil:dur="5s" smil:fill="hold" smil:targetElement="id76" anim:sub-item="text" smil:attributeName="x" smil:values="x;x" smil:keyTimes="0;1"/>
                  <anim:animate smil:dur="5s" smil:fill="hold" smil:targetElement="id76" anim:sub-item="text" smil:attributeName="y" smil:values="1+height/2;y" smil:keyTimes="0;1"/>
                </anim:par>
              </anim:par>
            </anim:par>
            <anim:par smil:begin="next" smil:fill="hold">
              <anim:par smil:begin="0s" smil:fill="hold">
                <anim:par smil:begin="0s" smil:fill="hold" presentation:node-type="on-click" presentation:preset-class="entrance" presentation:preset-id="ooo-entrance-fly-in-slow" presentation:preset-sub-type="from-bottom">
                  <anim:set smil:begin="0s" smil:dur="0.001s" smil:fill="hold" smil:targetElement="id77" smil:attributeName="visibility" smil:to="visible"/>
                  <anim:animate smil:dur="5s" smil:fill="hold" smil:targetElement="id77" smil:attributeName="x" smil:values="x;x" smil:keyTimes="0;1"/>
                  <anim:animate smil:dur="5s" smil:fill="hold" smil:targetElement="id77" smil:attributeName="y" smil:values="1+height/2;y" smil:keyTimes="0;1"/>
                </anim:par>
              </anim:par>
            </anim:par>
            <anim:par smil:begin="next" smil:fill="hold">
              <anim:par smil:begin="0s" smil:fill="hold">
                <anim:par smil:begin="0s" smil:fill="hold" presentation:node-type="on-click" presentation:preset-class="entrance" presentation:preset-id="ooo-entrance-fly-in-slow" presentation:preset-sub-type="from-bottom">
                  <anim:set smil:begin="0s" smil:dur="0.001s" smil:fill="hold" smil:targetElement="id78" smil:attributeName="visibility" smil:to="visible"/>
                  <anim:animate smil:dur="5s" smil:fill="hold" smil:targetElement="id78" smil:attributeName="x" smil:values="x;x" smil:keyTimes="0;1"/>
                  <anim:animate smil:dur="5s" smil:fill="hold" smil:targetElement="id78" smil:attributeName="y" smil:values="1+height/2;y" smil:keyTimes="0;1"/>
                </anim:par>
              </anim:par>
            </anim:par>
          </anim:seq>
        </anim:par>
        <presentation:notes draw:style-name="dp2">
          <draw:page-thumbnail draw:style-name="gr1" draw:layer="layout" svg:width="14.848cm" svg:height="11.136cm" svg:x="3.075cm" svg:y="2.257cm" draw:page-number="34" presentation:class="page"/>
          <draw:frame presentation:style-name="pr62" draw:text-style-name="P4" draw:layer="layout" svg:width="16.799cm" svg:height="13.364cm" svg:x="2.1cm" svg:y="14.107cm" presentation:class="notes" presentation:placeholder="true">
            <draw:text-box/>
          </draw:frame>
        </presentation:notes>
      </draw:page>
      <draw:page draw:name="page35" draw:style-name="dp21" draw:master-page-name="_32_5_5f_Standarddesign">
        <draw:custom-shape draw:name="WordArt 4" draw:style-name="gr8" draw:text-style-name="P28" xml:id="id79" draw:id="id79" draw:layer="layout" svg:width="12.399cm" svg:height="2.738cm" svg:x="5.3cm" svg:y="0.926cm">
          <text:p text:style-name="P1"><text:span text:style-name="T106">Löwe</text:span><text:span text:style-name="T7"><text:line-break/></text:span><text:span text:style-name="T106"/></text:p>
          <draw:enhanced-geometry draw:mirror-horizontal="false" draw:mirror-vertical="false" svg:viewBox="0 0 21600 21600" draw:text-path="true" draw:text-path-mode="path" draw:text-path-scale="path" draw:text-areas="0 0 21600 21600" draw:type="fontwork-plain-text" draw:modifiers="10800" draw:enhanced-path="M ?f3 0 L ?f5 0 N M ?f6 21600 L ?f7 21600 N">
            <draw:equation draw:name="f0" draw:formula="$0 -10800"/>
            <draw:equation draw:name="f1" draw:formula="?f0 *2"/>
            <draw:equation draw:name="f2" draw:formula="abs(?f1 )"/>
            <draw:equation draw:name="f3" draw:formula="if(?f1 ,0,?f2 )"/>
            <draw:equation draw:name="f4" draw:formula="21600-?f2 "/>
            <draw:equation draw:name="f5" draw:formula="if(?f1 ,?f4 ,21600)"/>
            <draw:equation draw:name="f6" draw:formula="if(?f1 ,?f2 ,0)"/>
            <draw:equation draw:name="f7" draw:formula="if(?f1 ,21600,?f4 )"/>
            <draw:handle draw:handle-position="$0 21600" draw:handle-range-x-minimum="6629" draw:handle-range-x-maximum="14971"/>
          </draw:enhanced-geometry>
        </draw:custom-shape>
        <draw:frame draw:name="Rectangle 6" presentation:style-name="pr63" draw:text-style-name="P6" draw:layer="layout" svg:width="22.859cm" svg:height="12.572cm" svg:x="0cm" svg:y="4.445cm" presentation:class="outline" presentation:user-transformed="true">
          <draw:text-box>
            <text:p xml:id="id80" text:id="id80" text:style-name="P20"><text:span text:style-name="T107">Der </text:span><text:span text:style-name="T108">Löwe</text:span><text:span text:style-name="T107"> <text:s/>ist eine Art der Katzen. Er lebt im Unterschied zu anderen Katzen in Rudeln, ist durch die Mähne des Männchens gekennzeichnet und ist heute in Afrika sowie im indischen Bundesstaat Gujarat beheimatet. </text:span></text:p>
          </draw:text-box>
        </draw:frame>
        <anim:par smil:dur="indefinite" smil:restart="never" presentation:node-type="timing-root">
          <anim:seq smil:dur="indefinite" presentation:node-type="main-sequence">
            <anim:par smil:begin="next" smil:fill="hold">
              <anim:par smil:begin="0s" smil:fill="hold">
                <anim:par smil:begin="0s" smil:fill="hold" presentation:node-type="on-click" presentation:preset-class="entrance" presentation:preset-id="ooo-entrance-bounce">
                  <anim:set smil:begin="0s" smil:dur="0.001s" smil:fill="hold" smil:targetElement="id79" smil:attributeName="visibility" smil:to="visible"/>
                  <anim:animate smil:begin="0s" smil:dur="1.822s" smil:targetElement="id79" smil:attributeName="x" smil:values="x-0.25;x" smil:keyTimes="0;1"/>
                  <anim:animate smil:begin="1.822s" smil:dur="0.178s" smil:targetElement="id79" smil:attributeName="x" smil:values="x;x" smil:keyTimes="0;1"/>
                  <anim:animate smil:begin="0s" smil:dur="0.664s" smil:targetElement="id79" smil:attributeName="y" smil:values="0.5;1" smil:keyTimes="0;1" anim:formula="y-sin(pi*$)/3"/>
                  <anim:animate smil:begin="0.664s" smil:dur="0.664s" smil:targetElement="id79" smil:attributeName="y" smil:values="0;1" smil:keyTimes="0;1" anim:formula="y-sin(pi*$)/9"/>
                  <anim:animate smil:begin="1.324s" smil:dur="0.332s" smil:targetElement="id79" smil:attributeName="y" smil:values="0;1" smil:keyTimes="0;1" anim:formula="y-sin(pi*$)/27"/>
                  <anim:animate smil:begin="1.656s" smil:dur="0.164s" smil:targetElement="id79" smil:attributeName="y" smil:values="0;1" smil:keyTimes="0;1" anim:formula="y-sin(pi*$)/81"/>
                  <anim:animateTransform smil:begin="0.65s" smil:dur="0.026s" smil:targetElement="id79" smil:to="1,0.6" smil:attributeName="transform" svg:type="scale"/>
                  <anim:animateTransform smil:begin="0.676s" smil:dur="0.166s" smil:decelerate="0.5" smil:targetElement="id79" smil:to="1,1" smil:attributeName="transform" svg:type="scale"/>
                  <anim:animateTransform smil:begin="1.312s" smil:dur="0.026s" smil:targetElement="id79" smil:to="1,0.8" smil:attributeName="transform" svg:type="scale"/>
                  <anim:animateTransform smil:begin="1.338s" smil:dur="0.166s" smil:decelerate="0.5" smil:targetElement="id79" smil:to="1,1" smil:attributeName="transform" svg:type="scale"/>
                  <anim:animateTransform smil:begin="1.642s" smil:dur="0.026s" smil:targetElement="id79" smil:to="1,0.9" smil:attributeName="transform" svg:type="scale"/>
                  <anim:animateTransform smil:begin="1.668s" smil:dur="0.166s" smil:decelerate="0.5" smil:targetElement="id79" smil:to="1,1" smil:attributeName="transform" svg:type="scale"/>
                  <anim:animateTransform smil:begin="1.808s" smil:dur="0.026s" smil:targetElement="id79" smil:to="1,0.95" smil:attributeName="transform" svg:type="scale"/>
                  <anim:animateTransform smil:begin="1.834s" smil:dur="0.166s" smil:decelerate="0.5" smil:targetElement="id79" smil:to="1,1" smil:attributeName="transform" svg:type="scale"/>
                  <anim:transitionFilter smil:dur="0.58s" smil:targetElement="id79" smil:type="barWipe" smil:subtype="topToBottom" smil:direction="reverse"/>
                </anim:par>
              </anim:par>
            </anim:par>
            <anim:par smil:begin="next" smil:fill="hold">
              <anim:par smil:begin="0s" smil:fill="hold">
                <anim:iterate smil:begin="0s" smil:fill="hold" presentation:node-type="on-click" presentation:preset-class="entrance" presentation:preset-id="ooo-entrance-unfold" smil:targetElement="id80" anim:iterate-type="by-letter" anim:iterate-interval="PT00H00M00.1S">
                  <anim:set smil:begin="0s" smil:dur="0.001s" smil:fill="hold" anim:sub-item="text" smil:attributeName="visibility" smil:to="visible"/>
                  <anim:animate smil:dur="1s" smil:fill="hold" anim:sub-item="text" smil:attributeName="x" smil:values="x-.1;x" smil:keyTimes="0;1"/>
                  <anim:animate smil:dur="1s" smil:fill="hold" anim:sub-item="text" smil:attributeName="y" smil:values="y;y" smil:keyTimes="0;1"/>
                  <anim:transitionFilter smil:dur="1s" anim:sub-item="text" smil:type="fade" smil:subtype="crossfade"/>
                </anim:iterate>
              </anim:par>
            </anim:par>
          </anim:seq>
        </anim:par>
        <presentation:notes draw:style-name="dp2">
          <draw:page-thumbnail draw:style-name="gr1" draw:layer="layout" svg:width="14.848cm" svg:height="11.136cm" svg:x="3.075cm" svg:y="2.257cm" draw:page-number="35" presentation:class="page"/>
          <draw:frame presentation:style-name="pr64" draw:text-style-name="P4" draw:layer="layout" svg:width="16.799cm" svg:height="13.364cm" svg:x="2.1cm" svg:y="14.107cm" presentation:class="notes" presentation:placeholder="true">
            <draw:text-box/>
          </draw:frame>
        </presentation:notes>
      </draw:page>
      <draw:page draw:name="page36" draw:style-name="dp22" draw:master-page-name="_32_6_5f_Standarddesign">
        <draw:custom-shape draw:name="WordArt 5" draw:style-name="gr7" draw:text-style-name="P23" xml:id="id81" draw:id="id81" draw:layer="layout" svg:width="12.223cm" svg:height="7.272cm" svg:x="5.9cm" svg:y="0cm">
          <text:p text:style-name="P1"><text:span text:style-name="T109">Leopard</text:span><text:span text:style-name="T7"><text:line-break/></text:span><text:span text:style-name="T109"/></text:p>
          <draw:enhanced-geometry draw:mirror-horizontal="false" draw:mirror-vertical="false" svg:viewBox="0 0 21600 21600" draw:text-path="true" draw:text-path-mode="path" draw:text-path-scale="path" draw:text-areas="0 0 21600 21600" draw:type="fontwork-fade-up" draw:modifiers="2158.056" draw:enhanced-path="M ?f0 0 L ?f1 0 N M 0 21600 L 21600 21600 N">
            <draw:equation draw:name="f0" draw:formula="$0 "/>
            <draw:equation draw:name="f1" draw:formula="21600-$0 "/>
            <draw:handle draw:handle-position="$0 top" draw:handle-range-x-minimum="0" draw:handle-range-x-maximum="10800"/>
          </draw:enhanced-geometry>
        </draw:custom-shape>
        <draw:custom-shape draw:name="Rectangle 6" draw:style-name="gr10" draw:text-style-name="P6" draw:layer="layout" svg:width="25.399cm" svg:height="8.725cm" svg:x="0cm" svg:y="9.645cm">
          <text:p xml:id="id82" text:id="id82" text:style-name="P21"><text:span text:style-name="T110">Der </text:span><text:span text:style-name="T111">Leopard</text:span><text:span text:style-name="T112"> ist eine Art aus der Familie der Katzen, die in Afrika und Asien verbreitet ist. Darüber hinaus kommt sie auch im Kaukasus(ein Hochgebirge in Eurasien) vor. Der Leopard ist nach </text:span><text:span text:style-name="T113"><text:a xlink:href="https://de.wikipedia.org/wiki/Tiger" xlink:type="simple">Tiger</text:a></text:span><text:span text:style-name="T112">, </text:span><text:span text:style-name="T113"><text:a xlink:href="https://de.wikipedia.org/wiki/L%25C3%25B6we" xlink:type="simple">Löwe</text:a></text:span><text:span text:style-name="T112"><text:s/>und </text:span><text:span text:style-name="T113"><text:a xlink:href="https://de.wikipedia.org/wiki/Jaguar" xlink:type="simple">Jaguar</text:a></text:span><text:span text:style-name="T112"><text:s/>die viertgrößte </text:span><text:span text:style-name="T113"><text:a xlink:href="https://de.wikipedia.org/wiki/Gro%25C3%259Fkatze" xlink:type="simple">Großkatze</text:a></text:span><text:span text:style-name="T112">. Auf der </text:span><text:span text:style-name="T113"><text:a xlink:href="https://de.wikipedia.org/wiki/Rote_Liste_gef%25C3%25A4hrdeter_Arten" xlink:type="simple">Roten Liste gefährdeter Arten</text:a></text:span><text:span text:style-name="T112"><text:s text:c="2"/>sind Leoparden in der Vorwarnliste als (gering gefährdet) klassifiziert.</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smil:dur="indefinite" smil:restart="never" presentation:node-type="timing-root">
          <anim:seq smil:dur="indefinite" presentation:node-type="main-sequence">
            <anim:par smil:begin="next" smil:fill="hold">
              <anim:par smil:begin="0s" smil:fill="hold">
                <anim:par smil:begin="0s" smil:fill="hold" smil:decelerate="0.5" presentation:node-type="on-click" presentation:preset-class="entrance" presentation:preset-id="ooo-entrance-spin-in">
                  <anim:set smil:begin="0s" smil:dur="0.001s" smil:fill="hold" smil:targetElement="id81" smil:attributeName="visibility" smil:to="visible"/>
                  <anim:animate smil:dur="0.5s" smil:fill="hold" smil:targetElement="id81" smil:attributeName="width" smil:values="0;width" smil:keyTimes="0;1"/>
                  <anim:animate smil:dur="0.5s" smil:fill="hold" smil:targetElement="id81" smil:attributeName="height" smil:values="0;height" smil:keyTimes="0;1"/>
                  <anim:animate smil:dur="0.5s" smil:fill="hold" smil:targetElement="id81" smil:attributeName="rotate" smil:values="360;0" smil:keyTimes="0;1"/>
                  <anim:transitionFilter smil:dur="0.5s" smil:targetElement="id81" smil:type="fade" smil:subtype="crossfade"/>
                </anim:par>
              </anim:par>
            </anim:par>
            <anim:par smil:begin="next" smil:fill="hold">
              <anim:par smil:begin="0s" smil:fill="hold">
                <anim:iterate smil:begin="0s" smil:fill="hold" presentation:node-type="on-click" presentation:preset-class="entrance" presentation:preset-id="ooo-entrance-flip" smil:targetElement="id82" anim:iterate-type="by-letter" anim:iterate-interval="PT00H00M00.1S">
                  <anim:set smil:begin="0s" smil:dur="0.001s" smil:fill="hold" anim:sub-item="text" smil:attributeName="visibility" smil:to="visible"/>
                  <anim:animate smil:begin="0s" smil:dur="0.5s" smil:fill="hold" smil:autoReverse="true" anim:sub-item="text" smil:attributeName="width" smil:by="(-width*2)"/>
                  <anim:animate smil:begin="0s" smil:dur="0.5s" smil:fill="hold" smil:decelerate="0.5" smil:autoReverse="true" anim:sub-item="text" smil:attributeName="x" smil:by="(width*0.50)"/>
                  <anim:animate smil:begin="0s" smil:dur="1s" smil:fill="hold" anim:sub-item="text" smil:attributeName="y" smil:from="(-height/2)" smil:to="(y)"/>
                  <anim:animateTransform smil:begin="0s" smil:dur="1s" smil:fill="hold" anim:sub-item="text" smil:by="360" smil:attributeName="transform" svg:type="rotate"/>
                </anim:iterate>
              </anim:par>
            </anim:par>
          </anim:seq>
        </anim:par>
        <presentation:notes draw:style-name="dp2">
          <draw:page-thumbnail draw:style-name="gr1" draw:layer="layout" svg:width="14.848cm" svg:height="11.136cm" svg:x="3.075cm" svg:y="2.257cm" draw:page-number="36" presentation:class="page"/>
          <draw:frame presentation:style-name="pr65" draw:text-style-name="P4"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3">
  <office:font-face-decls>
    <style:font-face style:name="ABSALOM1" svg:font-family="ABSALOM"/>
    <style:font-face style:name="AcmeFont1" svg:font-family="AcmeFont"/>
    <style:font-face style:name="Algerian1" svg:font-family="Algerian"/>
    <style:font-face style:name="Alien Encounters1" svg:font-family="'Alien Encounters'"/>
    <style:font-face style:name="Almonte Snow1" svg:font-family="'Almonte Snow'"/>
    <style:font-face style:name="Amethyst1" svg:font-family="Amethyst"/>
    <style:font-face style:name="Arial1" svg:font-family="Arial"/>
    <style:font-face style:name="Arial Black1" svg:font-family="'Arial Black'"/>
    <style:font-face style:name="Arial Narrow" svg:font-family="'Arial Narrow'"/>
    <style:font-face style:name="Arial Unicode MS1" svg:font-family="'Arial Unicode MS'"/>
    <style:font-face style:name="BATAVIA1" svg:font-family="BATAVIA"/>
    <style:font-face style:name="BN Jinx" svg:font-family="'BN Jinx'"/>
    <style:font-face style:name="Baby Kruffy" svg:font-family="'Baby Kruffy'"/>
    <style:font-face style:name="Balthazar1" svg:font-family="Balthazar"/>
    <style:font-face style:name="Baskerville Old Face1" svg:font-family="'Baskerville Old Face'"/>
    <style:font-face style:name="Bitstream Vera Sans1" svg:font-family="'Bitstream Vera Sans'"/>
    <style:font-face style:name="Bodoni MT Condensed" svg:font-family="'Bodoni MT Condensed'"/>
    <style:font-face style:name="Bradley Hand ITC" svg:font-family="'Bradley Hand ITC'"/>
    <style:font-face style:name="Brussels1" svg:font-family="Brussels"/>
    <style:font-face style:name="Calligraphic1" svg:font-family="Calligraphic"/>
    <style:font-face style:name="Cracked Johnnie1" svg:font-family="'Cracked Johnnie'"/>
    <style:font-face style:name="Creepygirl1" svg:font-family="Creepygirl"/>
    <style:font-face style:name="Induction1" svg:font-family="Induction"/>
    <style:font-face style:name="NSimSun1" svg:font-family="NSimSun"/>
    <style:font-face style:name="Neon Lights" svg:font-family="'Neon Lights'"/>
    <style:font-face style:name="PenultimateLightItal1" svg:font-family="PenultimateLightItal"/>
    <style:font-face style:name="Times New Roman1" svg:font-family="'Times New Roman'"/>
    <style:font-face style:name="Valken1" svg:font-family="Valken"/>
    <style:font-face style:name="Wingdings 3" svg:font-family="'Wingdings 3'"/>
    <style:font-face style:name="Woodcut" svg:font-family="Woodcut"/>
    <style:font-face style:name="X-Files" svg:font-family="X-Files"/>
    <style:font-face style:name="Year supply of fairy cakes1" svg:font-family="'Year supply of fairy cakes'"/>
    <style:font-face style:name="Almonte Snow2" svg:font-family="'Almonte Snow'" style:font-family-generic="modern"/>
    <style:font-face style:name="Amethyst2" svg:font-family="Amethyst" style:font-family-generic="modern"/>
    <style:font-face style:name="Arial3" svg:font-family="Arial" style:font-family-generic="modern"/>
    <style:font-face style:name="Arial Black2" svg:font-family="'Arial Black'" style:font-family-generic="modern"/>
    <style:font-face style:name="Baby Kruffy2" svg:font-family="'Baby Kruffy'" style:font-family-generic="modern"/>
    <style:font-face style:name="Baskerville Old Face2" svg:font-family="'Baskerville Old Face'" style:font-family-generic="modern"/>
    <style:font-face style:name="Bitstream Vera Sans2" svg:font-family="'Bitstream Vera Sans'" style:font-family-generic="modern"/>
    <style:font-face style:name="Bodoni MT Condensed2" svg:font-family="'Bodoni MT Condensed'" style:font-family-generic="modern"/>
    <style:font-face style:name="Bradley Hand ITC2" svg:font-family="'Bradley Hand ITC'" style:font-family-generic="modern"/>
    <style:font-face style:name="Brussels2" svg:font-family="Brussels" style:font-family-generic="modern"/>
    <style:font-face style:name="Calibri2" svg:font-family="Calibri" style:font-family-generic="modern"/>
    <style:font-face style:name="Calligraphic2" svg:font-family="Calligraphic" style:font-family-generic="modern"/>
    <style:font-face style:name="Creepygirl2" svg:font-family="Creepygirl" style:font-family-generic="modern"/>
    <style:font-face style:name="Valken2" svg:font-family="Valken" style:font-family-generic="modern"/>
    <style:font-face style:name="X-Files2" svg:font-family="X-Files" style:font-family-generic="modern"/>
    <style:font-face style:name="ABSALOM" svg:font-family="ABSALOM" style:font-pitch="variable"/>
    <style:font-face style:name="AcmeFont" svg:font-family="AcmeFont" style:font-pitch="variable"/>
    <style:font-face style:name="Algerian" svg:font-family="Algerian" style:font-pitch="variable"/>
    <style:font-face style:name="Alien Encounters" svg:font-family="'Alien Encounters'" style:font-pitch="variable"/>
    <style:font-face style:name="Almonte Snow" svg:font-family="'Almonte Snow'" style:font-pitch="variable"/>
    <style:font-face style:name="Amethyst" svg:font-family="Amethyst" style:font-pitch="variable"/>
    <style:font-face style:name="Arial" svg:font-family="Arial" style:font-pitch="variable"/>
    <style:font-face style:name="Arial Black" svg:font-family="'Arial Black'" style:font-pitch="variable"/>
    <style:font-face style:name="Arial Narrow1" svg:font-family="'Arial Narrow'" style:font-pitch="variable"/>
    <style:font-face style:name="Arial Unicode MS" svg:font-family="'Arial Unicode MS'" style:font-pitch="variable"/>
    <style:font-face style:name="BATAVIA" svg:font-family="BATAVIA" style:font-pitch="variable"/>
    <style:font-face style:name="BN Jinx1" svg:font-family="'BN Jinx'" style:font-pitch="variable"/>
    <style:font-face style:name="Baby Kruffy1" svg:font-family="'Baby Kruffy'" style:font-pitch="variable"/>
    <style:font-face style:name="Balthazar" svg:font-family="Balthazar" style:font-pitch="variable"/>
    <style:font-face style:name="Baskerville Old Face" svg:font-family="'Baskerville Old Face'" style:font-pitch="variable"/>
    <style:font-face style:name="Bitstream Vera Sans" svg:font-family="'Bitstream Vera Sans'" style:font-pitch="variable"/>
    <style:font-face style:name="Bodoni MT Condensed1" svg:font-family="'Bodoni MT Condensed'" style:font-pitch="variable"/>
    <style:font-face style:name="Bradley Hand ITC1" svg:font-family="'Bradley Hand ITC'" style:font-pitch="variable"/>
    <style:font-face style:name="Brussels" svg:font-family="Brussels" style:font-pitch="variable"/>
    <style:font-face style:name="Calibri" svg:font-family="Calibri" style:font-pitch="variable"/>
    <style:font-face style:name="Calligraphic" svg:font-family="Calligraphic" style:font-pitch="variable"/>
    <style:font-face style:name="Cracked Johnnie" svg:font-family="'Cracked Johnnie'" style:font-pitch="variable"/>
    <style:font-face style:name="Creepygirl" svg:font-family="Creepygirl" style:font-pitch="variable"/>
    <style:font-face style:name="Induction" svg:font-family="Induction" style:font-pitch="variable"/>
    <style:font-face style:name="Liberation Sans" svg:font-family="'Liberation Sans'" style:font-pitch="variable"/>
    <style:font-face style:name="Liberation Serif1" svg:font-family="'Liberation Serif'" style:font-pitch="variable"/>
    <style:font-face style:name="Microsoft YaHei1" svg:font-family="'Microsoft YaHei'" style:font-pitch="variable"/>
    <style:font-face style:name="NSimSun" svg:font-family="NSimSun" style:font-pitch="variable"/>
    <style:font-face style:name="Neon Lights1" svg:font-family="'Neon Lights'" style:font-pitch="variable"/>
    <style:font-face style:name="PenultimateLightItal" svg:font-family="PenultimateLightItal" style:font-pitch="variable"/>
    <style:font-face style:name="Tahoma" svg:font-family="Tahoma" style:font-pitch="variable"/>
    <style:font-face style:name="Times New Roman" svg:font-family="'Times New Roman'" style:font-pitch="variable"/>
    <style:font-face style:name="Valken" svg:font-family="Valken" style:font-pitch="variable"/>
    <style:font-face style:name="Woodcut1" svg:font-family="Woodcut" style:font-pitch="variable"/>
    <style:font-face style:name="X-Files1" svg:font-family="X-Files" style:font-pitch="variable"/>
    <style:font-face style:name="Year supply of fairy cakes" svg:font-family="'Year supply of fairy cakes'" style:font-pitch="variable"/>
    <style:font-face style:name="Arial2" svg:font-family="Arial" style:font-family-generic="modern" style:font-pitch="variable"/>
    <style:font-face style:name="Arial Black3" svg:font-family="'Arial Black'" style:font-family-generic="modern" style:font-pitch="variable"/>
    <style:font-face style:name="Calibri1" svg:font-family="Calibri" style:font-family-generic="modern" style:font-pitch="variable"/>
    <style:font-face style:name="Microsoft YaHei" svg:font-family="'Microsoft YaHei'" style:font-family-generic="modern" style:font-pitch="variable"/>
    <style:font-face style:name="Segoe UI1" svg:font-family="'Segoe UI'" style:font-family-generic="modern" style:font-pitch="variable"/>
    <style:font-face style:name="Liberation Sans1"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Microsoft YaHei2" svg:font-family="'Microsoft YaHei'" style:font-family-generic="system" style:font-pitch="variable"/>
    <style:font-face style:name="Segoe UI" svg:font-family="'Segoe UI'" style:font-family-generic="system" style:font-pitch="variable"/>
    <style:font-face style:name="Tahoma1" svg:font-family="Tahoma" style:font-family-generic="system" style:font-pitch="variable"/>
  </office:font-face-decls>
  <office:styles>
    <draw:gradient draw:name="Ausgefüllt" draw:style="linear" draw:start-color="#ffffff" draw:end-color="#cccccc" draw:start-intensity="100%" draw:end-intensity="100%" draw:angle="30deg" draw:border="0%"/>
    <draw:gradient draw:name="Ausgefüllt_20_blau" draw:display-name="Ausgefüllt blau" draw:style="linear" draw:start-color="#729fcf" draw:end-color="#355269" draw:start-intensity="100%" draw:end-intensity="100%" draw:angle="30deg" draw:border="0%"/>
    <draw:gradient draw:name="Ausgefüllt_20_gelb" draw:display-name="Ausgefüllt gelb" draw:style="linear" draw:start-color="#ffde59" draw:end-color="#b47804" draw:start-intensity="100%" draw:end-intensity="100%" draw:angle="30deg" draw:border="0%"/>
    <draw:gradient draw:name="Ausgefüllt_20_grün" draw:display-name="Ausgefüllt grün" draw:style="linear" draw:start-color="#77bc65" draw:end-color="#127622" draw:start-intensity="100%" draw:end-intensity="100%" draw:angle="30deg" draw:border="0%"/>
    <draw:gradient draw:name="Ausgefüllt_20_rot" draw:display-name="Ausgefüllt rot" draw:style="linear" draw:start-color="#ff6d6d" draw:end-color="#c9211e" draw:start-intensity="100%" draw:end-intensity="100%" draw:angle="30deg" draw:border="0%"/>
    <draw:gradient draw:name="Formen" draw:style="rectangular" draw:cx="50%" draw:cy="50%" draw:start-color="#cccccc" draw:end-color="#ffffff" draw:start-intensity="100%" draw:end-intensity="100%" draw:angle="0deg" draw:border="0%"/>
    <draw:gradient draw:name="Gradient_20_1" draw:display-name="Gradient 1" draw:style="linear" draw:start-color="#747474" draw:end-color="#ffffff" draw:start-intensity="100%" draw:end-intensity="100%" draw:angle="270deg" draw:border="0%"/>
    <draw:gradient draw:name="Gradient_20_10" draw:display-name="Gradient 10" draw:style="linear" draw:start-color="#ffe103" draw:end-color="#fe1f08" draw:start-intensity="100%" draw:end-intensity="100%" draw:angle="180deg" draw:border="0%"/>
    <draw:gradient draw:name="Gradient_20_11" draw:display-name="Gradient 11" draw:style="linear" draw:start-color="#006600" draw:end-color="#005400" draw:start-intensity="100%" draw:end-intensity="100%" draw:angle="270deg" draw:border="0%"/>
    <draw:gradient draw:name="Gradient_20_12" draw:display-name="Gradient 12" draw:style="linear" draw:start-color="#1f791f" draw:end-color="#006600" draw:start-intensity="100%" draw:end-intensity="100%" draw:angle="180deg" draw:border="0%"/>
    <draw:gradient draw:name="Gradient_20_2" draw:display-name="Gradient 2" draw:style="rectangular" draw:cx="0%" draw:cy="0%" draw:start-color="#000000" draw:end-color="#af273e" draw:start-intensity="100%" draw:end-intensity="100%" draw:angle="90deg" draw:border="0%"/>
    <draw:gradient draw:name="Gradient_20_3" draw:display-name="Gradient 3" draw:style="rectangular" draw:cx="0%" draw:cy="0%" draw:start-color="#af273e" draw:end-color="#ff8b17" draw:start-intensity="100%" draw:end-intensity="100%" draw:angle="90deg" draw:border="0%"/>
    <draw:gradient draw:name="Gradient_20_4" draw:display-name="Gradient 4" draw:style="rectangular" draw:cx="0%" draw:cy="0%" draw:start-color="#af273e" draw:end-color="#ffe103" draw:start-intensity="100%" draw:end-intensity="100%" draw:angle="90deg" draw:border="0%"/>
    <draw:gradient draw:name="Gradient_20_5" draw:display-name="Gradient 5" draw:style="linear" draw:start-color="#ffe103" draw:end-color="#fe1f08" draw:start-intensity="100%" draw:end-intensity="100%" draw:angle="270deg" draw:border="0%"/>
    <draw:gradient draw:name="Gradient_20_6" draw:display-name="Gradient 6" draw:style="linear" draw:start-color="#fe1f08" draw:end-color="#000000" draw:start-intensity="100%" draw:end-intensity="100%" draw:angle="180deg" draw:border="0%"/>
    <draw:gradient draw:name="Gradient_20_7" draw:display-name="Gradient 7" draw:style="linear" draw:start-color="#fe1f08" draw:end-color="#000000" draw:start-intensity="100%" draw:end-intensity="100%" draw:angle="270deg" draw:border="0%"/>
    <draw:gradient draw:name="Gradient_20_8" draw:display-name="Gradient 8" draw:style="linear" draw:start-color="#fe1f08" draw:end-color="#ffe103" draw:start-intensity="100%" draw:end-intensity="100%" draw:angle="90deg" draw:border="0%"/>
    <draw:gradient draw:name="Gradient_20_9" draw:display-name="Gradient 9" draw:style="linear" draw:start-color="#000000" draw:end-color="#fe1f08" draw:start-intensity="100%" draw:end-intensity="100%" draw:angle="90deg" draw:border="0%"/>
    <draw:gradient draw:name="msFillGradient_20_1" draw:display-name="msFillGradient 1" draw:style="rectangular" draw:cx="0%" draw:cy="0%" draw:start-color="#8c3d91" draw:end-color="#000000" draw:start-intensity="100%" draw:end-intensity="100%" draw:angle="90deg" draw:border="0%"/>
    <draw:gradient draw:name="msFillGradient_20_2" draw:display-name="msFillGradient 2" draw:style="rectangular" draw:cx="0%" draw:cy="0%" draw:start-color="#8c3d91" draw:end-color="#000000" draw:start-intensity="100%" draw:end-intensity="100%" draw:angle="90deg" draw:border="0%"/>
    <draw:gradient draw:name="msFillGradient_20_3" draw:display-name="msFillGradient 3" draw:style="rectangular" draw:cx="0%" draw:cy="0%" draw:start-color="#8c3d91" draw:end-color="#000000" draw:start-intensity="100%" draw:end-intensity="100%" draw:angle="90deg" draw:border="0%"/>
    <draw:gradient draw:name="msFillGradient_20_4" draw:display-name="msFillGradient 4" draw:style="linear" draw:start-color="#ebdad4" draw:end-color="#dcebf5" draw:start-intensity="100%" draw:end-intensity="100%" draw:angle="180deg" draw:border="0%"/>
    <draw:gradient draw:name="msFillGradient_20_5" draw:display-name="msFillGradient 5" draw:style="rectangular" draw:cx="0%" draw:cy="0%" draw:start-color="#00ffff" draw:end-color="#ff0066" draw:start-intensity="100%" draw:end-intensity="100%" draw:angle="90deg" draw:border="0%"/>
    <draw:gradient draw:name="msFillGradient_20_6" draw:display-name="msFillGradient 6" draw:style="linear" draw:start-color="#008000" draw:end-color="#00cc00" draw:start-intensity="100%" draw:end-intensity="100%" draw:angle="180deg" draw:border="0%"/>
    <draw:gradient draw:name="msFillGradient_20_7" draw:display-name="msFillGradient 7" draw:style="linear" draw:start-color="#ee3f17" draw:end-color="#a603ab" draw:start-intensity="100%" draw:end-intensity="100%" draw:angle="180deg" draw:border="0%"/>
    <draw:gradient draw:name="msFillGradient_20_8" draw:display-name="msFillGradient 8" draw:style="rectangular" draw:cx="0%" draw:cy="0%" draw:start-color="#66ff33" draw:end-color="#ffff00" draw:start-intensity="100%" draw:end-intensity="100%" draw:angle="90deg" draw:border="0%"/>
    <draw:gradient draw:name="msFillGradient_20_9" draw:display-name="msFillGradient 9" draw:style="linear" draw:start-color="#000040" draw:end-color="#400040" draw:start-intensity="100%" draw:end-intensity="100%" draw:angle="180deg" draw:border="0%"/>
    <draw:fill-image draw:name="msFillBitmap_20_1" draw:display-name="msFillBitmap 1" xlink:href="Pictures/100000000000008000000080E89ED90CEA5A5904.jpg" xlink:type="simple" xlink:show="embed" xlink:actuate="onLoad"/>
    <draw:opacity draw:name="msTransGradient_20_1" draw:display-name="msTransGradient 1" draw:style="linear" draw:start="0%" draw:end="100%" draw:angle="270deg" draw:border="0%"/>
    <draw:opacity draw:name="msTransGradient_20_2" draw:display-name="msTransGradient 2" draw:style="linear" draw:start="0%" draw:end="100%" draw:angle="270deg" draw:border="0%"/>
    <draw:opacity draw:name="msTransGradient_20_3" draw:display-name="msTransGradient 3" draw:style="linear" draw:start="100%" draw:end="0%" draw:angle="180deg" draw:border="0%"/>
    <draw:opacity draw:name="msTransGradient_20_4" draw:display-name="msTransGradient 4" draw:style="linear" draw:start="100%" draw:end="0%" draw:angle="180deg" draw:border="0%"/>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writing-mode="lr-tb" style:font-independent-line-spacing="false">
        <style:tab-stops/>
      </style:paragraph-properties>
      <style:text-properties style:use-window-font-color="true" loext:opacity="0%" style:font-name="Liberation Serif" fo:font-size="24pt" fo:language="de" fo:country="DE" style:font-name-asian="Segoe UI" style:font-size-asian="24pt" style:language-asian="zh" style:country-asian="CN" style:font-name-complex="Tahoma1" style:font-size-complex="24pt" style:language-complex="zxx" style:country-complex="none"/>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18pt" fo:font-style="normal" fo:text-shadow="none" style:text-underline-style="none" fo:font-weight="normal" style:letter-kerning="true" style:font-name-asian="Microsoft YaHei2" style:font-family-asian="'Microsoft YaHei'" style:font-family-generic-asian="system" style:font-pitch-asian="variable" style:font-size-asian="18pt" style:font-style-asian="normal" style:font-weight-asian="normal" style:font-name-complex="Tahoma1" style:font-family-complex="Tahoma"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kt_20_ohne_20_Füllung_20_und_20_Linie" style:display-name="Objekt ohne Füllung und Lini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4" style:family="graphic" style:parent-style-name="Text">
      <style:graphic-properties draw:fill="none"/>
      <style:text-properties fo:font-size="18pt"/>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2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1" fo:font-family="'Liberation Sans'" style:font-family-generic="roman" style:font-pitch="variable" fo:font-size="18pt"/>
    </style:style>
    <style:style style:name="Shapes" style:family="graphic" style:parent-style-name="Graphic">
      <style:graphic-properties draw:stroke="none" draw:fill="gradient" draw:fill-gradient-name="Formen"/>
      <style:text-properties fo:font-size="14pt" fo:font-weight="bold"/>
    </style:style>
    <style:style style:name="Filled" style:family="graphic" style:parent-style-name="Shapes">
      <style:graphic-properties draw:fill="gradient" draw:fill-gradient-name="Ausgefüllt"/>
    </style:style>
    <style:style style:name="Filled_20_Blue" style:display-name="Filled Blue" style:family="graphic" style:parent-style-name="Filled">
      <style:graphic-properties draw:fill-gradient-name="Ausgefüllt_20_blau"/>
      <style:text-properties fo:color="#ffffff" loext:opacity="100%"/>
    </style:style>
    <style:style style:name="Filled_20_Green" style:display-name="Filled Green" style:family="graphic" style:parent-style-name="Filled">
      <style:graphic-properties draw:fill-gradient-name="Ausgefüllt_20_grün"/>
      <style:text-properties fo:color="#ffffff" loext:opacity="100%" style:font-name="Liberation Sans1" fo:font-family="'Liberation Sans'" style:font-family-generic="roman" style:font-pitch="variable"/>
    </style:style>
    <style:style style:name="Filled_20_Red" style:display-name="Filled Red" style:family="graphic" style:parent-style-name="Filled">
      <style:graphic-properties draw:fill-gradient-name="Ausgefüllt_20_rot"/>
      <style:text-properties fo:color="#ffffff" loext:opacity="100%"/>
    </style:style>
    <style:style style:name="Filled_20_Yellow" style:display-name="Filled Yellow" style:family="graphic" style:parent-style-name="Filled">
      <style:graphic-properties draw:fill-gradient-name="Ausgefüllt_20_gelb"/>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Leer-background" style:family="presentation">
      <style:graphic-properties draw:stroke="none" draw:fill="solid" draw:fill-color="#ffffff"/>
      <style:text-properties style:letter-kerning="true"/>
    </style:style>
    <style:style style:name="Leer-backgroundobjects" style:family="presentation">
      <style:graphic-properties draw:textarea-horizontal-align="justify" draw:shadow="hidden" draw:shadow-offset-x="0.2cm" draw:shadow-offset-y="0.2cm" draw:shadow-color="#808080"/>
      <style:text-properties style:letter-kerning="true"/>
    </style:style>
    <style:style style:name="Leer-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Leer-outline1" style:family="presentation">
      <style:graphic-properties draw:stroke="none" draw:fill="none" draw:auto-grow-height="false" draw:fit-to-size="false" style:shrink-to-fit="true">
        <text:list-style style:name="Leer-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Leer-outline2" style:family="presentation" style:parent-style-name="Leer-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Leer-outline3" style:family="presentation" style:parent-style-name="Leer-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Leer-outline4" style:family="presentation" style:parent-style-name="Leer-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Leer-outline5" style:family="presentation" style:parent-style-name="Leer-outline4">
      <style:paragraph-properties fo:margin-top="0.1cm" fo:margin-bottom="0cm"/>
      <style:text-properties fo:font-size="20pt" style:font-size-asian="20pt" style:font-size-complex="20pt"/>
    </style:style>
    <style:style style:name="Leer-outline6" style:family="presentation" style:parent-style-name="Leer-outline5">
      <style:paragraph-properties fo:margin-top="0.1cm" fo:margin-bottom="0cm"/>
      <style:text-properties fo:font-size="20pt" style:font-size-asian="20pt" style:font-size-complex="20pt"/>
    </style:style>
    <style:style style:name="Leer-outline7" style:family="presentation" style:parent-style-name="Leer-outline6">
      <style:paragraph-properties fo:margin-top="0.1cm" fo:margin-bottom="0cm"/>
      <style:text-properties fo:font-size="20pt" style:font-size-asian="20pt" style:font-size-complex="20pt"/>
    </style:style>
    <style:style style:name="Leer-outline8" style:family="presentation" style:parent-style-name="Leer-outline7">
      <style:paragraph-properties fo:margin-top="0.1cm" fo:margin-bottom="0cm"/>
      <style:text-properties fo:font-size="20pt" style:font-size-asian="20pt" style:font-size-complex="20pt"/>
    </style:style>
    <style:style style:name="Leer-outline9" style:family="presentation" style:parent-style-name="Leer-outline8">
      <style:paragraph-properties fo:margin-top="0.1cm" fo:margin-bottom="0cm"/>
      <style:text-properties fo:font-size="20pt" style:font-size-asian="20pt" style:font-size-complex="20pt"/>
    </style:style>
    <style:style style:name="Leer-subtitle" style:family="presentation">
      <style:graphic-properties draw:stroke="none" draw:fill="none" draw:textarea-vertical-align="middle">
        <text:list-style style:name="Leer-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Leer-title" style:family="presentation">
      <style:graphic-properties draw:stroke="none" draw:fill="none" draw:textarea-vertical-align="middle">
        <text:list-style style:name="Leer-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4__5f_Vorschlag-background" style:display-name="4_Vorschlag-background" style:family="presentation">
      <style:graphic-properties draw:stroke="none" draw:fill="solid" draw:fill-color="#ffffff"/>
      <style:text-properties style:letter-kerning="true"/>
    </style:style>
    <style:style style:name="_34__5f_Vorschlag-backgroundobjects" style:display-name="4_Vorschlag-backgroundobjects" style:family="presentation">
      <style:graphic-properties draw:textarea-horizontal-align="justify" draw:shadow="hidden" draw:shadow-offset-x="0.2cm" draw:shadow-offset-y="0.2cm" draw:shadow-color="#808080"/>
      <style:text-properties style:letter-kerning="true"/>
    </style:style>
    <style:style style:name="_34__5f_Vorschlag-notes" style:display-name="4_Vorschlag-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4__5f_Vorschlag-outline1" style:display-name="4_Vorschlag-outline1" style:family="presentation">
      <style:graphic-properties draw:stroke="none" draw:fill="none" draw:auto-grow-height="false" draw:fit-to-size="false" style:shrink-to-fit="true">
        <text:list-style style:name="_34__5f_Vorschlag-outline1" style:display-name="4_Vorschlag-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4__5f_Vorschlag-outline2" style:display-name="4_Vorschlag-outline2" style:family="presentation" style:parent-style-name="_34__5f_Vorschlag-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4__5f_Vorschlag-outline3" style:display-name="4_Vorschlag-outline3" style:family="presentation" style:parent-style-name="_34__5f_Vorschlag-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4__5f_Vorschlag-outline4" style:display-name="4_Vorschlag-outline4" style:family="presentation" style:parent-style-name="_34__5f_Vorschlag-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4__5f_Vorschlag-outline5" style:display-name="4_Vorschlag-outline5" style:family="presentation" style:parent-style-name="_34__5f_Vorschlag-outline4">
      <style:paragraph-properties fo:margin-top="0.1cm" fo:margin-bottom="0cm"/>
      <style:text-properties fo:font-size="20pt" style:font-size-asian="20pt" style:font-size-complex="20pt"/>
    </style:style>
    <style:style style:name="_34__5f_Vorschlag-outline6" style:display-name="4_Vorschlag-outline6" style:family="presentation" style:parent-style-name="_34__5f_Vorschlag-outline5">
      <style:paragraph-properties fo:margin-top="0.1cm" fo:margin-bottom="0cm"/>
      <style:text-properties fo:font-size="20pt" style:font-size-asian="20pt" style:font-size-complex="20pt"/>
    </style:style>
    <style:style style:name="_34__5f_Vorschlag-outline7" style:display-name="4_Vorschlag-outline7" style:family="presentation" style:parent-style-name="_34__5f_Vorschlag-outline6">
      <style:paragraph-properties fo:margin-top="0.1cm" fo:margin-bottom="0cm"/>
      <style:text-properties fo:font-size="20pt" style:font-size-asian="20pt" style:font-size-complex="20pt"/>
    </style:style>
    <style:style style:name="_34__5f_Vorschlag-outline8" style:display-name="4_Vorschlag-outline8" style:family="presentation" style:parent-style-name="_34__5f_Vorschlag-outline7">
      <style:paragraph-properties fo:margin-top="0.1cm" fo:margin-bottom="0cm"/>
      <style:text-properties fo:font-size="20pt" style:font-size-asian="20pt" style:font-size-complex="20pt"/>
    </style:style>
    <style:style style:name="_34__5f_Vorschlag-outline9" style:display-name="4_Vorschlag-outline9" style:family="presentation" style:parent-style-name="_34__5f_Vorschlag-outline8">
      <style:paragraph-properties fo:margin-top="0.1cm" fo:margin-bottom="0cm"/>
      <style:text-properties fo:font-size="20pt" style:font-size-asian="20pt" style:font-size-complex="20pt"/>
    </style:style>
    <style:style style:name="_34__5f_Vorschlag-subtitle" style:display-name="4_Vorschlag-subtitle" style:family="presentation">
      <style:graphic-properties draw:stroke="none" draw:fill="none" draw:textarea-vertical-align="middle">
        <text:list-style style:name="_34__5f_Vorschlag-subtitle" style:display-name="4_Vorschlag-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4__5f_Vorschlag-title" style:display-name="4_Vorschlag-title" style:family="presentation">
      <style:graphic-properties draw:stroke="none" draw:fill="none" draw:textarea-vertical-align="middle">
        <text:list-style style:name="_34__5f_Vorschlag-title" style:display-name="4_Vorschlag-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1__5f_Vorschlag-background" style:display-name="1_Vorschlag-background" style:family="presentation">
      <style:graphic-properties draw:stroke="none" draw:fill="solid" draw:fill-color="#ffffff"/>
      <style:text-properties style:letter-kerning="true"/>
    </style:style>
    <style:style style:name="_31__5f_Vorschlag-backgroundobjects" style:display-name="1_Vorschlag-backgroundobjects" style:family="presentation">
      <style:graphic-properties draw:textarea-horizontal-align="justify" draw:shadow="hidden" draw:shadow-offset-x="0.2cm" draw:shadow-offset-y="0.2cm" draw:shadow-color="#808080"/>
      <style:text-properties style:letter-kerning="true"/>
    </style:style>
    <style:style style:name="_31__5f_Vorschlag-notes" style:display-name="1_Vorschlag-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1__5f_Vorschlag-outline1" style:display-name="1_Vorschlag-outline1" style:family="presentation">
      <style:graphic-properties draw:stroke="none" draw:fill="none" draw:auto-grow-height="false" draw:fit-to-size="false" style:shrink-to-fit="true">
        <text:list-style style:name="_31__5f_Vorschlag-outline1" style:display-name="1_Vorschlag-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1__5f_Vorschlag-outline2" style:display-name="1_Vorschlag-outline2" style:family="presentation" style:parent-style-name="_31__5f_Vorschlag-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1__5f_Vorschlag-outline3" style:display-name="1_Vorschlag-outline3" style:family="presentation" style:parent-style-name="_31__5f_Vorschlag-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_5f_Vorschlag-outline4" style:display-name="1_Vorschlag-outline4" style:family="presentation" style:parent-style-name="_31__5f_Vorschlag-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_5f_Vorschlag-outline5" style:display-name="1_Vorschlag-outline5" style:family="presentation" style:parent-style-name="_31__5f_Vorschlag-outline4">
      <style:paragraph-properties fo:margin-top="0.1cm" fo:margin-bottom="0cm"/>
      <style:text-properties fo:font-size="20pt" style:font-size-asian="20pt" style:font-size-complex="20pt"/>
    </style:style>
    <style:style style:name="_31__5f_Vorschlag-outline6" style:display-name="1_Vorschlag-outline6" style:family="presentation" style:parent-style-name="_31__5f_Vorschlag-outline5">
      <style:paragraph-properties fo:margin-top="0.1cm" fo:margin-bottom="0cm"/>
      <style:text-properties fo:font-size="20pt" style:font-size-asian="20pt" style:font-size-complex="20pt"/>
    </style:style>
    <style:style style:name="_31__5f_Vorschlag-outline7" style:display-name="1_Vorschlag-outline7" style:family="presentation" style:parent-style-name="_31__5f_Vorschlag-outline6">
      <style:paragraph-properties fo:margin-top="0.1cm" fo:margin-bottom="0cm"/>
      <style:text-properties fo:font-size="20pt" style:font-size-asian="20pt" style:font-size-complex="20pt"/>
    </style:style>
    <style:style style:name="_31__5f_Vorschlag-outline8" style:display-name="1_Vorschlag-outline8" style:family="presentation" style:parent-style-name="_31__5f_Vorschlag-outline7">
      <style:paragraph-properties fo:margin-top="0.1cm" fo:margin-bottom="0cm"/>
      <style:text-properties fo:font-size="20pt" style:font-size-asian="20pt" style:font-size-complex="20pt"/>
    </style:style>
    <style:style style:name="_31__5f_Vorschlag-outline9" style:display-name="1_Vorschlag-outline9" style:family="presentation" style:parent-style-name="_31__5f_Vorschlag-outline8">
      <style:paragraph-properties fo:margin-top="0.1cm" fo:margin-bottom="0cm"/>
      <style:text-properties fo:font-size="20pt" style:font-size-asian="20pt" style:font-size-complex="20pt"/>
    </style:style>
    <style:style style:name="_31__5f_Vorschlag-subtitle" style:display-name="1_Vorschlag-subtitle" style:family="presentation">
      <style:graphic-properties draw:stroke="none" draw:fill="none" draw:textarea-vertical-align="middle">
        <text:list-style style:name="_31__5f_Vorschlag-subtitle" style:display-name="1_Vorschlag-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_5f_Vorschlag-title" style:display-name="1_Vorschlag-title" style:family="presentation">
      <style:graphic-properties draw:stroke="none" draw:fill="none" draw:textarea-vertical-align="middle">
        <text:list-style style:name="_31__5f_Vorschlag-title" style:display-name="1_Vorschlag-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2__5f_Vorschlag-background" style:display-name="2_Vorschlag-background" style:family="presentation">
      <style:graphic-properties draw:stroke="none" draw:fill="solid" draw:fill-color="#ffffff"/>
      <style:text-properties style:letter-kerning="true"/>
    </style:style>
    <style:style style:name="_32__5f_Vorschlag-backgroundobjects" style:display-name="2_Vorschlag-backgroundobjects" style:family="presentation">
      <style:graphic-properties draw:textarea-horizontal-align="justify" draw:shadow="hidden" draw:shadow-offset-x="0.2cm" draw:shadow-offset-y="0.2cm" draw:shadow-color="#808080"/>
      <style:text-properties style:letter-kerning="true"/>
    </style:style>
    <style:style style:name="_32__5f_Vorschlag-notes" style:display-name="2_Vorschlag-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2__5f_Vorschlag-outline1" style:display-name="2_Vorschlag-outline1" style:family="presentation">
      <style:graphic-properties draw:stroke="none" draw:fill="none" draw:auto-grow-height="false" draw:fit-to-size="false" style:shrink-to-fit="true">
        <text:list-style style:name="_32__5f_Vorschlag-outline1" style:display-name="2_Vorschlag-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2__5f_Vorschlag-outline2" style:display-name="2_Vorschlag-outline2" style:family="presentation" style:parent-style-name="_32__5f_Vorschlag-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2__5f_Vorschlag-outline3" style:display-name="2_Vorschlag-outline3" style:family="presentation" style:parent-style-name="_32__5f_Vorschlag-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_5f_Vorschlag-outline4" style:display-name="2_Vorschlag-outline4" style:family="presentation" style:parent-style-name="_32__5f_Vorschlag-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_5f_Vorschlag-outline5" style:display-name="2_Vorschlag-outline5" style:family="presentation" style:parent-style-name="_32__5f_Vorschlag-outline4">
      <style:paragraph-properties fo:margin-top="0.1cm" fo:margin-bottom="0cm"/>
      <style:text-properties fo:font-size="20pt" style:font-size-asian="20pt" style:font-size-complex="20pt"/>
    </style:style>
    <style:style style:name="_32__5f_Vorschlag-outline6" style:display-name="2_Vorschlag-outline6" style:family="presentation" style:parent-style-name="_32__5f_Vorschlag-outline5">
      <style:paragraph-properties fo:margin-top="0.1cm" fo:margin-bottom="0cm"/>
      <style:text-properties fo:font-size="20pt" style:font-size-asian="20pt" style:font-size-complex="20pt"/>
    </style:style>
    <style:style style:name="_32__5f_Vorschlag-outline7" style:display-name="2_Vorschlag-outline7" style:family="presentation" style:parent-style-name="_32__5f_Vorschlag-outline6">
      <style:paragraph-properties fo:margin-top="0.1cm" fo:margin-bottom="0cm"/>
      <style:text-properties fo:font-size="20pt" style:font-size-asian="20pt" style:font-size-complex="20pt"/>
    </style:style>
    <style:style style:name="_32__5f_Vorschlag-outline8" style:display-name="2_Vorschlag-outline8" style:family="presentation" style:parent-style-name="_32__5f_Vorschlag-outline7">
      <style:paragraph-properties fo:margin-top="0.1cm" fo:margin-bottom="0cm"/>
      <style:text-properties fo:font-size="20pt" style:font-size-asian="20pt" style:font-size-complex="20pt"/>
    </style:style>
    <style:style style:name="_32__5f_Vorschlag-outline9" style:display-name="2_Vorschlag-outline9" style:family="presentation" style:parent-style-name="_32__5f_Vorschlag-outline8">
      <style:paragraph-properties fo:margin-top="0.1cm" fo:margin-bottom="0cm"/>
      <style:text-properties fo:font-size="20pt" style:font-size-asian="20pt" style:font-size-complex="20pt"/>
    </style:style>
    <style:style style:name="_32__5f_Vorschlag-subtitle" style:display-name="2_Vorschlag-subtitle" style:family="presentation">
      <style:graphic-properties draw:stroke="none" draw:fill="none" draw:textarea-vertical-align="middle">
        <text:list-style style:name="_32__5f_Vorschlag-subtitle" style:display-name="2_Vorschlag-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2__5f_Vorschlag-title" style:display-name="2_Vorschlag-title" style:family="presentation">
      <style:graphic-properties draw:stroke="none" draw:fill="none" draw:textarea-vertical-align="middle">
        <text:list-style style:name="_32__5f_Vorschlag-title" style:display-name="2_Vorschlag-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3__5f_Vorschlag-background" style:display-name="3_Vorschlag-background" style:family="presentation">
      <style:graphic-properties draw:stroke="none" draw:fill="solid" draw:fill-color="#ffffff"/>
      <style:text-properties style:letter-kerning="true"/>
    </style:style>
    <style:style style:name="_33__5f_Vorschlag-backgroundobjects" style:display-name="3_Vorschlag-backgroundobjects" style:family="presentation">
      <style:graphic-properties draw:textarea-horizontal-align="justify" draw:shadow="hidden" draw:shadow-offset-x="0.2cm" draw:shadow-offset-y="0.2cm" draw:shadow-color="#808080"/>
      <style:text-properties style:letter-kerning="true"/>
    </style:style>
    <style:style style:name="_33__5f_Vorschlag-notes" style:display-name="3_Vorschlag-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3__5f_Vorschlag-outline1" style:display-name="3_Vorschlag-outline1" style:family="presentation">
      <style:graphic-properties draw:stroke="none" draw:fill="none" draw:auto-grow-height="false" draw:fit-to-size="false" style:shrink-to-fit="true">
        <text:list-style style:name="_33__5f_Vorschlag-outline1" style:display-name="3_Vorschlag-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3__5f_Vorschlag-outline2" style:display-name="3_Vorschlag-outline2" style:family="presentation" style:parent-style-name="_33__5f_Vorschlag-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3__5f_Vorschlag-outline3" style:display-name="3_Vorschlag-outline3" style:family="presentation" style:parent-style-name="_33__5f_Vorschlag-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3__5f_Vorschlag-outline4" style:display-name="3_Vorschlag-outline4" style:family="presentation" style:parent-style-name="_33__5f_Vorschlag-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3__5f_Vorschlag-outline5" style:display-name="3_Vorschlag-outline5" style:family="presentation" style:parent-style-name="_33__5f_Vorschlag-outline4">
      <style:paragraph-properties fo:margin-top="0.1cm" fo:margin-bottom="0cm"/>
      <style:text-properties fo:font-size="20pt" style:font-size-asian="20pt" style:font-size-complex="20pt"/>
    </style:style>
    <style:style style:name="_33__5f_Vorschlag-outline6" style:display-name="3_Vorschlag-outline6" style:family="presentation" style:parent-style-name="_33__5f_Vorschlag-outline5">
      <style:paragraph-properties fo:margin-top="0.1cm" fo:margin-bottom="0cm"/>
      <style:text-properties fo:font-size="20pt" style:font-size-asian="20pt" style:font-size-complex="20pt"/>
    </style:style>
    <style:style style:name="_33__5f_Vorschlag-outline7" style:display-name="3_Vorschlag-outline7" style:family="presentation" style:parent-style-name="_33__5f_Vorschlag-outline6">
      <style:paragraph-properties fo:margin-top="0.1cm" fo:margin-bottom="0cm"/>
      <style:text-properties fo:font-size="20pt" style:font-size-asian="20pt" style:font-size-complex="20pt"/>
    </style:style>
    <style:style style:name="_33__5f_Vorschlag-outline8" style:display-name="3_Vorschlag-outline8" style:family="presentation" style:parent-style-name="_33__5f_Vorschlag-outline7">
      <style:paragraph-properties fo:margin-top="0.1cm" fo:margin-bottom="0cm"/>
      <style:text-properties fo:font-size="20pt" style:font-size-asian="20pt" style:font-size-complex="20pt"/>
    </style:style>
    <style:style style:name="_33__5f_Vorschlag-outline9" style:display-name="3_Vorschlag-outline9" style:family="presentation" style:parent-style-name="_33__5f_Vorschlag-outline8">
      <style:paragraph-properties fo:margin-top="0.1cm" fo:margin-bottom="0cm"/>
      <style:text-properties fo:font-size="20pt" style:font-size-asian="20pt" style:font-size-complex="20pt"/>
    </style:style>
    <style:style style:name="_33__5f_Vorschlag-subtitle" style:display-name="3_Vorschlag-subtitle" style:family="presentation">
      <style:graphic-properties draw:stroke="none" draw:fill="none" draw:textarea-vertical-align="middle">
        <text:list-style style:name="_33__5f_Vorschlag-subtitle" style:display-name="3_Vorschlag-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3__5f_Vorschlag-title" style:display-name="3_Vorschlag-title" style:family="presentation">
      <style:graphic-properties draw:stroke="none" draw:fill="none" draw:textarea-vertical-align="middle">
        <text:list-style style:name="_33__5f_Vorschlag-title" style:display-name="3_Vorschlag-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1__5f_Standarddesign-background" style:display-name="1_Standarddesign-background" style:family="presentation">
      <style:graphic-properties draw:stroke="none" draw:fill="solid" draw:fill-color="#00ffff"/>
      <style:text-properties style:letter-kerning="true"/>
    </style:style>
    <style:style style:name="_31__5f_Standarddesign-backgroundobjects" style:display-name="1_Standarddesign-backgroundobjects" style:family="presentation">
      <style:graphic-properties draw:textarea-horizontal-align="justify" draw:shadow="hidden" draw:shadow-offset-x="0.2cm" draw:shadow-offset-y="0.2cm" draw:shadow-color="#808080"/>
      <style:text-properties style:letter-kerning="true"/>
    </style:style>
    <style:style style:name="_31__5f_Standarddesign-notes" style:display-name="1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1__5f_Standarddesign-outline1" style:display-name="1_Standarddesign-outline1" style:family="presentation">
      <style:graphic-properties draw:stroke="none" draw:fill="none" draw:auto-grow-height="false" draw:fit-to-size="false" style:shrink-to-fit="true">
        <text:list-style style:name="_31__5f_Standarddesign-outline1" style:display-name="1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1__5f_Standarddesign-outline2" style:display-name="1_Standarddesign-outline2" style:family="presentation" style:parent-style-name="_31_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1__5f_Standarddesign-outline3" style:display-name="1_Standarddesign-outline3" style:family="presentation" style:parent-style-name="_31_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_5f_Standarddesign-outline4" style:display-name="1_Standarddesign-outline4" style:family="presentation" style:parent-style-name="_31_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_5f_Standarddesign-outline5" style:display-name="1_Standarddesign-outline5" style:family="presentation" style:parent-style-name="_31__5f_Standarddesign-outline4">
      <style:paragraph-properties fo:margin-top="0.1cm" fo:margin-bottom="0cm"/>
      <style:text-properties fo:font-size="20pt" style:font-size-asian="20pt" style:font-size-complex="20pt"/>
    </style:style>
    <style:style style:name="_31__5f_Standarddesign-outline6" style:display-name="1_Standarddesign-outline6" style:family="presentation" style:parent-style-name="_31__5f_Standarddesign-outline5">
      <style:paragraph-properties fo:margin-top="0.1cm" fo:margin-bottom="0cm"/>
      <style:text-properties fo:font-size="20pt" style:font-size-asian="20pt" style:font-size-complex="20pt"/>
    </style:style>
    <style:style style:name="_31__5f_Standarddesign-outline7" style:display-name="1_Standarddesign-outline7" style:family="presentation" style:parent-style-name="_31__5f_Standarddesign-outline6">
      <style:paragraph-properties fo:margin-top="0.1cm" fo:margin-bottom="0cm"/>
      <style:text-properties fo:font-size="20pt" style:font-size-asian="20pt" style:font-size-complex="20pt"/>
    </style:style>
    <style:style style:name="_31__5f_Standarddesign-outline8" style:display-name="1_Standarddesign-outline8" style:family="presentation" style:parent-style-name="_31__5f_Standarddesign-outline7">
      <style:paragraph-properties fo:margin-top="0.1cm" fo:margin-bottom="0cm"/>
      <style:text-properties fo:font-size="20pt" style:font-size-asian="20pt" style:font-size-complex="20pt"/>
    </style:style>
    <style:style style:name="_31__5f_Standarddesign-outline9" style:display-name="1_Standarddesign-outline9" style:family="presentation" style:parent-style-name="_31__5f_Standarddesign-outline8">
      <style:paragraph-properties fo:margin-top="0.1cm" fo:margin-bottom="0cm"/>
      <style:text-properties fo:font-size="20pt" style:font-size-asian="20pt" style:font-size-complex="20pt"/>
    </style:style>
    <style:style style:name="_31__5f_Standarddesign-subtitle" style:display-name="1_Standarddesign-subtitle" style:family="presentation">
      <style:graphic-properties draw:stroke="none" draw:fill="none" draw:textarea-vertical-align="middle">
        <text:list-style style:name="_31__5f_Standarddesign-subtitle" style:display-name="1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_5f_Standarddesign-title" style:display-name="1_Standarddesign-title" style:family="presentation">
      <style:graphic-properties draw:stroke="none" draw:fill="none" draw:textarea-vertical-align="middle">
        <text:list-style style:name="_31__5f_Standarddesign-title" style:display-name="1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2__5f_Standarddesign-background" style:display-name="2_Standarddesign-background" style:family="presentation">
      <style:graphic-properties draw:stroke="none" draw:fill="solid" draw:fill-color="#00ffff"/>
      <style:text-properties style:letter-kerning="true"/>
    </style:style>
    <style:style style:name="_32__5f_Standarddesign-backgroundobjects" style:display-name="2_Standarddesign-backgroundobjects" style:family="presentation">
      <style:graphic-properties draw:textarea-horizontal-align="justify" draw:shadow="hidden" draw:shadow-offset-x="0.2cm" draw:shadow-offset-y="0.2cm" draw:shadow-color="#808080"/>
      <style:text-properties style:letter-kerning="true"/>
    </style:style>
    <style:style style:name="_32__5f_Standarddesign-notes" style:display-name="2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2__5f_Standarddesign-outline1" style:display-name="2_Standarddesign-outline1" style:family="presentation">
      <style:graphic-properties draw:stroke="none" draw:fill="none" draw:auto-grow-height="false" draw:fit-to-size="false" style:shrink-to-fit="true">
        <text:list-style style:name="_32__5f_Standarddesign-outline1" style:display-name="2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2__5f_Standarddesign-outline2" style:display-name="2_Standarddesign-outline2" style:family="presentation" style:parent-style-name="_32_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2__5f_Standarddesign-outline3" style:display-name="2_Standarddesign-outline3" style:family="presentation" style:parent-style-name="_32_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_5f_Standarddesign-outline4" style:display-name="2_Standarddesign-outline4" style:family="presentation" style:parent-style-name="_32_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_5f_Standarddesign-outline5" style:display-name="2_Standarddesign-outline5" style:family="presentation" style:parent-style-name="_32__5f_Standarddesign-outline4">
      <style:paragraph-properties fo:margin-top="0.1cm" fo:margin-bottom="0cm"/>
      <style:text-properties fo:font-size="20pt" style:font-size-asian="20pt" style:font-size-complex="20pt"/>
    </style:style>
    <style:style style:name="_32__5f_Standarddesign-outline6" style:display-name="2_Standarddesign-outline6" style:family="presentation" style:parent-style-name="_32__5f_Standarddesign-outline5">
      <style:paragraph-properties fo:margin-top="0.1cm" fo:margin-bottom="0cm"/>
      <style:text-properties fo:font-size="20pt" style:font-size-asian="20pt" style:font-size-complex="20pt"/>
    </style:style>
    <style:style style:name="_32__5f_Standarddesign-outline7" style:display-name="2_Standarddesign-outline7" style:family="presentation" style:parent-style-name="_32__5f_Standarddesign-outline6">
      <style:paragraph-properties fo:margin-top="0.1cm" fo:margin-bottom="0cm"/>
      <style:text-properties fo:font-size="20pt" style:font-size-asian="20pt" style:font-size-complex="20pt"/>
    </style:style>
    <style:style style:name="_32__5f_Standarddesign-outline8" style:display-name="2_Standarddesign-outline8" style:family="presentation" style:parent-style-name="_32__5f_Standarddesign-outline7">
      <style:paragraph-properties fo:margin-top="0.1cm" fo:margin-bottom="0cm"/>
      <style:text-properties fo:font-size="20pt" style:font-size-asian="20pt" style:font-size-complex="20pt"/>
    </style:style>
    <style:style style:name="_32__5f_Standarddesign-outline9" style:display-name="2_Standarddesign-outline9" style:family="presentation" style:parent-style-name="_32__5f_Standarddesign-outline8">
      <style:paragraph-properties fo:margin-top="0.1cm" fo:margin-bottom="0cm"/>
      <style:text-properties fo:font-size="20pt" style:font-size-asian="20pt" style:font-size-complex="20pt"/>
    </style:style>
    <style:style style:name="_32__5f_Standarddesign-subtitle" style:display-name="2_Standarddesign-subtitle" style:family="presentation">
      <style:graphic-properties draw:stroke="none" draw:fill="none" draw:textarea-vertical-align="middle">
        <text:list-style style:name="_32__5f_Standarddesign-subtitle" style:display-name="2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2__5f_Standarddesign-title" style:display-name="2_Standarddesign-title" style:family="presentation">
      <style:graphic-properties draw:stroke="none" draw:fill="none" draw:textarea-vertical-align="middle">
        <text:list-style style:name="_32__5f_Standarddesign-title" style:display-name="2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1__5f_Feuerwerk-background" style:display-name="1_Feuerwerk-background" style:family="presentation">
      <style:graphic-properties draw:stroke="none" draw:fill="solid" draw:fill-color="#000000"/>
      <style:text-properties style:letter-kerning="true"/>
    </style:style>
    <style:style style:name="_31__5f_Feuerwerk-backgroundobjects" style:display-name="1_Feuerwerk-backgroundobjects" style:family="presentation">
      <style:graphic-properties draw:textarea-horizontal-align="justify" draw:shadow="hidden" draw:shadow-offset-x="0.2cm" draw:shadow-offset-y="0.2cm" draw:shadow-color="#808080"/>
      <style:text-properties style:letter-kerning="true"/>
    </style:style>
    <style:style style:name="_31__5f_Feuerwerk-notes" style:display-name="1_Feuerwerk-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1__5f_Feuerwerk-outline1" style:display-name="1_Feuerwerk-outline1" style:family="presentation">
      <style:graphic-properties draw:stroke="none" draw:fill="none" draw:auto-grow-height="false" draw:fit-to-size="false" style:shrink-to-fit="true">
        <text:list-style style:name="_31__5f_Feuerwerk-outline1" style:display-name="1_Feuerwerk-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ffcc00" loext:opacity="100%" style:text-outline="false" style:text-line-through-style="none" style:text-line-through-type="none" style:text-position="0% 100%" style:font-name="Arial Black" fo:font-family="'Arial Black'" style:font-pitch="variable" fo:font-size="32pt" fo:letter-spacing="normal" fo:font-style="normal" fo:text-shadow="none" style:text-underline-style="none" fo:font-weight="normal" style:letter-kerning="true" fo:background-color="transparent" style:font-name-asian="Arial Black2" style:font-family-asian="'Arial Black'" style:font-family-generic-asian="modern" style:font-size-asian="32pt" style:font-style-asian="normal" style:font-weight-asian="normal" style:font-name-complex="Arial Black" style:font-family-complex="'Arial Black'" style:font-pitch-complex="variable" style:font-size-complex="32pt" style:font-style-complex="normal" style:font-weight-complex="normal" style:text-emphasize="none" style:font-relief="none" style:text-overline-style="none" style:text-overline-color="font-color"/>
    </style:style>
    <style:style style:name="_31__5f_Feuerwerk-outline2" style:display-name="1_Feuerwerk-outline2" style:family="presentation" style:parent-style-name="_31__5f_Feuerwerk-outline1">
      <style:paragraph-properties fo:margin-left="0cm" fo:margin-right="0cm" fo:margin-top="0.4cm" fo:margin-bottom="0cm" fo:line-height="100%" fo:text-align="start" fo:text-indent="0cm"/>
      <style:text-properties fo:font-variant="normal" fo:text-transform="none" fo:color="#ffcc00" loext:opacity="100%" style:text-line-through-style="none" style:text-line-through-type="none" style:text-position="0% 100%" style:font-name="Arial Black" fo:font-family="'Arial Black'" style:font-pitch="variable" fo:font-size="24pt" fo:letter-spacing="normal" fo:font-style="normal" style:text-underline-style="none" fo:font-weight="normal" style:font-name-asian="Arial Black2" style:font-family-asian="'Arial Black'" style:font-family-generic-asian="modern" style:font-size-asian="24pt" style:font-style-asian="normal" style:font-weight-asian="normal" style:font-name-complex="Arial Black" style:font-family-complex="'Arial Black'" style:font-pitch-complex="variable" style:font-size-complex="24pt" style:font-style-complex="normal" style:font-weight-complex="normal"/>
    </style:style>
    <style:style style:name="_31__5f_Feuerwerk-outline3" style:display-name="1_Feuerwerk-outline3" style:family="presentation" style:parent-style-name="_31__5f_Feuerwerk-outline2">
      <style:paragraph-properties fo:margin-left="0cm" fo:margin-right="0cm" fo:margin-top="0.3cm" fo:margin-bottom="0cm" fo:line-height="100%" fo:text-align="start" fo:text-indent="0cm"/>
      <style:text-properties fo:font-variant="normal" fo:text-transform="none" fo:color="#ffcc00" loext:opacity="100%" style:text-line-through-style="none" style:text-line-through-type="none" style:text-position="0% 100%" style:font-name="Arial Black" fo:font-family="'Arial Black'" style:font-pitch="variable" fo:font-size="20pt" fo:letter-spacing="normal" fo:font-style="normal" style:text-underline-style="none" fo:font-weight="normal" style:font-name-asian="Arial Black2" style:font-family-asian="'Arial Black'" style:font-family-generic-asian="modern" style:font-size-asian="20pt" style:font-style-asian="normal" style:font-weight-asian="normal" style:font-name-complex="Arial Black" style:font-family-complex="'Arial Black'" style:font-pitch-complex="variable" style:font-size-complex="20pt" style:font-style-complex="normal" style:font-weight-complex="normal"/>
    </style:style>
    <style:style style:name="_31__5f_Feuerwerk-outline4" style:display-name="1_Feuerwerk-outline4" style:family="presentation" style:parent-style-name="_31__5f_Feuerwerk-outline3">
      <style:paragraph-properties fo:margin-left="0cm" fo:margin-right="0cm" fo:margin-top="0.2cm" fo:margin-bottom="0cm" fo:line-height="100%" fo:text-align="start" fo:text-indent="0cm"/>
      <style:text-properties fo:font-variant="normal" fo:text-transform="none" fo:color="#ffcc00" loext:opacity="100%" style:text-line-through-style="none" style:text-line-through-type="none" style:text-position="0% 100%" style:font-name="Arial Black" fo:font-family="'Arial Black'" style:font-pitch="variable" fo:font-size="20pt" fo:letter-spacing="normal" fo:font-style="normal" style:text-underline-style="none" fo:font-weight="normal" style:font-name-asian="Arial Black2" style:font-family-asian="'Arial Black'" style:font-family-generic-asian="modern" style:font-size-asian="20pt" style:font-style-asian="normal" style:font-weight-asian="normal" style:font-name-complex="Arial Black" style:font-family-complex="'Arial Black'" style:font-pitch-complex="variable" style:font-size-complex="20pt" style:font-style-complex="normal" style:font-weight-complex="normal"/>
    </style:style>
    <style:style style:name="_31__5f_Feuerwerk-outline5" style:display-name="1_Feuerwerk-outline5" style:family="presentation" style:parent-style-name="_31__5f_Feuerwerk-outline4">
      <style:paragraph-properties fo:margin-top="0.1cm" fo:margin-bottom="0cm"/>
      <style:text-properties fo:font-size="20pt" style:font-size-asian="20pt" style:font-size-complex="20pt"/>
    </style:style>
    <style:style style:name="_31__5f_Feuerwerk-outline6" style:display-name="1_Feuerwerk-outline6" style:family="presentation" style:parent-style-name="_31__5f_Feuerwerk-outline5">
      <style:paragraph-properties fo:margin-top="0.1cm" fo:margin-bottom="0cm"/>
      <style:text-properties fo:font-size="20pt" style:font-size-asian="20pt" style:font-size-complex="20pt"/>
    </style:style>
    <style:style style:name="_31__5f_Feuerwerk-outline7" style:display-name="1_Feuerwerk-outline7" style:family="presentation" style:parent-style-name="_31__5f_Feuerwerk-outline6">
      <style:paragraph-properties fo:margin-top="0.1cm" fo:margin-bottom="0cm"/>
      <style:text-properties fo:font-size="20pt" style:font-size-asian="20pt" style:font-size-complex="20pt"/>
    </style:style>
    <style:style style:name="_31__5f_Feuerwerk-outline8" style:display-name="1_Feuerwerk-outline8" style:family="presentation" style:parent-style-name="_31__5f_Feuerwerk-outline7">
      <style:paragraph-properties fo:margin-top="0.1cm" fo:margin-bottom="0cm"/>
      <style:text-properties fo:font-size="20pt" style:font-size-asian="20pt" style:font-size-complex="20pt"/>
    </style:style>
    <style:style style:name="_31__5f_Feuerwerk-outline9" style:display-name="1_Feuerwerk-outline9" style:family="presentation" style:parent-style-name="_31__5f_Feuerwerk-outline8">
      <style:paragraph-properties fo:margin-top="0.1cm" fo:margin-bottom="0cm"/>
      <style:text-properties fo:font-size="20pt" style:font-size-asian="20pt" style:font-size-complex="20pt"/>
    </style:style>
    <style:style style:name="_31__5f_Feuerwerk-subtitle" style:display-name="1_Feuerwerk-subtitle" style:family="presentation">
      <style:graphic-properties draw:stroke="none" draw:fill="none" draw:textarea-vertical-align="middle">
        <text:list-style style:name="_31__5f_Feuerwerk-subtitle" style:display-name="1_Feuerwerk-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_5f_Feuerwerk-title" style:display-name="1_Feuerwerk-title" style:family="presentation">
      <style:graphic-properties draw:stroke="none" draw:fill="none" draw:textarea-vertical-align="middle">
        <text:list-style style:name="_31__5f_Feuerwerk-title" style:display-name="1_Feuerwerk-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ffcc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4__5f_Standarddesign-background" style:display-name="4_Standarddesign-background" style:family="presentation">
      <style:graphic-properties draw:stroke="none" draw:fill="solid" draw:fill-color="#ffffff"/>
      <style:text-properties style:letter-kerning="true"/>
    </style:style>
    <style:style style:name="_34__5f_Standarddesign-backgroundobjects" style:display-name="4_Standarddesign-backgroundobjects" style:family="presentation">
      <style:graphic-properties draw:textarea-horizontal-align="justify" draw:shadow="hidden" draw:shadow-offset-x="0.2cm" draw:shadow-offset-y="0.2cm" draw:shadow-color="#808080"/>
      <style:text-properties style:letter-kerning="true"/>
    </style:style>
    <style:style style:name="_34__5f_Standarddesign-notes" style:display-name="4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4__5f_Standarddesign-outline1" style:display-name="4_Standarddesign-outline1" style:family="presentation">
      <style:graphic-properties draw:stroke="none" draw:fill="none" draw:auto-grow-height="false" draw:fit-to-size="false" style:shrink-to-fit="true">
        <text:list-style style:name="_34__5f_Standarddesign-outline1" style:display-name="4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4__5f_Standarddesign-outline2" style:display-name="4_Standarddesign-outline2" style:family="presentation" style:parent-style-name="_34_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4__5f_Standarddesign-outline3" style:display-name="4_Standarddesign-outline3" style:family="presentation" style:parent-style-name="_34_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4__5f_Standarddesign-outline4" style:display-name="4_Standarddesign-outline4" style:family="presentation" style:parent-style-name="_34_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4__5f_Standarddesign-outline5" style:display-name="4_Standarddesign-outline5" style:family="presentation" style:parent-style-name="_34__5f_Standarddesign-outline4">
      <style:paragraph-properties fo:margin-top="0.1cm" fo:margin-bottom="0cm"/>
      <style:text-properties fo:font-size="20pt" style:font-size-asian="20pt" style:font-size-complex="20pt"/>
    </style:style>
    <style:style style:name="_34__5f_Standarddesign-outline6" style:display-name="4_Standarddesign-outline6" style:family="presentation" style:parent-style-name="_34__5f_Standarddesign-outline5">
      <style:paragraph-properties fo:margin-top="0.1cm" fo:margin-bottom="0cm"/>
      <style:text-properties fo:font-size="20pt" style:font-size-asian="20pt" style:font-size-complex="20pt"/>
    </style:style>
    <style:style style:name="_34__5f_Standarddesign-outline7" style:display-name="4_Standarddesign-outline7" style:family="presentation" style:parent-style-name="_34__5f_Standarddesign-outline6">
      <style:paragraph-properties fo:margin-top="0.1cm" fo:margin-bottom="0cm"/>
      <style:text-properties fo:font-size="20pt" style:font-size-asian="20pt" style:font-size-complex="20pt"/>
    </style:style>
    <style:style style:name="_34__5f_Standarddesign-outline8" style:display-name="4_Standarddesign-outline8" style:family="presentation" style:parent-style-name="_34__5f_Standarddesign-outline7">
      <style:paragraph-properties fo:margin-top="0.1cm" fo:margin-bottom="0cm"/>
      <style:text-properties fo:font-size="20pt" style:font-size-asian="20pt" style:font-size-complex="20pt"/>
    </style:style>
    <style:style style:name="_34__5f_Standarddesign-outline9" style:display-name="4_Standarddesign-outline9" style:family="presentation" style:parent-style-name="_34__5f_Standarddesign-outline8">
      <style:paragraph-properties fo:margin-top="0.1cm" fo:margin-bottom="0cm"/>
      <style:text-properties fo:font-size="20pt" style:font-size-asian="20pt" style:font-size-complex="20pt"/>
    </style:style>
    <style:style style:name="_34__5f_Standarddesign-subtitle" style:display-name="4_Standarddesign-subtitle" style:family="presentation">
      <style:graphic-properties draw:stroke="none" draw:fill="none" draw:textarea-vertical-align="middle">
        <text:list-style style:name="_34__5f_Standarddesign-subtitle" style:display-name="4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4__5f_Standarddesign-title" style:display-name="4_Standarddesign-title" style:family="presentation">
      <style:graphic-properties draw:stroke="none" draw:fill="none" draw:textarea-vertical-align="middle">
        <text:list-style style:name="_34__5f_Standarddesign-title" style:display-name="4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5__5f_Standarddesign-background" style:display-name="5_Standarddesign-background" style:family="presentation">
      <style:graphic-properties draw:stroke="none" draw:fill="solid" draw:fill-color="#ffffff"/>
      <style:text-properties style:letter-kerning="true"/>
    </style:style>
    <style:style style:name="_35__5f_Standarddesign-backgroundobjects" style:display-name="5_Standarddesign-backgroundobjects" style:family="presentation">
      <style:graphic-properties draw:textarea-horizontal-align="justify" draw:shadow="hidden" draw:shadow-offset-x="0.2cm" draw:shadow-offset-y="0.2cm" draw:shadow-color="#808080"/>
      <style:text-properties style:letter-kerning="true"/>
    </style:style>
    <style:style style:name="_35__5f_Standarddesign-notes" style:display-name="5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5__5f_Standarddesign-outline1" style:display-name="5_Standarddesign-outline1" style:family="presentation">
      <style:graphic-properties draw:stroke="none" draw:fill="none" draw:auto-grow-height="false" draw:fit-to-size="false" style:shrink-to-fit="true">
        <text:list-style style:name="_35__5f_Standarddesign-outline1" style:display-name="5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5__5f_Standarddesign-outline2" style:display-name="5_Standarddesign-outline2" style:family="presentation" style:parent-style-name="_35_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5__5f_Standarddesign-outline3" style:display-name="5_Standarddesign-outline3" style:family="presentation" style:parent-style-name="_35_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5__5f_Standarddesign-outline4" style:display-name="5_Standarddesign-outline4" style:family="presentation" style:parent-style-name="_35_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5__5f_Standarddesign-outline5" style:display-name="5_Standarddesign-outline5" style:family="presentation" style:parent-style-name="_35__5f_Standarddesign-outline4">
      <style:paragraph-properties fo:margin-top="0.1cm" fo:margin-bottom="0cm"/>
      <style:text-properties fo:font-size="20pt" style:font-size-asian="20pt" style:font-size-complex="20pt"/>
    </style:style>
    <style:style style:name="_35__5f_Standarddesign-outline6" style:display-name="5_Standarddesign-outline6" style:family="presentation" style:parent-style-name="_35__5f_Standarddesign-outline5">
      <style:paragraph-properties fo:margin-top="0.1cm" fo:margin-bottom="0cm"/>
      <style:text-properties fo:font-size="20pt" style:font-size-asian="20pt" style:font-size-complex="20pt"/>
    </style:style>
    <style:style style:name="_35__5f_Standarddesign-outline7" style:display-name="5_Standarddesign-outline7" style:family="presentation" style:parent-style-name="_35__5f_Standarddesign-outline6">
      <style:paragraph-properties fo:margin-top="0.1cm" fo:margin-bottom="0cm"/>
      <style:text-properties fo:font-size="20pt" style:font-size-asian="20pt" style:font-size-complex="20pt"/>
    </style:style>
    <style:style style:name="_35__5f_Standarddesign-outline8" style:display-name="5_Standarddesign-outline8" style:family="presentation" style:parent-style-name="_35__5f_Standarddesign-outline7">
      <style:paragraph-properties fo:margin-top="0.1cm" fo:margin-bottom="0cm"/>
      <style:text-properties fo:font-size="20pt" style:font-size-asian="20pt" style:font-size-complex="20pt"/>
    </style:style>
    <style:style style:name="_35__5f_Standarddesign-outline9" style:display-name="5_Standarddesign-outline9" style:family="presentation" style:parent-style-name="_35__5f_Standarddesign-outline8">
      <style:paragraph-properties fo:margin-top="0.1cm" fo:margin-bottom="0cm"/>
      <style:text-properties fo:font-size="20pt" style:font-size-asian="20pt" style:font-size-complex="20pt"/>
    </style:style>
    <style:style style:name="_35__5f_Standarddesign-subtitle" style:display-name="5_Standarddesign-subtitle" style:family="presentation">
      <style:graphic-properties draw:stroke="none" draw:fill="none" draw:textarea-vertical-align="middle">
        <text:list-style style:name="_35__5f_Standarddesign-subtitle" style:display-name="5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5__5f_Standarddesign-title" style:display-name="5_Standarddesign-title" style:family="presentation">
      <style:graphic-properties draw:stroke="none" draw:fill="none" draw:textarea-vertical-align="middle">
        <text:list-style style:name="_35__5f_Standarddesign-title" style:display-name="5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6__5f_Standarddesign-background" style:display-name="6_Standarddesign-background" style:family="presentation">
      <style:graphic-properties draw:stroke="none" draw:fill="solid" draw:fill-color="#ffffff"/>
      <style:text-properties style:letter-kerning="true"/>
    </style:style>
    <style:style style:name="_36__5f_Standarddesign-backgroundobjects" style:display-name="6_Standarddesign-backgroundobjects" style:family="presentation">
      <style:graphic-properties draw:textarea-horizontal-align="justify" draw:shadow="hidden" draw:shadow-offset-x="0.2cm" draw:shadow-offset-y="0.2cm" draw:shadow-color="#808080"/>
      <style:text-properties style:letter-kerning="true"/>
    </style:style>
    <style:style style:name="_36__5f_Standarddesign-notes" style:display-name="6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6__5f_Standarddesign-outline1" style:display-name="6_Standarddesign-outline1" style:family="presentation">
      <style:graphic-properties draw:stroke="none" draw:fill="none" draw:auto-grow-height="false" draw:fit-to-size="false" style:shrink-to-fit="true">
        <text:list-style style:name="_36__5f_Standarddesign-outline1" style:display-name="6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6__5f_Standarddesign-outline2" style:display-name="6_Standarddesign-outline2" style:family="presentation" style:parent-style-name="_36_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6__5f_Standarddesign-outline3" style:display-name="6_Standarddesign-outline3" style:family="presentation" style:parent-style-name="_36_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6__5f_Standarddesign-outline4" style:display-name="6_Standarddesign-outline4" style:family="presentation" style:parent-style-name="_36_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6__5f_Standarddesign-outline5" style:display-name="6_Standarddesign-outline5" style:family="presentation" style:parent-style-name="_36__5f_Standarddesign-outline4">
      <style:paragraph-properties fo:margin-top="0.1cm" fo:margin-bottom="0cm"/>
      <style:text-properties fo:font-size="20pt" style:font-size-asian="20pt" style:font-size-complex="20pt"/>
    </style:style>
    <style:style style:name="_36__5f_Standarddesign-outline6" style:display-name="6_Standarddesign-outline6" style:family="presentation" style:parent-style-name="_36__5f_Standarddesign-outline5">
      <style:paragraph-properties fo:margin-top="0.1cm" fo:margin-bottom="0cm"/>
      <style:text-properties fo:font-size="20pt" style:font-size-asian="20pt" style:font-size-complex="20pt"/>
    </style:style>
    <style:style style:name="_36__5f_Standarddesign-outline7" style:display-name="6_Standarddesign-outline7" style:family="presentation" style:parent-style-name="_36__5f_Standarddesign-outline6">
      <style:paragraph-properties fo:margin-top="0.1cm" fo:margin-bottom="0cm"/>
      <style:text-properties fo:font-size="20pt" style:font-size-asian="20pt" style:font-size-complex="20pt"/>
    </style:style>
    <style:style style:name="_36__5f_Standarddesign-outline8" style:display-name="6_Standarddesign-outline8" style:family="presentation" style:parent-style-name="_36__5f_Standarddesign-outline7">
      <style:paragraph-properties fo:margin-top="0.1cm" fo:margin-bottom="0cm"/>
      <style:text-properties fo:font-size="20pt" style:font-size-asian="20pt" style:font-size-complex="20pt"/>
    </style:style>
    <style:style style:name="_36__5f_Standarddesign-outline9" style:display-name="6_Standarddesign-outline9" style:family="presentation" style:parent-style-name="_36__5f_Standarddesign-outline8">
      <style:paragraph-properties fo:margin-top="0.1cm" fo:margin-bottom="0cm"/>
      <style:text-properties fo:font-size="20pt" style:font-size-asian="20pt" style:font-size-complex="20pt"/>
    </style:style>
    <style:style style:name="_36__5f_Standarddesign-subtitle" style:display-name="6_Standarddesign-subtitle" style:family="presentation">
      <style:graphic-properties draw:stroke="none" draw:fill="none" draw:textarea-vertical-align="middle">
        <text:list-style style:name="_36__5f_Standarddesign-subtitle" style:display-name="6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6__5f_Standarddesign-title" style:display-name="6_Standarddesign-title" style:family="presentation">
      <style:graphic-properties draw:stroke="none" draw:fill="none" draw:textarea-vertical-align="middle">
        <text:list-style style:name="_36__5f_Standarddesign-title" style:display-name="6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1__5f_Glasschichten-background" style:display-name="1_Glasschichten-background" style:family="presentation">
      <style:graphic-properties draw:stroke="none" draw:fill="gradient" draw:fill-gradient-name="msFillGradient_20_6"/>
      <style:text-properties style:letter-kerning="true"/>
    </style:style>
    <style:style style:name="_31__5f_Glasschichten-backgroundobjects" style:display-name="1_Glasschichten-backgroundobjects" style:family="presentation">
      <style:graphic-properties draw:textarea-horizontal-align="justify" draw:shadow="hidden" draw:shadow-offset-x="0.2cm" draw:shadow-offset-y="0.2cm" draw:shadow-color="#808080"/>
      <style:text-properties style:letter-kerning="true"/>
    </style:style>
    <style:style style:name="_31__5f_Glasschichten-notes" style:display-name="1_Glasschichte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1__5f_Glasschichten-outline1" style:display-name="1_Glasschichten-outline1" style:family="presentation">
      <style:graphic-properties draw:stroke="none" draw:fill="none" draw:auto-grow-height="false" draw:fit-to-size="false" style:shrink-to-fit="true">
        <text:list-style style:name="_31__5f_Glasschichten-outline1" style:display-name="1_Glasschichte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ffffff"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1__5f_Glasschichten-outline2" style:display-name="1_Glasschichten-outline2" style:family="presentation" style:parent-style-name="_31__5f_Glasschichten-outline1">
      <style:paragraph-properties fo:margin-left="0cm" fo:margin-right="0cm" fo:margin-top="0.4cm" fo:margin-bottom="0cm" fo:line-height="100%" fo:text-align="start" fo:text-indent="0cm"/>
      <style:text-properties fo:font-variant="normal" fo:text-transform="none" fo:color="#ffffff"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1__5f_Glasschichten-outline3" style:display-name="1_Glasschichten-outline3" style:family="presentation" style:parent-style-name="_31__5f_Glasschichten-outline2">
      <style:paragraph-properties fo:margin-left="0cm" fo:margin-right="0cm" fo:margin-top="0.3cm" fo:margin-bottom="0cm" fo:line-height="100%" fo:text-align="start" fo:text-indent="0cm"/>
      <style:text-properties fo:font-variant="normal" fo:text-transform="none" fo:color="#ffffff"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_5f_Glasschichten-outline4" style:display-name="1_Glasschichten-outline4" style:family="presentation" style:parent-style-name="_31__5f_Glasschichten-outline3">
      <style:paragraph-properties fo:margin-left="0cm" fo:margin-right="0cm" fo:margin-top="0.2cm" fo:margin-bottom="0cm" fo:line-height="100%" fo:text-align="start" fo:text-indent="0cm"/>
      <style:text-properties fo:font-variant="normal" fo:text-transform="none" fo:color="#ffffff"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_5f_Glasschichten-outline5" style:display-name="1_Glasschichten-outline5" style:family="presentation" style:parent-style-name="_31__5f_Glasschichten-outline4">
      <style:paragraph-properties fo:margin-top="0.1cm" fo:margin-bottom="0cm"/>
      <style:text-properties fo:font-size="20pt" style:font-size-asian="20pt" style:font-size-complex="20pt"/>
    </style:style>
    <style:style style:name="_31__5f_Glasschichten-outline6" style:display-name="1_Glasschichten-outline6" style:family="presentation" style:parent-style-name="_31__5f_Glasschichten-outline5">
      <style:paragraph-properties fo:margin-top="0.1cm" fo:margin-bottom="0cm"/>
      <style:text-properties fo:font-size="20pt" style:font-size-asian="20pt" style:font-size-complex="20pt"/>
    </style:style>
    <style:style style:name="_31__5f_Glasschichten-outline7" style:display-name="1_Glasschichten-outline7" style:family="presentation" style:parent-style-name="_31__5f_Glasschichten-outline6">
      <style:paragraph-properties fo:margin-top="0.1cm" fo:margin-bottom="0cm"/>
      <style:text-properties fo:font-size="20pt" style:font-size-asian="20pt" style:font-size-complex="20pt"/>
    </style:style>
    <style:style style:name="_31__5f_Glasschichten-outline8" style:display-name="1_Glasschichten-outline8" style:family="presentation" style:parent-style-name="_31__5f_Glasschichten-outline7">
      <style:paragraph-properties fo:margin-top="0.1cm" fo:margin-bottom="0cm"/>
      <style:text-properties fo:font-size="20pt" style:font-size-asian="20pt" style:font-size-complex="20pt"/>
    </style:style>
    <style:style style:name="_31__5f_Glasschichten-outline9" style:display-name="1_Glasschichten-outline9" style:family="presentation" style:parent-style-name="_31__5f_Glasschichten-outline8">
      <style:paragraph-properties fo:margin-top="0.1cm" fo:margin-bottom="0cm"/>
      <style:text-properties fo:font-size="20pt" style:font-size-asian="20pt" style:font-size-complex="20pt"/>
    </style:style>
    <style:style style:name="_31__5f_Glasschichten-subtitle" style:display-name="1_Glasschichten-subtitle" style:family="presentation">
      <style:graphic-properties draw:stroke="none" draw:fill="none" draw:textarea-vertical-align="middle">
        <text:list-style style:name="_31__5f_Glasschichten-subtitle" style:display-name="1_Glasschichte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_5f_Glasschichten-title" style:display-name="1_Glasschichten-title" style:family="presentation">
      <style:graphic-properties draw:stroke="none" draw:fill="none" draw:textarea-vertical-align="middle">
        <text:list-style style:name="_31__5f_Glasschichten-title" style:display-name="1_Glasschichte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ffffff"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3__5f_Standarddesign-background" style:display-name="3_Standarddesign-background" style:family="presentation">
      <style:graphic-properties draw:stroke="none" draw:fill="solid" draw:fill-color="#ff0066"/>
      <style:text-properties style:letter-kerning="true"/>
    </style:style>
    <style:style style:name="_33__5f_Standarddesign-backgroundobjects" style:display-name="3_Standarddesign-backgroundobjects" style:family="presentation">
      <style:graphic-properties draw:textarea-horizontal-align="justify" draw:shadow="hidden" draw:shadow-offset-x="0.2cm" draw:shadow-offset-y="0.2cm" draw:shadow-color="#808080"/>
      <style:text-properties style:letter-kerning="true"/>
    </style:style>
    <style:style style:name="_33__5f_Standarddesign-notes" style:display-name="3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3__5f_Standarddesign-outline1" style:display-name="3_Standarddesign-outline1" style:family="presentation">
      <style:graphic-properties draw:stroke="none" draw:fill="none" draw:auto-grow-height="false" draw:fit-to-size="false" style:shrink-to-fit="true">
        <text:list-style style:name="_33__5f_Standarddesign-outline1" style:display-name="3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3__5f_Standarddesign-outline2" style:display-name="3_Standarddesign-outline2" style:family="presentation" style:parent-style-name="_33_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3__5f_Standarddesign-outline3" style:display-name="3_Standarddesign-outline3" style:family="presentation" style:parent-style-name="_33_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3__5f_Standarddesign-outline4" style:display-name="3_Standarddesign-outline4" style:family="presentation" style:parent-style-name="_33_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3__5f_Standarddesign-outline5" style:display-name="3_Standarddesign-outline5" style:family="presentation" style:parent-style-name="_33__5f_Standarddesign-outline4">
      <style:paragraph-properties fo:margin-top="0.1cm" fo:margin-bottom="0cm"/>
      <style:text-properties fo:font-size="20pt" style:font-size-asian="20pt" style:font-size-complex="20pt"/>
    </style:style>
    <style:style style:name="_33__5f_Standarddesign-outline6" style:display-name="3_Standarddesign-outline6" style:family="presentation" style:parent-style-name="_33__5f_Standarddesign-outline5">
      <style:paragraph-properties fo:margin-top="0.1cm" fo:margin-bottom="0cm"/>
      <style:text-properties fo:font-size="20pt" style:font-size-asian="20pt" style:font-size-complex="20pt"/>
    </style:style>
    <style:style style:name="_33__5f_Standarddesign-outline7" style:display-name="3_Standarddesign-outline7" style:family="presentation" style:parent-style-name="_33__5f_Standarddesign-outline6">
      <style:paragraph-properties fo:margin-top="0.1cm" fo:margin-bottom="0cm"/>
      <style:text-properties fo:font-size="20pt" style:font-size-asian="20pt" style:font-size-complex="20pt"/>
    </style:style>
    <style:style style:name="_33__5f_Standarddesign-outline8" style:display-name="3_Standarddesign-outline8" style:family="presentation" style:parent-style-name="_33__5f_Standarddesign-outline7">
      <style:paragraph-properties fo:margin-top="0.1cm" fo:margin-bottom="0cm"/>
      <style:text-properties fo:font-size="20pt" style:font-size-asian="20pt" style:font-size-complex="20pt"/>
    </style:style>
    <style:style style:name="_33__5f_Standarddesign-outline9" style:display-name="3_Standarddesign-outline9" style:family="presentation" style:parent-style-name="_33__5f_Standarddesign-outline8">
      <style:paragraph-properties fo:margin-top="0.1cm" fo:margin-bottom="0cm"/>
      <style:text-properties fo:font-size="20pt" style:font-size-asian="20pt" style:font-size-complex="20pt"/>
    </style:style>
    <style:style style:name="_33__5f_Standarddesign-subtitle" style:display-name="3_Standarddesign-subtitle" style:family="presentation">
      <style:graphic-properties draw:stroke="none" draw:fill="none" draw:textarea-vertical-align="middle">
        <text:list-style style:name="_33__5f_Standarddesign-subtitle" style:display-name="3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3__5f_Standarddesign-title" style:display-name="3_Standarddesign-title" style:family="presentation">
      <style:graphic-properties draw:stroke="none" draw:fill="none" draw:textarea-vertical-align="middle">
        <text:list-style style:name="_33__5f_Standarddesign-title" style:display-name="3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7__5f_Standarddesign-background" style:display-name="7_Standarddesign-background" style:family="presentation">
      <style:graphic-properties draw:stroke="none" draw:fill="solid" draw:fill-color="#ff0066"/>
      <style:text-properties style:letter-kerning="true"/>
    </style:style>
    <style:style style:name="_37__5f_Standarddesign-backgroundobjects" style:display-name="7_Standarddesign-backgroundobjects" style:family="presentation">
      <style:graphic-properties draw:textarea-horizontal-align="justify" draw:shadow="hidden" draw:shadow-offset-x="0.2cm" draw:shadow-offset-y="0.2cm" draw:shadow-color="#808080"/>
      <style:text-properties style:letter-kerning="true"/>
    </style:style>
    <style:style style:name="_37__5f_Standarddesign-notes" style:display-name="7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7__5f_Standarddesign-outline1" style:display-name="7_Standarddesign-outline1" style:family="presentation">
      <style:graphic-properties draw:stroke="none" draw:fill="none" draw:auto-grow-height="false" draw:fit-to-size="false" style:shrink-to-fit="true">
        <text:list-style style:name="_37__5f_Standarddesign-outline1" style:display-name="7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7__5f_Standarddesign-outline2" style:display-name="7_Standarddesign-outline2" style:family="presentation" style:parent-style-name="_37_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7__5f_Standarddesign-outline3" style:display-name="7_Standarddesign-outline3" style:family="presentation" style:parent-style-name="_37_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7__5f_Standarddesign-outline4" style:display-name="7_Standarddesign-outline4" style:family="presentation" style:parent-style-name="_37_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7__5f_Standarddesign-outline5" style:display-name="7_Standarddesign-outline5" style:family="presentation" style:parent-style-name="_37__5f_Standarddesign-outline4">
      <style:paragraph-properties fo:margin-top="0.1cm" fo:margin-bottom="0cm"/>
      <style:text-properties fo:font-size="20pt" style:font-size-asian="20pt" style:font-size-complex="20pt"/>
    </style:style>
    <style:style style:name="_37__5f_Standarddesign-outline6" style:display-name="7_Standarddesign-outline6" style:family="presentation" style:parent-style-name="_37__5f_Standarddesign-outline5">
      <style:paragraph-properties fo:margin-top="0.1cm" fo:margin-bottom="0cm"/>
      <style:text-properties fo:font-size="20pt" style:font-size-asian="20pt" style:font-size-complex="20pt"/>
    </style:style>
    <style:style style:name="_37__5f_Standarddesign-outline7" style:display-name="7_Standarddesign-outline7" style:family="presentation" style:parent-style-name="_37__5f_Standarddesign-outline6">
      <style:paragraph-properties fo:margin-top="0.1cm" fo:margin-bottom="0cm"/>
      <style:text-properties fo:font-size="20pt" style:font-size-asian="20pt" style:font-size-complex="20pt"/>
    </style:style>
    <style:style style:name="_37__5f_Standarddesign-outline8" style:display-name="7_Standarddesign-outline8" style:family="presentation" style:parent-style-name="_37__5f_Standarddesign-outline7">
      <style:paragraph-properties fo:margin-top="0.1cm" fo:margin-bottom="0cm"/>
      <style:text-properties fo:font-size="20pt" style:font-size-asian="20pt" style:font-size-complex="20pt"/>
    </style:style>
    <style:style style:name="_37__5f_Standarddesign-outline9" style:display-name="7_Standarddesign-outline9" style:family="presentation" style:parent-style-name="_37__5f_Standarddesign-outline8">
      <style:paragraph-properties fo:margin-top="0.1cm" fo:margin-bottom="0cm"/>
      <style:text-properties fo:font-size="20pt" style:font-size-asian="20pt" style:font-size-complex="20pt"/>
    </style:style>
    <style:style style:name="_37__5f_Standarddesign-subtitle" style:display-name="7_Standarddesign-subtitle" style:family="presentation">
      <style:graphic-properties draw:stroke="none" draw:fill="none" draw:textarea-vertical-align="middle">
        <text:list-style style:name="_37__5f_Standarddesign-subtitle" style:display-name="7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7__5f_Standarddesign-title" style:display-name="7_Standarddesign-title" style:family="presentation">
      <style:graphic-properties draw:stroke="none" draw:fill="none" draw:textarea-vertical-align="middle">
        <text:list-style style:name="_37__5f_Standarddesign-title" style:display-name="7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8__5f_Standarddesign-background" style:display-name="8_Standarddesign-background" style:family="presentation">
      <style:graphic-properties draw:stroke="none" draw:fill="solid" draw:fill-color="#ff0066"/>
      <style:text-properties style:letter-kerning="true"/>
    </style:style>
    <style:style style:name="_38__5f_Standarddesign-backgroundobjects" style:display-name="8_Standarddesign-backgroundobjects" style:family="presentation">
      <style:graphic-properties draw:textarea-horizontal-align="justify" draw:shadow="hidden" draw:shadow-offset-x="0.2cm" draw:shadow-offset-y="0.2cm" draw:shadow-color="#808080"/>
      <style:text-properties style:letter-kerning="true"/>
    </style:style>
    <style:style style:name="_38__5f_Standarddesign-notes" style:display-name="8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8__5f_Standarddesign-outline1" style:display-name="8_Standarddesign-outline1" style:family="presentation">
      <style:graphic-properties draw:stroke="none" draw:fill="none" draw:auto-grow-height="false" draw:fit-to-size="false" style:shrink-to-fit="true">
        <text:list-style style:name="_38__5f_Standarddesign-outline1" style:display-name="8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8__5f_Standarddesign-outline2" style:display-name="8_Standarddesign-outline2" style:family="presentation" style:parent-style-name="_38_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8__5f_Standarddesign-outline3" style:display-name="8_Standarddesign-outline3" style:family="presentation" style:parent-style-name="_38_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8__5f_Standarddesign-outline4" style:display-name="8_Standarddesign-outline4" style:family="presentation" style:parent-style-name="_38_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8__5f_Standarddesign-outline5" style:display-name="8_Standarddesign-outline5" style:family="presentation" style:parent-style-name="_38__5f_Standarddesign-outline4">
      <style:paragraph-properties fo:margin-top="0.1cm" fo:margin-bottom="0cm"/>
      <style:text-properties fo:font-size="20pt" style:font-size-asian="20pt" style:font-size-complex="20pt"/>
    </style:style>
    <style:style style:name="_38__5f_Standarddesign-outline6" style:display-name="8_Standarddesign-outline6" style:family="presentation" style:parent-style-name="_38__5f_Standarddesign-outline5">
      <style:paragraph-properties fo:margin-top="0.1cm" fo:margin-bottom="0cm"/>
      <style:text-properties fo:font-size="20pt" style:font-size-asian="20pt" style:font-size-complex="20pt"/>
    </style:style>
    <style:style style:name="_38__5f_Standarddesign-outline7" style:display-name="8_Standarddesign-outline7" style:family="presentation" style:parent-style-name="_38__5f_Standarddesign-outline6">
      <style:paragraph-properties fo:margin-top="0.1cm" fo:margin-bottom="0cm"/>
      <style:text-properties fo:font-size="20pt" style:font-size-asian="20pt" style:font-size-complex="20pt"/>
    </style:style>
    <style:style style:name="_38__5f_Standarddesign-outline8" style:display-name="8_Standarddesign-outline8" style:family="presentation" style:parent-style-name="_38__5f_Standarddesign-outline7">
      <style:paragraph-properties fo:margin-top="0.1cm" fo:margin-bottom="0cm"/>
      <style:text-properties fo:font-size="20pt" style:font-size-asian="20pt" style:font-size-complex="20pt"/>
    </style:style>
    <style:style style:name="_38__5f_Standarddesign-outline9" style:display-name="8_Standarddesign-outline9" style:family="presentation" style:parent-style-name="_38__5f_Standarddesign-outline8">
      <style:paragraph-properties fo:margin-top="0.1cm" fo:margin-bottom="0cm"/>
      <style:text-properties fo:font-size="20pt" style:font-size-asian="20pt" style:font-size-complex="20pt"/>
    </style:style>
    <style:style style:name="_38__5f_Standarddesign-subtitle" style:display-name="8_Standarddesign-subtitle" style:family="presentation">
      <style:graphic-properties draw:stroke="none" draw:fill="none" draw:textarea-vertical-align="middle">
        <text:list-style style:name="_38__5f_Standarddesign-subtitle" style:display-name="8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8__5f_Standarddesign-title" style:display-name="8_Standarddesign-title" style:family="presentation">
      <style:graphic-properties draw:stroke="none" draw:fill="none" draw:textarea-vertical-align="middle">
        <text:list-style style:name="_38__5f_Standarddesign-title" style:display-name="8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9__5f_Standarddesign-background" style:display-name="9_Standarddesign-background" style:family="presentation">
      <style:graphic-properties draw:stroke="none" draw:fill="solid" draw:fill-color="#ff0066"/>
      <style:text-properties style:letter-kerning="true"/>
    </style:style>
    <style:style style:name="_39__5f_Standarddesign-backgroundobjects" style:display-name="9_Standarddesign-backgroundobjects" style:family="presentation">
      <style:graphic-properties draw:textarea-horizontal-align="justify" draw:shadow="hidden" draw:shadow-offset-x="0.2cm" draw:shadow-offset-y="0.2cm" draw:shadow-color="#808080"/>
      <style:text-properties style:letter-kerning="true"/>
    </style:style>
    <style:style style:name="_39__5f_Standarddesign-notes" style:display-name="9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9__5f_Standarddesign-outline1" style:display-name="9_Standarddesign-outline1" style:family="presentation">
      <style:graphic-properties draw:stroke="none" draw:fill="none" draw:auto-grow-height="false" draw:fit-to-size="false" style:shrink-to-fit="true">
        <text:list-style style:name="_39__5f_Standarddesign-outline1" style:display-name="9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9__5f_Standarddesign-outline2" style:display-name="9_Standarddesign-outline2" style:family="presentation" style:parent-style-name="_39_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9__5f_Standarddesign-outline3" style:display-name="9_Standarddesign-outline3" style:family="presentation" style:parent-style-name="_39_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9__5f_Standarddesign-outline4" style:display-name="9_Standarddesign-outline4" style:family="presentation" style:parent-style-name="_39_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9__5f_Standarddesign-outline5" style:display-name="9_Standarddesign-outline5" style:family="presentation" style:parent-style-name="_39__5f_Standarddesign-outline4">
      <style:paragraph-properties fo:margin-top="0.1cm" fo:margin-bottom="0cm"/>
      <style:text-properties fo:font-size="20pt" style:font-size-asian="20pt" style:font-size-complex="20pt"/>
    </style:style>
    <style:style style:name="_39__5f_Standarddesign-outline6" style:display-name="9_Standarddesign-outline6" style:family="presentation" style:parent-style-name="_39__5f_Standarddesign-outline5">
      <style:paragraph-properties fo:margin-top="0.1cm" fo:margin-bottom="0cm"/>
      <style:text-properties fo:font-size="20pt" style:font-size-asian="20pt" style:font-size-complex="20pt"/>
    </style:style>
    <style:style style:name="_39__5f_Standarddesign-outline7" style:display-name="9_Standarddesign-outline7" style:family="presentation" style:parent-style-name="_39__5f_Standarddesign-outline6">
      <style:paragraph-properties fo:margin-top="0.1cm" fo:margin-bottom="0cm"/>
      <style:text-properties fo:font-size="20pt" style:font-size-asian="20pt" style:font-size-complex="20pt"/>
    </style:style>
    <style:style style:name="_39__5f_Standarddesign-outline8" style:display-name="9_Standarddesign-outline8" style:family="presentation" style:parent-style-name="_39__5f_Standarddesign-outline7">
      <style:paragraph-properties fo:margin-top="0.1cm" fo:margin-bottom="0cm"/>
      <style:text-properties fo:font-size="20pt" style:font-size-asian="20pt" style:font-size-complex="20pt"/>
    </style:style>
    <style:style style:name="_39__5f_Standarddesign-outline9" style:display-name="9_Standarddesign-outline9" style:family="presentation" style:parent-style-name="_39__5f_Standarddesign-outline8">
      <style:paragraph-properties fo:margin-top="0.1cm" fo:margin-bottom="0cm"/>
      <style:text-properties fo:font-size="20pt" style:font-size-asian="20pt" style:font-size-complex="20pt"/>
    </style:style>
    <style:style style:name="_39__5f_Standarddesign-subtitle" style:display-name="9_Standarddesign-subtitle" style:family="presentation">
      <style:graphic-properties draw:stroke="none" draw:fill="none" draw:textarea-vertical-align="middle">
        <text:list-style style:name="_39__5f_Standarddesign-subtitle" style:display-name="9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9__5f_Standarddesign-title" style:display-name="9_Standarddesign-title" style:family="presentation">
      <style:graphic-properties draw:stroke="none" draw:fill="none" draw:textarea-vertical-align="middle">
        <text:list-style style:name="_39__5f_Standarddesign-title" style:display-name="9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1_0_5f_Standarddesign-background" style:display-name="10_Standarddesign-background" style:family="presentation">
      <style:graphic-properties draw:stroke="none" draw:fill="solid" draw:fill-color="#ff0066"/>
      <style:text-properties style:letter-kerning="true"/>
    </style:style>
    <style:style style:name="_31_0_5f_Standarddesign-backgroundobjects" style:display-name="10_Standarddesign-backgroundobjects" style:family="presentation">
      <style:graphic-properties draw:textarea-horizontal-align="justify" draw:shadow="hidden" draw:shadow-offset-x="0.2cm" draw:shadow-offset-y="0.2cm" draw:shadow-color="#808080"/>
      <style:text-properties style:letter-kerning="true"/>
    </style:style>
    <style:style style:name="_31_0_5f_Standarddesign-notes" style:display-name="10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1_0_5f_Standarddesign-outline1" style:display-name="10_Standarddesign-outline1" style:family="presentation">
      <style:graphic-properties draw:stroke="none" draw:fill="none" draw:auto-grow-height="false" draw:fit-to-size="false" style:shrink-to-fit="true">
        <text:list-style style:name="_31_0_5f_Standarddesign-outline1" style:display-name="10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1_0_5f_Standarddesign-outline2" style:display-name="10_Standarddesign-outline2" style:family="presentation" style:parent-style-name="_31_0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1_0_5f_Standarddesign-outline3" style:display-name="10_Standarddesign-outline3" style:family="presentation" style:parent-style-name="_31_0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0_5f_Standarddesign-outline4" style:display-name="10_Standarddesign-outline4" style:family="presentation" style:parent-style-name="_31_0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0_5f_Standarddesign-outline5" style:display-name="10_Standarddesign-outline5" style:family="presentation" style:parent-style-name="_31_0_5f_Standarddesign-outline4">
      <style:paragraph-properties fo:margin-top="0.1cm" fo:margin-bottom="0cm"/>
      <style:text-properties fo:font-size="20pt" style:font-size-asian="20pt" style:font-size-complex="20pt"/>
    </style:style>
    <style:style style:name="_31_0_5f_Standarddesign-outline6" style:display-name="10_Standarddesign-outline6" style:family="presentation" style:parent-style-name="_31_0_5f_Standarddesign-outline5">
      <style:paragraph-properties fo:margin-top="0.1cm" fo:margin-bottom="0cm"/>
      <style:text-properties fo:font-size="20pt" style:font-size-asian="20pt" style:font-size-complex="20pt"/>
    </style:style>
    <style:style style:name="_31_0_5f_Standarddesign-outline7" style:display-name="10_Standarddesign-outline7" style:family="presentation" style:parent-style-name="_31_0_5f_Standarddesign-outline6">
      <style:paragraph-properties fo:margin-top="0.1cm" fo:margin-bottom="0cm"/>
      <style:text-properties fo:font-size="20pt" style:font-size-asian="20pt" style:font-size-complex="20pt"/>
    </style:style>
    <style:style style:name="_31_0_5f_Standarddesign-outline8" style:display-name="10_Standarddesign-outline8" style:family="presentation" style:parent-style-name="_31_0_5f_Standarddesign-outline7">
      <style:paragraph-properties fo:margin-top="0.1cm" fo:margin-bottom="0cm"/>
      <style:text-properties fo:font-size="20pt" style:font-size-asian="20pt" style:font-size-complex="20pt"/>
    </style:style>
    <style:style style:name="_31_0_5f_Standarddesign-outline9" style:display-name="10_Standarddesign-outline9" style:family="presentation" style:parent-style-name="_31_0_5f_Standarddesign-outline8">
      <style:paragraph-properties fo:margin-top="0.1cm" fo:margin-bottom="0cm"/>
      <style:text-properties fo:font-size="20pt" style:font-size-asian="20pt" style:font-size-complex="20pt"/>
    </style:style>
    <style:style style:name="_31_0_5f_Standarddesign-subtitle" style:display-name="10_Standarddesign-subtitle" style:family="presentation">
      <style:graphic-properties draw:stroke="none" draw:fill="none" draw:textarea-vertical-align="middle">
        <text:list-style style:name="_31_0_5f_Standarddesign-subtitle" style:display-name="10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0_5f_Standarddesign-title" style:display-name="10_Standarddesign-title" style:family="presentation">
      <style:graphic-properties draw:stroke="none" draw:fill="none" draw:textarea-vertical-align="middle">
        <text:list-style style:name="_31_0_5f_Standarddesign-title" style:display-name="10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1_1_5f_Standarddesign-background" style:display-name="11_Standarddesign-background" style:family="presentation">
      <style:graphic-properties draw:stroke="none" draw:fill="solid" draw:fill-color="#ff0066"/>
      <style:text-properties style:letter-kerning="true"/>
    </style:style>
    <style:style style:name="_31_1_5f_Standarddesign-backgroundobjects" style:display-name="11_Standarddesign-backgroundobjects" style:family="presentation">
      <style:graphic-properties draw:textarea-horizontal-align="justify" draw:shadow="hidden" draw:shadow-offset-x="0.2cm" draw:shadow-offset-y="0.2cm" draw:shadow-color="#808080"/>
      <style:text-properties style:letter-kerning="true"/>
    </style:style>
    <style:style style:name="_31_1_5f_Standarddesign-notes" style:display-name="11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1_1_5f_Standarddesign-outline1" style:display-name="11_Standarddesign-outline1" style:family="presentation">
      <style:graphic-properties draw:stroke="none" draw:fill="none" draw:auto-grow-height="false" draw:fit-to-size="false" style:shrink-to-fit="true">
        <text:list-style style:name="_31_1_5f_Standarddesign-outline1" style:display-name="11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1_1_5f_Standarddesign-outline2" style:display-name="11_Standarddesign-outline2" style:family="presentation" style:parent-style-name="_31_1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1_1_5f_Standarddesign-outline3" style:display-name="11_Standarddesign-outline3" style:family="presentation" style:parent-style-name="_31_1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1_5f_Standarddesign-outline4" style:display-name="11_Standarddesign-outline4" style:family="presentation" style:parent-style-name="_31_1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1_5f_Standarddesign-outline5" style:display-name="11_Standarddesign-outline5" style:family="presentation" style:parent-style-name="_31_1_5f_Standarddesign-outline4">
      <style:paragraph-properties fo:margin-top="0.1cm" fo:margin-bottom="0cm"/>
      <style:text-properties fo:font-size="20pt" style:font-size-asian="20pt" style:font-size-complex="20pt"/>
    </style:style>
    <style:style style:name="_31_1_5f_Standarddesign-outline6" style:display-name="11_Standarddesign-outline6" style:family="presentation" style:parent-style-name="_31_1_5f_Standarddesign-outline5">
      <style:paragraph-properties fo:margin-top="0.1cm" fo:margin-bottom="0cm"/>
      <style:text-properties fo:font-size="20pt" style:font-size-asian="20pt" style:font-size-complex="20pt"/>
    </style:style>
    <style:style style:name="_31_1_5f_Standarddesign-outline7" style:display-name="11_Standarddesign-outline7" style:family="presentation" style:parent-style-name="_31_1_5f_Standarddesign-outline6">
      <style:paragraph-properties fo:margin-top="0.1cm" fo:margin-bottom="0cm"/>
      <style:text-properties fo:font-size="20pt" style:font-size-asian="20pt" style:font-size-complex="20pt"/>
    </style:style>
    <style:style style:name="_31_1_5f_Standarddesign-outline8" style:display-name="11_Standarddesign-outline8" style:family="presentation" style:parent-style-name="_31_1_5f_Standarddesign-outline7">
      <style:paragraph-properties fo:margin-top="0.1cm" fo:margin-bottom="0cm"/>
      <style:text-properties fo:font-size="20pt" style:font-size-asian="20pt" style:font-size-complex="20pt"/>
    </style:style>
    <style:style style:name="_31_1_5f_Standarddesign-outline9" style:display-name="11_Standarddesign-outline9" style:family="presentation" style:parent-style-name="_31_1_5f_Standarddesign-outline8">
      <style:paragraph-properties fo:margin-top="0.1cm" fo:margin-bottom="0cm"/>
      <style:text-properties fo:font-size="20pt" style:font-size-asian="20pt" style:font-size-complex="20pt"/>
    </style:style>
    <style:style style:name="_31_1_5f_Standarddesign-subtitle" style:display-name="11_Standarddesign-subtitle" style:family="presentation">
      <style:graphic-properties draw:stroke="none" draw:fill="none" draw:textarea-vertical-align="middle">
        <text:list-style style:name="_31_1_5f_Standarddesign-subtitle" style:display-name="11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1_5f_Standarddesign-title" style:display-name="11_Standarddesign-title" style:family="presentation">
      <style:graphic-properties draw:stroke="none" draw:fill="none" draw:textarea-vertical-align="middle">
        <text:list-style style:name="_31_1_5f_Standarddesign-title" style:display-name="11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1_2_5f_Standarddesign-background" style:display-name="12_Standarddesign-background" style:family="presentation">
      <style:graphic-properties draw:stroke="none" draw:fill="solid" draw:fill-color="#ff0066"/>
      <style:text-properties style:letter-kerning="true"/>
    </style:style>
    <style:style style:name="_31_2_5f_Standarddesign-backgroundobjects" style:display-name="12_Standarddesign-backgroundobjects" style:family="presentation">
      <style:graphic-properties draw:textarea-horizontal-align="justify" draw:shadow="hidden" draw:shadow-offset-x="0.2cm" draw:shadow-offset-y="0.2cm" draw:shadow-color="#808080"/>
      <style:text-properties style:letter-kerning="true"/>
    </style:style>
    <style:style style:name="_31_2_5f_Standarddesign-notes" style:display-name="12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1_2_5f_Standarddesign-outline1" style:display-name="12_Standarddesign-outline1" style:family="presentation">
      <style:graphic-properties draw:stroke="none" draw:fill="none" draw:auto-grow-height="false" draw:fit-to-size="false" style:shrink-to-fit="true">
        <text:list-style style:name="_31_2_5f_Standarddesign-outline1" style:display-name="12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1_2_5f_Standarddesign-outline2" style:display-name="12_Standarddesign-outline2" style:family="presentation" style:parent-style-name="_31_2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1_2_5f_Standarddesign-outline3" style:display-name="12_Standarddesign-outline3" style:family="presentation" style:parent-style-name="_31_2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2_5f_Standarddesign-outline4" style:display-name="12_Standarddesign-outline4" style:family="presentation" style:parent-style-name="_31_2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2_5f_Standarddesign-outline5" style:display-name="12_Standarddesign-outline5" style:family="presentation" style:parent-style-name="_31_2_5f_Standarddesign-outline4">
      <style:paragraph-properties fo:margin-top="0.1cm" fo:margin-bottom="0cm"/>
      <style:text-properties fo:font-size="20pt" style:font-size-asian="20pt" style:font-size-complex="20pt"/>
    </style:style>
    <style:style style:name="_31_2_5f_Standarddesign-outline6" style:display-name="12_Standarddesign-outline6" style:family="presentation" style:parent-style-name="_31_2_5f_Standarddesign-outline5">
      <style:paragraph-properties fo:margin-top="0.1cm" fo:margin-bottom="0cm"/>
      <style:text-properties fo:font-size="20pt" style:font-size-asian="20pt" style:font-size-complex="20pt"/>
    </style:style>
    <style:style style:name="_31_2_5f_Standarddesign-outline7" style:display-name="12_Standarddesign-outline7" style:family="presentation" style:parent-style-name="_31_2_5f_Standarddesign-outline6">
      <style:paragraph-properties fo:margin-top="0.1cm" fo:margin-bottom="0cm"/>
      <style:text-properties fo:font-size="20pt" style:font-size-asian="20pt" style:font-size-complex="20pt"/>
    </style:style>
    <style:style style:name="_31_2_5f_Standarddesign-outline8" style:display-name="12_Standarddesign-outline8" style:family="presentation" style:parent-style-name="_31_2_5f_Standarddesign-outline7">
      <style:paragraph-properties fo:margin-top="0.1cm" fo:margin-bottom="0cm"/>
      <style:text-properties fo:font-size="20pt" style:font-size-asian="20pt" style:font-size-complex="20pt"/>
    </style:style>
    <style:style style:name="_31_2_5f_Standarddesign-outline9" style:display-name="12_Standarddesign-outline9" style:family="presentation" style:parent-style-name="_31_2_5f_Standarddesign-outline8">
      <style:paragraph-properties fo:margin-top="0.1cm" fo:margin-bottom="0cm"/>
      <style:text-properties fo:font-size="20pt" style:font-size-asian="20pt" style:font-size-complex="20pt"/>
    </style:style>
    <style:style style:name="_31_2_5f_Standarddesign-subtitle" style:display-name="12_Standarddesign-subtitle" style:family="presentation">
      <style:graphic-properties draw:stroke="none" draw:fill="none" draw:textarea-vertical-align="middle">
        <text:list-style style:name="_31_2_5f_Standarddesign-subtitle" style:display-name="12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2_5f_Standarddesign-title" style:display-name="12_Standarddesign-title" style:family="presentation">
      <style:graphic-properties draw:stroke="none" draw:fill="none" draw:textarea-vertical-align="middle">
        <text:list-style style:name="_31_2_5f_Standarddesign-title" style:display-name="12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1_3_5f_Standarddesign-background" style:display-name="13_Standarddesign-background" style:family="presentation">
      <style:graphic-properties draw:stroke="none" draw:fill="solid" draw:fill-color="#ff0066"/>
      <style:text-properties style:letter-kerning="true"/>
    </style:style>
    <style:style style:name="_31_3_5f_Standarddesign-backgroundobjects" style:display-name="13_Standarddesign-backgroundobjects" style:family="presentation">
      <style:graphic-properties draw:textarea-horizontal-align="justify" draw:shadow="hidden" draw:shadow-offset-x="0.2cm" draw:shadow-offset-y="0.2cm" draw:shadow-color="#808080"/>
      <style:text-properties style:letter-kerning="true"/>
    </style:style>
    <style:style style:name="_31_3_5f_Standarddesign-notes" style:display-name="13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1_3_5f_Standarddesign-outline1" style:display-name="13_Standarddesign-outline1" style:family="presentation">
      <style:graphic-properties draw:stroke="none" draw:fill="none" draw:auto-grow-height="false" draw:fit-to-size="false" style:shrink-to-fit="true">
        <text:list-style style:name="_31_3_5f_Standarddesign-outline1" style:display-name="13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1_3_5f_Standarddesign-outline2" style:display-name="13_Standarddesign-outline2" style:family="presentation" style:parent-style-name="_31_3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1_3_5f_Standarddesign-outline3" style:display-name="13_Standarddesign-outline3" style:family="presentation" style:parent-style-name="_31_3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3_5f_Standarddesign-outline4" style:display-name="13_Standarddesign-outline4" style:family="presentation" style:parent-style-name="_31_3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3_5f_Standarddesign-outline5" style:display-name="13_Standarddesign-outline5" style:family="presentation" style:parent-style-name="_31_3_5f_Standarddesign-outline4">
      <style:paragraph-properties fo:margin-top="0.1cm" fo:margin-bottom="0cm"/>
      <style:text-properties fo:font-size="20pt" style:font-size-asian="20pt" style:font-size-complex="20pt"/>
    </style:style>
    <style:style style:name="_31_3_5f_Standarddesign-outline6" style:display-name="13_Standarddesign-outline6" style:family="presentation" style:parent-style-name="_31_3_5f_Standarddesign-outline5">
      <style:paragraph-properties fo:margin-top="0.1cm" fo:margin-bottom="0cm"/>
      <style:text-properties fo:font-size="20pt" style:font-size-asian="20pt" style:font-size-complex="20pt"/>
    </style:style>
    <style:style style:name="_31_3_5f_Standarddesign-outline7" style:display-name="13_Standarddesign-outline7" style:family="presentation" style:parent-style-name="_31_3_5f_Standarddesign-outline6">
      <style:paragraph-properties fo:margin-top="0.1cm" fo:margin-bottom="0cm"/>
      <style:text-properties fo:font-size="20pt" style:font-size-asian="20pt" style:font-size-complex="20pt"/>
    </style:style>
    <style:style style:name="_31_3_5f_Standarddesign-outline8" style:display-name="13_Standarddesign-outline8" style:family="presentation" style:parent-style-name="_31_3_5f_Standarddesign-outline7">
      <style:paragraph-properties fo:margin-top="0.1cm" fo:margin-bottom="0cm"/>
      <style:text-properties fo:font-size="20pt" style:font-size-asian="20pt" style:font-size-complex="20pt"/>
    </style:style>
    <style:style style:name="_31_3_5f_Standarddesign-outline9" style:display-name="13_Standarddesign-outline9" style:family="presentation" style:parent-style-name="_31_3_5f_Standarddesign-outline8">
      <style:paragraph-properties fo:margin-top="0.1cm" fo:margin-bottom="0cm"/>
      <style:text-properties fo:font-size="20pt" style:font-size-asian="20pt" style:font-size-complex="20pt"/>
    </style:style>
    <style:style style:name="_31_3_5f_Standarddesign-subtitle" style:display-name="13_Standarddesign-subtitle" style:family="presentation">
      <style:graphic-properties draw:stroke="none" draw:fill="none" draw:textarea-vertical-align="middle">
        <text:list-style style:name="_31_3_5f_Standarddesign-subtitle" style:display-name="13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3_5f_Standarddesign-title" style:display-name="13_Standarddesign-title" style:family="presentation">
      <style:graphic-properties draw:stroke="none" draw:fill="none" draw:textarea-vertical-align="middle">
        <text:list-style style:name="_31_3_5f_Standarddesign-title" style:display-name="13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1_4_5f_Standarddesign-background" style:display-name="14_Standarddesign-background" style:family="presentation">
      <style:graphic-properties draw:stroke="none" draw:fill="solid" draw:fill-color="#ff0066"/>
      <style:text-properties style:letter-kerning="true"/>
    </style:style>
    <style:style style:name="_31_4_5f_Standarddesign-backgroundobjects" style:display-name="14_Standarddesign-backgroundobjects" style:family="presentation">
      <style:graphic-properties draw:textarea-horizontal-align="justify" draw:shadow="hidden" draw:shadow-offset-x="0.2cm" draw:shadow-offset-y="0.2cm" draw:shadow-color="#808080"/>
      <style:text-properties style:letter-kerning="true"/>
    </style:style>
    <style:style style:name="_31_4_5f_Standarddesign-notes" style:display-name="14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1_4_5f_Standarddesign-outline1" style:display-name="14_Standarddesign-outline1" style:family="presentation">
      <style:graphic-properties draw:stroke="none" draw:fill="none" draw:auto-grow-height="false" draw:fit-to-size="false" style:shrink-to-fit="true">
        <text:list-style style:name="_31_4_5f_Standarddesign-outline1" style:display-name="14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1_4_5f_Standarddesign-outline2" style:display-name="14_Standarddesign-outline2" style:family="presentation" style:parent-style-name="_31_4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1_4_5f_Standarddesign-outline3" style:display-name="14_Standarddesign-outline3" style:family="presentation" style:parent-style-name="_31_4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4_5f_Standarddesign-outline4" style:display-name="14_Standarddesign-outline4" style:family="presentation" style:parent-style-name="_31_4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4_5f_Standarddesign-outline5" style:display-name="14_Standarddesign-outline5" style:family="presentation" style:parent-style-name="_31_4_5f_Standarddesign-outline4">
      <style:paragraph-properties fo:margin-top="0.1cm" fo:margin-bottom="0cm"/>
      <style:text-properties fo:font-size="20pt" style:font-size-asian="20pt" style:font-size-complex="20pt"/>
    </style:style>
    <style:style style:name="_31_4_5f_Standarddesign-outline6" style:display-name="14_Standarddesign-outline6" style:family="presentation" style:parent-style-name="_31_4_5f_Standarddesign-outline5">
      <style:paragraph-properties fo:margin-top="0.1cm" fo:margin-bottom="0cm"/>
      <style:text-properties fo:font-size="20pt" style:font-size-asian="20pt" style:font-size-complex="20pt"/>
    </style:style>
    <style:style style:name="_31_4_5f_Standarddesign-outline7" style:display-name="14_Standarddesign-outline7" style:family="presentation" style:parent-style-name="_31_4_5f_Standarddesign-outline6">
      <style:paragraph-properties fo:margin-top="0.1cm" fo:margin-bottom="0cm"/>
      <style:text-properties fo:font-size="20pt" style:font-size-asian="20pt" style:font-size-complex="20pt"/>
    </style:style>
    <style:style style:name="_31_4_5f_Standarddesign-outline8" style:display-name="14_Standarddesign-outline8" style:family="presentation" style:parent-style-name="_31_4_5f_Standarddesign-outline7">
      <style:paragraph-properties fo:margin-top="0.1cm" fo:margin-bottom="0cm"/>
      <style:text-properties fo:font-size="20pt" style:font-size-asian="20pt" style:font-size-complex="20pt"/>
    </style:style>
    <style:style style:name="_31_4_5f_Standarddesign-outline9" style:display-name="14_Standarddesign-outline9" style:family="presentation" style:parent-style-name="_31_4_5f_Standarddesign-outline8">
      <style:paragraph-properties fo:margin-top="0.1cm" fo:margin-bottom="0cm"/>
      <style:text-properties fo:font-size="20pt" style:font-size-asian="20pt" style:font-size-complex="20pt"/>
    </style:style>
    <style:style style:name="_31_4_5f_Standarddesign-subtitle" style:display-name="14_Standarddesign-subtitle" style:family="presentation">
      <style:graphic-properties draw:stroke="none" draw:fill="none" draw:textarea-vertical-align="middle">
        <text:list-style style:name="_31_4_5f_Standarddesign-subtitle" style:display-name="14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4_5f_Standarddesign-title" style:display-name="14_Standarddesign-title" style:family="presentation">
      <style:graphic-properties draw:stroke="none" draw:fill="none" draw:textarea-vertical-align="middle">
        <text:list-style style:name="_31_4_5f_Standarddesign-title" style:display-name="14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1_5_5f_Standarddesign-background" style:display-name="15_Standarddesign-background" style:family="presentation">
      <style:graphic-properties draw:stroke="none" draw:fill="solid" draw:fill-color="#ff0066"/>
      <style:text-properties style:letter-kerning="true"/>
    </style:style>
    <style:style style:name="_31_5_5f_Standarddesign-backgroundobjects" style:display-name="15_Standarddesign-backgroundobjects" style:family="presentation">
      <style:graphic-properties draw:textarea-horizontal-align="justify" draw:shadow="hidden" draw:shadow-offset-x="0.2cm" draw:shadow-offset-y="0.2cm" draw:shadow-color="#808080"/>
      <style:text-properties style:letter-kerning="true"/>
    </style:style>
    <style:style style:name="_31_5_5f_Standarddesign-notes" style:display-name="15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1_5_5f_Standarddesign-outline1" style:display-name="15_Standarddesign-outline1" style:family="presentation">
      <style:graphic-properties draw:stroke="none" draw:fill="none" draw:auto-grow-height="false" draw:fit-to-size="false" style:shrink-to-fit="true">
        <text:list-style style:name="_31_5_5f_Standarddesign-outline1" style:display-name="15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1_5_5f_Standarddesign-outline2" style:display-name="15_Standarddesign-outline2" style:family="presentation" style:parent-style-name="_31_5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1_5_5f_Standarddesign-outline3" style:display-name="15_Standarddesign-outline3" style:family="presentation" style:parent-style-name="_31_5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5_5f_Standarddesign-outline4" style:display-name="15_Standarddesign-outline4" style:family="presentation" style:parent-style-name="_31_5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5_5f_Standarddesign-outline5" style:display-name="15_Standarddesign-outline5" style:family="presentation" style:parent-style-name="_31_5_5f_Standarddesign-outline4">
      <style:paragraph-properties fo:margin-top="0.1cm" fo:margin-bottom="0cm"/>
      <style:text-properties fo:font-size="20pt" style:font-size-asian="20pt" style:font-size-complex="20pt"/>
    </style:style>
    <style:style style:name="_31_5_5f_Standarddesign-outline6" style:display-name="15_Standarddesign-outline6" style:family="presentation" style:parent-style-name="_31_5_5f_Standarddesign-outline5">
      <style:paragraph-properties fo:margin-top="0.1cm" fo:margin-bottom="0cm"/>
      <style:text-properties fo:font-size="20pt" style:font-size-asian="20pt" style:font-size-complex="20pt"/>
    </style:style>
    <style:style style:name="_31_5_5f_Standarddesign-outline7" style:display-name="15_Standarddesign-outline7" style:family="presentation" style:parent-style-name="_31_5_5f_Standarddesign-outline6">
      <style:paragraph-properties fo:margin-top="0.1cm" fo:margin-bottom="0cm"/>
      <style:text-properties fo:font-size="20pt" style:font-size-asian="20pt" style:font-size-complex="20pt"/>
    </style:style>
    <style:style style:name="_31_5_5f_Standarddesign-outline8" style:display-name="15_Standarddesign-outline8" style:family="presentation" style:parent-style-name="_31_5_5f_Standarddesign-outline7">
      <style:paragraph-properties fo:margin-top="0.1cm" fo:margin-bottom="0cm"/>
      <style:text-properties fo:font-size="20pt" style:font-size-asian="20pt" style:font-size-complex="20pt"/>
    </style:style>
    <style:style style:name="_31_5_5f_Standarddesign-outline9" style:display-name="15_Standarddesign-outline9" style:family="presentation" style:parent-style-name="_31_5_5f_Standarddesign-outline8">
      <style:paragraph-properties fo:margin-top="0.1cm" fo:margin-bottom="0cm"/>
      <style:text-properties fo:font-size="20pt" style:font-size-asian="20pt" style:font-size-complex="20pt"/>
    </style:style>
    <style:style style:name="_31_5_5f_Standarddesign-subtitle" style:display-name="15_Standarddesign-subtitle" style:family="presentation">
      <style:graphic-properties draw:stroke="none" draw:fill="none" draw:textarea-vertical-align="middle">
        <text:list-style style:name="_31_5_5f_Standarddesign-subtitle" style:display-name="15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5_5f_Standarddesign-title" style:display-name="15_Standarddesign-title" style:family="presentation">
      <style:graphic-properties draw:stroke="none" draw:fill="none" draw:textarea-vertical-align="middle">
        <text:list-style style:name="_31_5_5f_Standarddesign-title" style:display-name="15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1_6_5f_Standarddesign-background" style:display-name="16_Standarddesign-background" style:family="presentation">
      <style:graphic-properties draw:stroke="none" draw:fill="solid" draw:fill-color="#ff0066"/>
      <style:text-properties style:letter-kerning="true"/>
    </style:style>
    <style:style style:name="_31_6_5f_Standarddesign-backgroundobjects" style:display-name="16_Standarddesign-backgroundobjects" style:family="presentation">
      <style:graphic-properties draw:textarea-horizontal-align="justify" draw:shadow="hidden" draw:shadow-offset-x="0.2cm" draw:shadow-offset-y="0.2cm" draw:shadow-color="#808080"/>
      <style:text-properties style:letter-kerning="true"/>
    </style:style>
    <style:style style:name="_31_6_5f_Standarddesign-notes" style:display-name="16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1_6_5f_Standarddesign-outline1" style:display-name="16_Standarddesign-outline1" style:family="presentation">
      <style:graphic-properties draw:stroke="none" draw:fill="none" draw:auto-grow-height="false" draw:fit-to-size="false" style:shrink-to-fit="true">
        <text:list-style style:name="_31_6_5f_Standarddesign-outline1" style:display-name="16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1_6_5f_Standarddesign-outline2" style:display-name="16_Standarddesign-outline2" style:family="presentation" style:parent-style-name="_31_6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1_6_5f_Standarddesign-outline3" style:display-name="16_Standarddesign-outline3" style:family="presentation" style:parent-style-name="_31_6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6_5f_Standarddesign-outline4" style:display-name="16_Standarddesign-outline4" style:family="presentation" style:parent-style-name="_31_6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6_5f_Standarddesign-outline5" style:display-name="16_Standarddesign-outline5" style:family="presentation" style:parent-style-name="_31_6_5f_Standarddesign-outline4">
      <style:paragraph-properties fo:margin-top="0.1cm" fo:margin-bottom="0cm"/>
      <style:text-properties fo:font-size="20pt" style:font-size-asian="20pt" style:font-size-complex="20pt"/>
    </style:style>
    <style:style style:name="_31_6_5f_Standarddesign-outline6" style:display-name="16_Standarddesign-outline6" style:family="presentation" style:parent-style-name="_31_6_5f_Standarddesign-outline5">
      <style:paragraph-properties fo:margin-top="0.1cm" fo:margin-bottom="0cm"/>
      <style:text-properties fo:font-size="20pt" style:font-size-asian="20pt" style:font-size-complex="20pt"/>
    </style:style>
    <style:style style:name="_31_6_5f_Standarddesign-outline7" style:display-name="16_Standarddesign-outline7" style:family="presentation" style:parent-style-name="_31_6_5f_Standarddesign-outline6">
      <style:paragraph-properties fo:margin-top="0.1cm" fo:margin-bottom="0cm"/>
      <style:text-properties fo:font-size="20pt" style:font-size-asian="20pt" style:font-size-complex="20pt"/>
    </style:style>
    <style:style style:name="_31_6_5f_Standarddesign-outline8" style:display-name="16_Standarddesign-outline8" style:family="presentation" style:parent-style-name="_31_6_5f_Standarddesign-outline7">
      <style:paragraph-properties fo:margin-top="0.1cm" fo:margin-bottom="0cm"/>
      <style:text-properties fo:font-size="20pt" style:font-size-asian="20pt" style:font-size-complex="20pt"/>
    </style:style>
    <style:style style:name="_31_6_5f_Standarddesign-outline9" style:display-name="16_Standarddesign-outline9" style:family="presentation" style:parent-style-name="_31_6_5f_Standarddesign-outline8">
      <style:paragraph-properties fo:margin-top="0.1cm" fo:margin-bottom="0cm"/>
      <style:text-properties fo:font-size="20pt" style:font-size-asian="20pt" style:font-size-complex="20pt"/>
    </style:style>
    <style:style style:name="_31_6_5f_Standarddesign-subtitle" style:display-name="16_Standarddesign-subtitle" style:family="presentation">
      <style:graphic-properties draw:stroke="none" draw:fill="none" draw:textarea-vertical-align="middle">
        <text:list-style style:name="_31_6_5f_Standarddesign-subtitle" style:display-name="16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6_5f_Standarddesign-title" style:display-name="16_Standarddesign-title" style:family="presentation">
      <style:graphic-properties draw:stroke="none" draw:fill="none" draw:textarea-vertical-align="middle">
        <text:list-style style:name="_31_6_5f_Standarddesign-title" style:display-name="16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1_7_5f_Standarddesign-background" style:display-name="17_Standarddesign-background" style:family="presentation">
      <style:graphic-properties draw:stroke="none" draw:fill="solid" draw:fill-color="#ff0066"/>
      <style:text-properties style:letter-kerning="true"/>
    </style:style>
    <style:style style:name="_31_7_5f_Standarddesign-backgroundobjects" style:display-name="17_Standarddesign-backgroundobjects" style:family="presentation">
      <style:graphic-properties draw:textarea-horizontal-align="justify" draw:shadow="hidden" draw:shadow-offset-x="0.2cm" draw:shadow-offset-y="0.2cm" draw:shadow-color="#808080"/>
      <style:text-properties style:letter-kerning="true"/>
    </style:style>
    <style:style style:name="_31_7_5f_Standarddesign-notes" style:display-name="17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1_7_5f_Standarddesign-outline1" style:display-name="17_Standarddesign-outline1" style:family="presentation">
      <style:graphic-properties draw:stroke="none" draw:fill="none" draw:auto-grow-height="false" draw:fit-to-size="false" style:shrink-to-fit="true">
        <text:list-style style:name="_31_7_5f_Standarddesign-outline1" style:display-name="17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1_7_5f_Standarddesign-outline2" style:display-name="17_Standarddesign-outline2" style:family="presentation" style:parent-style-name="_31_7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1_7_5f_Standarddesign-outline3" style:display-name="17_Standarddesign-outline3" style:family="presentation" style:parent-style-name="_31_7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7_5f_Standarddesign-outline4" style:display-name="17_Standarddesign-outline4" style:family="presentation" style:parent-style-name="_31_7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7_5f_Standarddesign-outline5" style:display-name="17_Standarddesign-outline5" style:family="presentation" style:parent-style-name="_31_7_5f_Standarddesign-outline4">
      <style:paragraph-properties fo:margin-top="0.1cm" fo:margin-bottom="0cm"/>
      <style:text-properties fo:font-size="20pt" style:font-size-asian="20pt" style:font-size-complex="20pt"/>
    </style:style>
    <style:style style:name="_31_7_5f_Standarddesign-outline6" style:display-name="17_Standarddesign-outline6" style:family="presentation" style:parent-style-name="_31_7_5f_Standarddesign-outline5">
      <style:paragraph-properties fo:margin-top="0.1cm" fo:margin-bottom="0cm"/>
      <style:text-properties fo:font-size="20pt" style:font-size-asian="20pt" style:font-size-complex="20pt"/>
    </style:style>
    <style:style style:name="_31_7_5f_Standarddesign-outline7" style:display-name="17_Standarddesign-outline7" style:family="presentation" style:parent-style-name="_31_7_5f_Standarddesign-outline6">
      <style:paragraph-properties fo:margin-top="0.1cm" fo:margin-bottom="0cm"/>
      <style:text-properties fo:font-size="20pt" style:font-size-asian="20pt" style:font-size-complex="20pt"/>
    </style:style>
    <style:style style:name="_31_7_5f_Standarddesign-outline8" style:display-name="17_Standarddesign-outline8" style:family="presentation" style:parent-style-name="_31_7_5f_Standarddesign-outline7">
      <style:paragraph-properties fo:margin-top="0.1cm" fo:margin-bottom="0cm"/>
      <style:text-properties fo:font-size="20pt" style:font-size-asian="20pt" style:font-size-complex="20pt"/>
    </style:style>
    <style:style style:name="_31_7_5f_Standarddesign-outline9" style:display-name="17_Standarddesign-outline9" style:family="presentation" style:parent-style-name="_31_7_5f_Standarddesign-outline8">
      <style:paragraph-properties fo:margin-top="0.1cm" fo:margin-bottom="0cm"/>
      <style:text-properties fo:font-size="20pt" style:font-size-asian="20pt" style:font-size-complex="20pt"/>
    </style:style>
    <style:style style:name="_31_7_5f_Standarddesign-subtitle" style:display-name="17_Standarddesign-subtitle" style:family="presentation">
      <style:graphic-properties draw:stroke="none" draw:fill="none" draw:textarea-vertical-align="middle">
        <text:list-style style:name="_31_7_5f_Standarddesign-subtitle" style:display-name="17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7_5f_Standarddesign-title" style:display-name="17_Standarddesign-title" style:family="presentation">
      <style:graphic-properties draw:stroke="none" draw:fill="none" draw:textarea-vertical-align="middle">
        <text:list-style style:name="_31_7_5f_Standarddesign-title" style:display-name="17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1_8_5f_Standarddesign-background" style:display-name="18_Standarddesign-background" style:family="presentation">
      <style:graphic-properties draw:stroke="none" draw:fill="solid" draw:fill-color="#ff0066"/>
      <style:text-properties style:letter-kerning="true"/>
    </style:style>
    <style:style style:name="_31_8_5f_Standarddesign-backgroundobjects" style:display-name="18_Standarddesign-backgroundobjects" style:family="presentation">
      <style:graphic-properties draw:textarea-horizontal-align="justify" draw:shadow="hidden" draw:shadow-offset-x="0.2cm" draw:shadow-offset-y="0.2cm" draw:shadow-color="#808080"/>
      <style:text-properties style:letter-kerning="true"/>
    </style:style>
    <style:style style:name="_31_8_5f_Standarddesign-notes" style:display-name="18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1_8_5f_Standarddesign-outline1" style:display-name="18_Standarddesign-outline1" style:family="presentation">
      <style:graphic-properties draw:stroke="none" draw:fill="none" draw:auto-grow-height="false" draw:fit-to-size="false" style:shrink-to-fit="true">
        <text:list-style style:name="_31_8_5f_Standarddesign-outline1" style:display-name="18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1_8_5f_Standarddesign-outline2" style:display-name="18_Standarddesign-outline2" style:family="presentation" style:parent-style-name="_31_8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1_8_5f_Standarddesign-outline3" style:display-name="18_Standarddesign-outline3" style:family="presentation" style:parent-style-name="_31_8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8_5f_Standarddesign-outline4" style:display-name="18_Standarddesign-outline4" style:family="presentation" style:parent-style-name="_31_8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8_5f_Standarddesign-outline5" style:display-name="18_Standarddesign-outline5" style:family="presentation" style:parent-style-name="_31_8_5f_Standarddesign-outline4">
      <style:paragraph-properties fo:margin-top="0.1cm" fo:margin-bottom="0cm"/>
      <style:text-properties fo:font-size="20pt" style:font-size-asian="20pt" style:font-size-complex="20pt"/>
    </style:style>
    <style:style style:name="_31_8_5f_Standarddesign-outline6" style:display-name="18_Standarddesign-outline6" style:family="presentation" style:parent-style-name="_31_8_5f_Standarddesign-outline5">
      <style:paragraph-properties fo:margin-top="0.1cm" fo:margin-bottom="0cm"/>
      <style:text-properties fo:font-size="20pt" style:font-size-asian="20pt" style:font-size-complex="20pt"/>
    </style:style>
    <style:style style:name="_31_8_5f_Standarddesign-outline7" style:display-name="18_Standarddesign-outline7" style:family="presentation" style:parent-style-name="_31_8_5f_Standarddesign-outline6">
      <style:paragraph-properties fo:margin-top="0.1cm" fo:margin-bottom="0cm"/>
      <style:text-properties fo:font-size="20pt" style:font-size-asian="20pt" style:font-size-complex="20pt"/>
    </style:style>
    <style:style style:name="_31_8_5f_Standarddesign-outline8" style:display-name="18_Standarddesign-outline8" style:family="presentation" style:parent-style-name="_31_8_5f_Standarddesign-outline7">
      <style:paragraph-properties fo:margin-top="0.1cm" fo:margin-bottom="0cm"/>
      <style:text-properties fo:font-size="20pt" style:font-size-asian="20pt" style:font-size-complex="20pt"/>
    </style:style>
    <style:style style:name="_31_8_5f_Standarddesign-outline9" style:display-name="18_Standarddesign-outline9" style:family="presentation" style:parent-style-name="_31_8_5f_Standarddesign-outline8">
      <style:paragraph-properties fo:margin-top="0.1cm" fo:margin-bottom="0cm"/>
      <style:text-properties fo:font-size="20pt" style:font-size-asian="20pt" style:font-size-complex="20pt"/>
    </style:style>
    <style:style style:name="_31_8_5f_Standarddesign-subtitle" style:display-name="18_Standarddesign-subtitle" style:family="presentation">
      <style:graphic-properties draw:stroke="none" draw:fill="none" draw:textarea-vertical-align="middle">
        <text:list-style style:name="_31_8_5f_Standarddesign-subtitle" style:display-name="18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8_5f_Standarddesign-title" style:display-name="18_Standarddesign-title" style:family="presentation">
      <style:graphic-properties draw:stroke="none" draw:fill="none" draw:textarea-vertical-align="middle">
        <text:list-style style:name="_31_8_5f_Standarddesign-title" style:display-name="18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1_9_5f_Standarddesign-background" style:display-name="19_Standarddesign-background" style:family="presentation">
      <style:graphic-properties draw:stroke="none" draw:fill="solid" draw:fill-color="#ff0066"/>
      <style:text-properties style:letter-kerning="true"/>
    </style:style>
    <style:style style:name="_31_9_5f_Standarddesign-backgroundobjects" style:display-name="19_Standarddesign-backgroundobjects" style:family="presentation">
      <style:graphic-properties draw:textarea-horizontal-align="justify" draw:shadow="hidden" draw:shadow-offset-x="0.2cm" draw:shadow-offset-y="0.2cm" draw:shadow-color="#808080"/>
      <style:text-properties style:letter-kerning="true"/>
    </style:style>
    <style:style style:name="_31_9_5f_Standarddesign-notes" style:display-name="19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1_9_5f_Standarddesign-outline1" style:display-name="19_Standarddesign-outline1" style:family="presentation">
      <style:graphic-properties draw:stroke="none" draw:fill="none" draw:auto-grow-height="false" draw:fit-to-size="false" style:shrink-to-fit="true">
        <text:list-style style:name="_31_9_5f_Standarddesign-outline1" style:display-name="19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1_9_5f_Standarddesign-outline2" style:display-name="19_Standarddesign-outline2" style:family="presentation" style:parent-style-name="_31_9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1_9_5f_Standarddesign-outline3" style:display-name="19_Standarddesign-outline3" style:family="presentation" style:parent-style-name="_31_9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9_5f_Standarddesign-outline4" style:display-name="19_Standarddesign-outline4" style:family="presentation" style:parent-style-name="_31_9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1_9_5f_Standarddesign-outline5" style:display-name="19_Standarddesign-outline5" style:family="presentation" style:parent-style-name="_31_9_5f_Standarddesign-outline4">
      <style:paragraph-properties fo:margin-top="0.1cm" fo:margin-bottom="0cm"/>
      <style:text-properties fo:font-size="20pt" style:font-size-asian="20pt" style:font-size-complex="20pt"/>
    </style:style>
    <style:style style:name="_31_9_5f_Standarddesign-outline6" style:display-name="19_Standarddesign-outline6" style:family="presentation" style:parent-style-name="_31_9_5f_Standarddesign-outline5">
      <style:paragraph-properties fo:margin-top="0.1cm" fo:margin-bottom="0cm"/>
      <style:text-properties fo:font-size="20pt" style:font-size-asian="20pt" style:font-size-complex="20pt"/>
    </style:style>
    <style:style style:name="_31_9_5f_Standarddesign-outline7" style:display-name="19_Standarddesign-outline7" style:family="presentation" style:parent-style-name="_31_9_5f_Standarddesign-outline6">
      <style:paragraph-properties fo:margin-top="0.1cm" fo:margin-bottom="0cm"/>
      <style:text-properties fo:font-size="20pt" style:font-size-asian="20pt" style:font-size-complex="20pt"/>
    </style:style>
    <style:style style:name="_31_9_5f_Standarddesign-outline8" style:display-name="19_Standarddesign-outline8" style:family="presentation" style:parent-style-name="_31_9_5f_Standarddesign-outline7">
      <style:paragraph-properties fo:margin-top="0.1cm" fo:margin-bottom="0cm"/>
      <style:text-properties fo:font-size="20pt" style:font-size-asian="20pt" style:font-size-complex="20pt"/>
    </style:style>
    <style:style style:name="_31_9_5f_Standarddesign-outline9" style:display-name="19_Standarddesign-outline9" style:family="presentation" style:parent-style-name="_31_9_5f_Standarddesign-outline8">
      <style:paragraph-properties fo:margin-top="0.1cm" fo:margin-bottom="0cm"/>
      <style:text-properties fo:font-size="20pt" style:font-size-asian="20pt" style:font-size-complex="20pt"/>
    </style:style>
    <style:style style:name="_31_9_5f_Standarddesign-subtitle" style:display-name="19_Standarddesign-subtitle" style:family="presentation">
      <style:graphic-properties draw:stroke="none" draw:fill="none" draw:textarea-vertical-align="middle">
        <text:list-style style:name="_31_9_5f_Standarddesign-subtitle" style:display-name="19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1_9_5f_Standarddesign-title" style:display-name="19_Standarddesign-title" style:family="presentation">
      <style:graphic-properties draw:stroke="none" draw:fill="none" draw:textarea-vertical-align="middle">
        <text:list-style style:name="_31_9_5f_Standarddesign-title" style:display-name="19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2_0_5f_Standarddesign-background" style:display-name="20_Standarddesign-background" style:family="presentation">
      <style:graphic-properties draw:stroke="none" draw:fill="solid" draw:fill-color="#ff0066"/>
      <style:text-properties style:letter-kerning="true"/>
    </style:style>
    <style:style style:name="_32_0_5f_Standarddesign-backgroundobjects" style:display-name="20_Standarddesign-backgroundobjects" style:family="presentation">
      <style:graphic-properties draw:textarea-horizontal-align="justify" draw:shadow="hidden" draw:shadow-offset-x="0.2cm" draw:shadow-offset-y="0.2cm" draw:shadow-color="#808080"/>
      <style:text-properties style:letter-kerning="true"/>
    </style:style>
    <style:style style:name="_32_0_5f_Standarddesign-notes" style:display-name="20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2_0_5f_Standarddesign-outline1" style:display-name="20_Standarddesign-outline1" style:family="presentation">
      <style:graphic-properties draw:stroke="none" draw:fill="none" draw:auto-grow-height="false" draw:fit-to-size="false" style:shrink-to-fit="true">
        <text:list-style style:name="_32_0_5f_Standarddesign-outline1" style:display-name="20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2_0_5f_Standarddesign-outline2" style:display-name="20_Standarddesign-outline2" style:family="presentation" style:parent-style-name="_32_0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2_0_5f_Standarddesign-outline3" style:display-name="20_Standarddesign-outline3" style:family="presentation" style:parent-style-name="_32_0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0_5f_Standarddesign-outline4" style:display-name="20_Standarddesign-outline4" style:family="presentation" style:parent-style-name="_32_0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0_5f_Standarddesign-outline5" style:display-name="20_Standarddesign-outline5" style:family="presentation" style:parent-style-name="_32_0_5f_Standarddesign-outline4">
      <style:paragraph-properties fo:margin-top="0.1cm" fo:margin-bottom="0cm"/>
      <style:text-properties fo:font-size="20pt" style:font-size-asian="20pt" style:font-size-complex="20pt"/>
    </style:style>
    <style:style style:name="_32_0_5f_Standarddesign-outline6" style:display-name="20_Standarddesign-outline6" style:family="presentation" style:parent-style-name="_32_0_5f_Standarddesign-outline5">
      <style:paragraph-properties fo:margin-top="0.1cm" fo:margin-bottom="0cm"/>
      <style:text-properties fo:font-size="20pt" style:font-size-asian="20pt" style:font-size-complex="20pt"/>
    </style:style>
    <style:style style:name="_32_0_5f_Standarddesign-outline7" style:display-name="20_Standarddesign-outline7" style:family="presentation" style:parent-style-name="_32_0_5f_Standarddesign-outline6">
      <style:paragraph-properties fo:margin-top="0.1cm" fo:margin-bottom="0cm"/>
      <style:text-properties fo:font-size="20pt" style:font-size-asian="20pt" style:font-size-complex="20pt"/>
    </style:style>
    <style:style style:name="_32_0_5f_Standarddesign-outline8" style:display-name="20_Standarddesign-outline8" style:family="presentation" style:parent-style-name="_32_0_5f_Standarddesign-outline7">
      <style:paragraph-properties fo:margin-top="0.1cm" fo:margin-bottom="0cm"/>
      <style:text-properties fo:font-size="20pt" style:font-size-asian="20pt" style:font-size-complex="20pt"/>
    </style:style>
    <style:style style:name="_32_0_5f_Standarddesign-outline9" style:display-name="20_Standarddesign-outline9" style:family="presentation" style:parent-style-name="_32_0_5f_Standarddesign-outline8">
      <style:paragraph-properties fo:margin-top="0.1cm" fo:margin-bottom="0cm"/>
      <style:text-properties fo:font-size="20pt" style:font-size-asian="20pt" style:font-size-complex="20pt"/>
    </style:style>
    <style:style style:name="_32_0_5f_Standarddesign-subtitle" style:display-name="20_Standarddesign-subtitle" style:family="presentation">
      <style:graphic-properties draw:stroke="none" draw:fill="none" draw:textarea-vertical-align="middle">
        <text:list-style style:name="_32_0_5f_Standarddesign-subtitle" style:display-name="20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2_0_5f_Standarddesign-title" style:display-name="20_Standarddesign-title" style:family="presentation">
      <style:graphic-properties draw:stroke="none" draw:fill="none" draw:textarea-vertical-align="middle">
        <text:list-style style:name="_32_0_5f_Standarddesign-title" style:display-name="20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2_1_5f_Standarddesign-background" style:display-name="21_Standarddesign-background" style:family="presentation">
      <style:graphic-properties draw:stroke="none" draw:fill="solid" draw:fill-color="#ff0066"/>
      <style:text-properties style:letter-kerning="true"/>
    </style:style>
    <style:style style:name="_32_1_5f_Standarddesign-backgroundobjects" style:display-name="21_Standarddesign-backgroundobjects" style:family="presentation">
      <style:graphic-properties draw:textarea-horizontal-align="justify" draw:shadow="hidden" draw:shadow-offset-x="0.2cm" draw:shadow-offset-y="0.2cm" draw:shadow-color="#808080"/>
      <style:text-properties style:letter-kerning="true"/>
    </style:style>
    <style:style style:name="_32_1_5f_Standarddesign-notes" style:display-name="21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2_1_5f_Standarddesign-outline1" style:display-name="21_Standarddesign-outline1" style:family="presentation">
      <style:graphic-properties draw:stroke="none" draw:fill="none" draw:auto-grow-height="false" draw:fit-to-size="false" style:shrink-to-fit="true">
        <text:list-style style:name="_32_1_5f_Standarddesign-outline1" style:display-name="21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2_1_5f_Standarddesign-outline2" style:display-name="21_Standarddesign-outline2" style:family="presentation" style:parent-style-name="_32_1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2_1_5f_Standarddesign-outline3" style:display-name="21_Standarddesign-outline3" style:family="presentation" style:parent-style-name="_32_1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1_5f_Standarddesign-outline4" style:display-name="21_Standarddesign-outline4" style:family="presentation" style:parent-style-name="_32_1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1_5f_Standarddesign-outline5" style:display-name="21_Standarddesign-outline5" style:family="presentation" style:parent-style-name="_32_1_5f_Standarddesign-outline4">
      <style:paragraph-properties fo:margin-top="0.1cm" fo:margin-bottom="0cm"/>
      <style:text-properties fo:font-size="20pt" style:font-size-asian="20pt" style:font-size-complex="20pt"/>
    </style:style>
    <style:style style:name="_32_1_5f_Standarddesign-outline6" style:display-name="21_Standarddesign-outline6" style:family="presentation" style:parent-style-name="_32_1_5f_Standarddesign-outline5">
      <style:paragraph-properties fo:margin-top="0.1cm" fo:margin-bottom="0cm"/>
      <style:text-properties fo:font-size="20pt" style:font-size-asian="20pt" style:font-size-complex="20pt"/>
    </style:style>
    <style:style style:name="_32_1_5f_Standarddesign-outline7" style:display-name="21_Standarddesign-outline7" style:family="presentation" style:parent-style-name="_32_1_5f_Standarddesign-outline6">
      <style:paragraph-properties fo:margin-top="0.1cm" fo:margin-bottom="0cm"/>
      <style:text-properties fo:font-size="20pt" style:font-size-asian="20pt" style:font-size-complex="20pt"/>
    </style:style>
    <style:style style:name="_32_1_5f_Standarddesign-outline8" style:display-name="21_Standarddesign-outline8" style:family="presentation" style:parent-style-name="_32_1_5f_Standarddesign-outline7">
      <style:paragraph-properties fo:margin-top="0.1cm" fo:margin-bottom="0cm"/>
      <style:text-properties fo:font-size="20pt" style:font-size-asian="20pt" style:font-size-complex="20pt"/>
    </style:style>
    <style:style style:name="_32_1_5f_Standarddesign-outline9" style:display-name="21_Standarddesign-outline9" style:family="presentation" style:parent-style-name="_32_1_5f_Standarddesign-outline8">
      <style:paragraph-properties fo:margin-top="0.1cm" fo:margin-bottom="0cm"/>
      <style:text-properties fo:font-size="20pt" style:font-size-asian="20pt" style:font-size-complex="20pt"/>
    </style:style>
    <style:style style:name="_32_1_5f_Standarddesign-subtitle" style:display-name="21_Standarddesign-subtitle" style:family="presentation">
      <style:graphic-properties draw:stroke="none" draw:fill="none" draw:textarea-vertical-align="middle">
        <text:list-style style:name="_32_1_5f_Standarddesign-subtitle" style:display-name="21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2_1_5f_Standarddesign-title" style:display-name="21_Standarddesign-title" style:family="presentation">
      <style:graphic-properties draw:stroke="none" draw:fill="none" draw:textarea-vertical-align="middle">
        <text:list-style style:name="_32_1_5f_Standarddesign-title" style:display-name="21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2_3_5f_Standarddesign-background" style:display-name="23_Standarddesign-background" style:family="presentation">
      <style:graphic-properties draw:stroke="none" draw:fill="solid" draw:fill-color="#ffffff"/>
      <style:text-properties style:letter-kerning="true"/>
    </style:style>
    <style:style style:name="_32_3_5f_Standarddesign-backgroundobjects" style:display-name="23_Standarddesign-backgroundobjects" style:family="presentation">
      <style:graphic-properties draw:textarea-horizontal-align="justify" draw:shadow="hidden" draw:shadow-offset-x="0.2cm" draw:shadow-offset-y="0.2cm" draw:shadow-color="#808080"/>
      <style:text-properties style:letter-kerning="true"/>
    </style:style>
    <style:style style:name="_32_3_5f_Standarddesign-notes" style:display-name="23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2_3_5f_Standarddesign-outline1" style:display-name="23_Standarddesign-outline1" style:family="presentation">
      <style:graphic-properties draw:stroke="none" draw:fill="none" draw:auto-grow-height="false" draw:fit-to-size="false" style:shrink-to-fit="true">
        <text:list-style style:name="_32_3_5f_Standarddesign-outline1" style:display-name="23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2_3_5f_Standarddesign-outline2" style:display-name="23_Standarddesign-outline2" style:family="presentation" style:parent-style-name="_32_3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2_3_5f_Standarddesign-outline3" style:display-name="23_Standarddesign-outline3" style:family="presentation" style:parent-style-name="_32_3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3_5f_Standarddesign-outline4" style:display-name="23_Standarddesign-outline4" style:family="presentation" style:parent-style-name="_32_3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3_5f_Standarddesign-outline5" style:display-name="23_Standarddesign-outline5" style:family="presentation" style:parent-style-name="_32_3_5f_Standarddesign-outline4">
      <style:paragraph-properties fo:margin-top="0.1cm" fo:margin-bottom="0cm"/>
      <style:text-properties fo:font-size="20pt" style:font-size-asian="20pt" style:font-size-complex="20pt"/>
    </style:style>
    <style:style style:name="_32_3_5f_Standarddesign-outline6" style:display-name="23_Standarddesign-outline6" style:family="presentation" style:parent-style-name="_32_3_5f_Standarddesign-outline5">
      <style:paragraph-properties fo:margin-top="0.1cm" fo:margin-bottom="0cm"/>
      <style:text-properties fo:font-size="20pt" style:font-size-asian="20pt" style:font-size-complex="20pt"/>
    </style:style>
    <style:style style:name="_32_3_5f_Standarddesign-outline7" style:display-name="23_Standarddesign-outline7" style:family="presentation" style:parent-style-name="_32_3_5f_Standarddesign-outline6">
      <style:paragraph-properties fo:margin-top="0.1cm" fo:margin-bottom="0cm"/>
      <style:text-properties fo:font-size="20pt" style:font-size-asian="20pt" style:font-size-complex="20pt"/>
    </style:style>
    <style:style style:name="_32_3_5f_Standarddesign-outline8" style:display-name="23_Standarddesign-outline8" style:family="presentation" style:parent-style-name="_32_3_5f_Standarddesign-outline7">
      <style:paragraph-properties fo:margin-top="0.1cm" fo:margin-bottom="0cm"/>
      <style:text-properties fo:font-size="20pt" style:font-size-asian="20pt" style:font-size-complex="20pt"/>
    </style:style>
    <style:style style:name="_32_3_5f_Standarddesign-outline9" style:display-name="23_Standarddesign-outline9" style:family="presentation" style:parent-style-name="_32_3_5f_Standarddesign-outline8">
      <style:paragraph-properties fo:margin-top="0.1cm" fo:margin-bottom="0cm"/>
      <style:text-properties fo:font-size="20pt" style:font-size-asian="20pt" style:font-size-complex="20pt"/>
    </style:style>
    <style:style style:name="_32_3_5f_Standarddesign-subtitle" style:display-name="23_Standarddesign-subtitle" style:family="presentation">
      <style:graphic-properties draw:stroke="none" draw:fill="none" draw:textarea-vertical-align="middle">
        <text:list-style style:name="_32_3_5f_Standarddesign-subtitle" style:display-name="23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2_3_5f_Standarddesign-title" style:display-name="23_Standarddesign-title" style:family="presentation">
      <style:graphic-properties draw:stroke="none" draw:fill="none" draw:textarea-vertical-align="middle">
        <text:list-style style:name="_32_3_5f_Standarddesign-title" style:display-name="23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2_4_5f_Standarddesign-background" style:display-name="24_Standarddesign-background" style:family="presentation">
      <style:graphic-properties draw:stroke="none" draw:fill="solid" draw:fill-color="#ffffff"/>
      <style:text-properties style:letter-kerning="true"/>
    </style:style>
    <style:style style:name="_32_4_5f_Standarddesign-backgroundobjects" style:display-name="24_Standarddesign-backgroundobjects" style:family="presentation">
      <style:graphic-properties draw:textarea-horizontal-align="justify" draw:shadow="hidden" draw:shadow-offset-x="0.2cm" draw:shadow-offset-y="0.2cm" draw:shadow-color="#808080"/>
      <style:text-properties style:letter-kerning="true"/>
    </style:style>
    <style:style style:name="_32_4_5f_Standarddesign-notes" style:display-name="24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2_4_5f_Standarddesign-outline1" style:display-name="24_Standarddesign-outline1" style:family="presentation">
      <style:graphic-properties draw:stroke="none" draw:fill="none" draw:auto-grow-height="false" draw:fit-to-size="false" style:shrink-to-fit="true">
        <text:list-style style:name="_32_4_5f_Standarddesign-outline1" style:display-name="24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2_4_5f_Standarddesign-outline2" style:display-name="24_Standarddesign-outline2" style:family="presentation" style:parent-style-name="_32_4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2_4_5f_Standarddesign-outline3" style:display-name="24_Standarddesign-outline3" style:family="presentation" style:parent-style-name="_32_4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4_5f_Standarddesign-outline4" style:display-name="24_Standarddesign-outline4" style:family="presentation" style:parent-style-name="_32_4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4_5f_Standarddesign-outline5" style:display-name="24_Standarddesign-outline5" style:family="presentation" style:parent-style-name="_32_4_5f_Standarddesign-outline4">
      <style:paragraph-properties fo:margin-top="0.1cm" fo:margin-bottom="0cm"/>
      <style:text-properties fo:font-size="20pt" style:font-size-asian="20pt" style:font-size-complex="20pt"/>
    </style:style>
    <style:style style:name="_32_4_5f_Standarddesign-outline6" style:display-name="24_Standarddesign-outline6" style:family="presentation" style:parent-style-name="_32_4_5f_Standarddesign-outline5">
      <style:paragraph-properties fo:margin-top="0.1cm" fo:margin-bottom="0cm"/>
      <style:text-properties fo:font-size="20pt" style:font-size-asian="20pt" style:font-size-complex="20pt"/>
    </style:style>
    <style:style style:name="_32_4_5f_Standarddesign-outline7" style:display-name="24_Standarddesign-outline7" style:family="presentation" style:parent-style-name="_32_4_5f_Standarddesign-outline6">
      <style:paragraph-properties fo:margin-top="0.1cm" fo:margin-bottom="0cm"/>
      <style:text-properties fo:font-size="20pt" style:font-size-asian="20pt" style:font-size-complex="20pt"/>
    </style:style>
    <style:style style:name="_32_4_5f_Standarddesign-outline8" style:display-name="24_Standarddesign-outline8" style:family="presentation" style:parent-style-name="_32_4_5f_Standarddesign-outline7">
      <style:paragraph-properties fo:margin-top="0.1cm" fo:margin-bottom="0cm"/>
      <style:text-properties fo:font-size="20pt" style:font-size-asian="20pt" style:font-size-complex="20pt"/>
    </style:style>
    <style:style style:name="_32_4_5f_Standarddesign-outline9" style:display-name="24_Standarddesign-outline9" style:family="presentation" style:parent-style-name="_32_4_5f_Standarddesign-outline8">
      <style:paragraph-properties fo:margin-top="0.1cm" fo:margin-bottom="0cm"/>
      <style:text-properties fo:font-size="20pt" style:font-size-asian="20pt" style:font-size-complex="20pt"/>
    </style:style>
    <style:style style:name="_32_4_5f_Standarddesign-subtitle" style:display-name="24_Standarddesign-subtitle" style:family="presentation">
      <style:graphic-properties draw:stroke="none" draw:fill="none" draw:textarea-vertical-align="middle">
        <text:list-style style:name="_32_4_5f_Standarddesign-subtitle" style:display-name="24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2_4_5f_Standarddesign-title" style:display-name="24_Standarddesign-title" style:family="presentation">
      <style:graphic-properties draw:stroke="none" draw:fill="none" draw:textarea-vertical-align="middle">
        <text:list-style style:name="_32_4_5f_Standarddesign-title" style:display-name="24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2_5_5f_Standarddesign-background" style:display-name="25_Standarddesign-background" style:family="presentation">
      <style:graphic-properties draw:stroke="none" draw:fill="solid" draw:fill-color="#ffffff"/>
      <style:text-properties style:letter-kerning="true"/>
    </style:style>
    <style:style style:name="_32_5_5f_Standarddesign-backgroundobjects" style:display-name="25_Standarddesign-backgroundobjects" style:family="presentation">
      <style:graphic-properties draw:textarea-horizontal-align="justify" draw:shadow="hidden" draw:shadow-offset-x="0.2cm" draw:shadow-offset-y="0.2cm" draw:shadow-color="#808080"/>
      <style:text-properties style:letter-kerning="true"/>
    </style:style>
    <style:style style:name="_32_5_5f_Standarddesign-notes" style:display-name="25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2_5_5f_Standarddesign-outline1" style:display-name="25_Standarddesign-outline1" style:family="presentation">
      <style:graphic-properties draw:stroke="none" draw:fill="none" draw:auto-grow-height="false" draw:fit-to-size="false" style:shrink-to-fit="true">
        <text:list-style style:name="_32_5_5f_Standarddesign-outline1" style:display-name="25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2_5_5f_Standarddesign-outline2" style:display-name="25_Standarddesign-outline2" style:family="presentation" style:parent-style-name="_32_5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2_5_5f_Standarddesign-outline3" style:display-name="25_Standarddesign-outline3" style:family="presentation" style:parent-style-name="_32_5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5_5f_Standarddesign-outline4" style:display-name="25_Standarddesign-outline4" style:family="presentation" style:parent-style-name="_32_5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5_5f_Standarddesign-outline5" style:display-name="25_Standarddesign-outline5" style:family="presentation" style:parent-style-name="_32_5_5f_Standarddesign-outline4">
      <style:paragraph-properties fo:margin-top="0.1cm" fo:margin-bottom="0cm"/>
      <style:text-properties fo:font-size="20pt" style:font-size-asian="20pt" style:font-size-complex="20pt"/>
    </style:style>
    <style:style style:name="_32_5_5f_Standarddesign-outline6" style:display-name="25_Standarddesign-outline6" style:family="presentation" style:parent-style-name="_32_5_5f_Standarddesign-outline5">
      <style:paragraph-properties fo:margin-top="0.1cm" fo:margin-bottom="0cm"/>
      <style:text-properties fo:font-size="20pt" style:font-size-asian="20pt" style:font-size-complex="20pt"/>
    </style:style>
    <style:style style:name="_32_5_5f_Standarddesign-outline7" style:display-name="25_Standarddesign-outline7" style:family="presentation" style:parent-style-name="_32_5_5f_Standarddesign-outline6">
      <style:paragraph-properties fo:margin-top="0.1cm" fo:margin-bottom="0cm"/>
      <style:text-properties fo:font-size="20pt" style:font-size-asian="20pt" style:font-size-complex="20pt"/>
    </style:style>
    <style:style style:name="_32_5_5f_Standarddesign-outline8" style:display-name="25_Standarddesign-outline8" style:family="presentation" style:parent-style-name="_32_5_5f_Standarddesign-outline7">
      <style:paragraph-properties fo:margin-top="0.1cm" fo:margin-bottom="0cm"/>
      <style:text-properties fo:font-size="20pt" style:font-size-asian="20pt" style:font-size-complex="20pt"/>
    </style:style>
    <style:style style:name="_32_5_5f_Standarddesign-outline9" style:display-name="25_Standarddesign-outline9" style:family="presentation" style:parent-style-name="_32_5_5f_Standarddesign-outline8">
      <style:paragraph-properties fo:margin-top="0.1cm" fo:margin-bottom="0cm"/>
      <style:text-properties fo:font-size="20pt" style:font-size-asian="20pt" style:font-size-complex="20pt"/>
    </style:style>
    <style:style style:name="_32_5_5f_Standarddesign-subtitle" style:display-name="25_Standarddesign-subtitle" style:family="presentation">
      <style:graphic-properties draw:stroke="none" draw:fill="none" draw:textarea-vertical-align="middle">
        <text:list-style style:name="_32_5_5f_Standarddesign-subtitle" style:display-name="25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2_5_5f_Standarddesign-title" style:display-name="25_Standarddesign-title" style:family="presentation">
      <style:graphic-properties draw:stroke="none" draw:fill="none" draw:textarea-vertical-align="middle">
        <text:list-style style:name="_32_5_5f_Standarddesign-title" style:display-name="25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style style:name="_32_6_5f_Standarddesign-background" style:display-name="26_Standarddesign-background" style:family="presentation">
      <style:graphic-properties draw:stroke="none" draw:fill="solid" draw:fill-color="#ffffff"/>
      <style:text-properties style:letter-kerning="true"/>
    </style:style>
    <style:style style:name="_32_6_5f_Standarddesign-backgroundobjects" style:display-name="26_Standarddesign-backgroundobjects" style:family="presentation">
      <style:graphic-properties draw:textarea-horizontal-align="justify" draw:shadow="hidden" draw:shadow-offset-x="0.2cm" draw:shadow-offset-y="0.2cm" draw:shadow-color="#808080"/>
      <style:text-properties style:letter-kerning="true"/>
    </style:style>
    <style:style style:name="_32_6_5f_Standarddesign-notes" style:display-name="26_Standarddesig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20pt" style:font-style-asian="normal" style:font-weight-asian="normal" style:font-name-complex="Tahoma1" style:font-family-complex="Tahoma"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_32_6_5f_Standarddesign-outline1" style:display-name="26_Standarddesign-outline1" style:family="presentation">
      <style:graphic-properties draw:stroke="none" draw:fill="none" draw:auto-grow-height="false" draw:fit-to-size="false" style:shrink-to-fit="true">
        <text:list-style style:name="_32_6_5f_Standarddesign-outline1" style:display-name="26_Standarddesig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32pt" fo:letter-spacing="normal" fo:font-style="normal" fo:text-shadow="none" style:text-underline-style="none" fo:font-weight="normal" style:letter-kerning="true" fo:background-color="transparent" style:font-name-asian="Arial3" style:font-family-asian="Arial" style:font-family-generic-asian="modern" style:font-size-asian="32pt" style:font-style-asian="normal" style:font-weight-asian="normal" style:font-name-complex="Arial" style:font-family-complex="Arial" style:font-pitch-complex="variable" style:font-size-complex="32pt" style:font-style-complex="normal" style:font-weight-complex="normal" style:text-emphasize="none" style:font-relief="none" style:text-overline-style="none" style:text-overline-color="font-color"/>
    </style:style>
    <style:style style:name="_32_6_5f_Standarddesign-outline2" style:display-name="26_Standarddesign-outline2" style:family="presentation" style:parent-style-name="_32_6_5f_Standarddesign-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4pt" fo:letter-spacing="normal" fo:font-style="normal" style:text-underline-style="none" fo:font-weight="normal" style:font-name-asian="Arial3" style:font-family-asian="Arial" style:font-family-generic-asian="modern" style:font-size-asian="24pt" style:font-style-asian="normal" style:font-weight-asian="normal" style:font-name-complex="Arial" style:font-family-complex="Arial" style:font-pitch-complex="variable" style:font-size-complex="24pt" style:font-style-complex="normal" style:font-weight-complex="normal"/>
    </style:style>
    <style:style style:name="_32_6_5f_Standarddesign-outline3" style:display-name="26_Standarddesign-outline3" style:family="presentation" style:parent-style-name="_32_6_5f_Standarddesign-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6_5f_Standarddesign-outline4" style:display-name="26_Standarddesign-outline4" style:family="presentation" style:parent-style-name="_32_6_5f_Standarddesign-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style:font-pitch="variable" fo:font-size="20pt" fo:letter-spacing="normal" fo:font-style="normal" style:text-underline-style="none" fo:font-weight="normal" style:font-name-asian="Arial3" style:font-family-asian="Arial" style:font-family-generic-asian="modern" style:font-size-asian="20pt" style:font-style-asian="normal" style:font-weight-asian="normal" style:font-name-complex="Arial" style:font-family-complex="Arial" style:font-pitch-complex="variable" style:font-size-complex="20pt" style:font-style-complex="normal" style:font-weight-complex="normal"/>
    </style:style>
    <style:style style:name="_32_6_5f_Standarddesign-outline5" style:display-name="26_Standarddesign-outline5" style:family="presentation" style:parent-style-name="_32_6_5f_Standarddesign-outline4">
      <style:paragraph-properties fo:margin-top="0.1cm" fo:margin-bottom="0cm"/>
      <style:text-properties fo:font-size="20pt" style:font-size-asian="20pt" style:font-size-complex="20pt"/>
    </style:style>
    <style:style style:name="_32_6_5f_Standarddesign-outline6" style:display-name="26_Standarddesign-outline6" style:family="presentation" style:parent-style-name="_32_6_5f_Standarddesign-outline5">
      <style:paragraph-properties fo:margin-top="0.1cm" fo:margin-bottom="0cm"/>
      <style:text-properties fo:font-size="20pt" style:font-size-asian="20pt" style:font-size-complex="20pt"/>
    </style:style>
    <style:style style:name="_32_6_5f_Standarddesign-outline7" style:display-name="26_Standarddesign-outline7" style:family="presentation" style:parent-style-name="_32_6_5f_Standarddesign-outline6">
      <style:paragraph-properties fo:margin-top="0.1cm" fo:margin-bottom="0cm"/>
      <style:text-properties fo:font-size="20pt" style:font-size-asian="20pt" style:font-size-complex="20pt"/>
    </style:style>
    <style:style style:name="_32_6_5f_Standarddesign-outline8" style:display-name="26_Standarddesign-outline8" style:family="presentation" style:parent-style-name="_32_6_5f_Standarddesign-outline7">
      <style:paragraph-properties fo:margin-top="0.1cm" fo:margin-bottom="0cm"/>
      <style:text-properties fo:font-size="20pt" style:font-size-asian="20pt" style:font-size-complex="20pt"/>
    </style:style>
    <style:style style:name="_32_6_5f_Standarddesign-outline9" style:display-name="26_Standarddesign-outline9" style:family="presentation" style:parent-style-name="_32_6_5f_Standarddesign-outline8">
      <style:paragraph-properties fo:margin-top="0.1cm" fo:margin-bottom="0cm"/>
      <style:text-properties fo:font-size="20pt" style:font-size-asian="20pt" style:font-size-complex="20pt"/>
    </style:style>
    <style:style style:name="_32_6_5f_Standarddesign-subtitle" style:display-name="26_Standarddesign-subtitle" style:family="presentation">
      <style:graphic-properties draw:stroke="none" draw:fill="none" draw:textarea-vertical-align="middle">
        <text:list-style style:name="_32_6_5f_Standarddesign-subtitle" style:display-name="26_Standarddesig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2" style:font-family-asian="'Microsoft YaHei'" style:font-family-generic-asian="system" style:font-pitch-asian="variable" style:font-size-asian="32pt" style:font-style-asian="normal" style:font-weight-asian="normal" style:font-name-complex="Tahoma1" style:font-family-complex="Tahoma"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_32_6_5f_Standarddesign-title" style:display-name="26_Standarddesign-title" style:family="presentation">
      <style:graphic-properties draw:stroke="none" draw:fill="none" draw:textarea-vertical-align="middle">
        <text:list-style style:name="_32_6_5f_Standarddesign-title" style:display-name="26_Standarddesig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style:font-pitch="variable" fo:font-size="18pt" fo:letter-spacing="normal" fo:font-style="normal" fo:text-shadow="none" style:text-underline-style="none" fo:font-weight="normal" style:letter-kerning="true" fo:background-color="transparent" style:font-name-asian="Arial3" style:font-family-asian="Arial" style:font-family-generic-asian="modern" style:font-size-asian="18pt" style:font-style-asian="normal" style:font-weight-asian="normal" style:font-name-complex="Arial" style:font-family-complex="Arial" style:font-pitch-complex="variable" style:font-size-complex="18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5.4cm" fo:page-height="19.05cm" style:print-orientation="landscape"/>
    </style:page-layout>
    <style:style style:name="Mdp1" style:family="drawing-page">
      <style:drawing-page-properties draw:background-size="border" draw:fill="solid" draw:fill-color="#ffffff"/>
    </style:style>
    <style:style style:name="Mdp2" style:family="drawing-page">
      <style:drawing-page-properties draw:background-size="border" draw:fill="solid" draw:fill-color="#00ffff"/>
    </style:style>
    <style:style style:name="Mdp3" style:family="drawing-page">
      <style:drawing-page-properties draw:background-size="border" draw:fill="solid" draw:fill-color="#000000"/>
    </style:style>
    <style:style style:name="Mdp4" style:family="drawing-page">
      <style:drawing-page-properties draw:background-size="border" draw:fill="gradient" draw:fill-gradient-name="msFillGradient_20_6"/>
    </style:style>
    <style:style style:name="Mdp5" style:family="drawing-page">
      <style:drawing-page-properties draw:background-size="border" draw:fill="solid" draw:fill-color="#ff0066"/>
    </style:style>
    <style:style style:name="Mdp6"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paragraph-properties style:writing-mode="lr-tb"/>
    </style:style>
    <style:style style:name="Mgr2" style:family="graphic" style:parent-style-name="standard">
      <style:graphic-properties draw:stroke="none" draw:fill="none" draw:fill-color="#ffffff" draw:textarea-vertical-align="bottom" draw:auto-grow-height="false" fo:min-height="1.485cm"/>
      <style:paragraph-properties style:writing-mode="lr-tb"/>
    </style:style>
    <style:style style:name="Mgr3" style:family="graphic" style:parent-style-name="Objekt_20_ohne_20_Füllung_20_und_20_Linie">
      <style:graphic-properties draw:stroke="none" svg:stroke-width="0cm" draw:fill="non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Mgr4" style:family="graphic" style:parent-style-name="standard">
      <style:graphic-properties draw:stroke="none" svg:stroke-width="0cm" draw:fill="gradient" draw:fill-gradient-name="Gradient_20_1" draw:textarea-vertical-align="middle" draw:auto-grow-height="false" draw:fit-to-size="false" style:shrink-to-fit="false" fo:min-height="0cm" fo:min-width="0cm" fo:padding-top="0.127cm" fo:padding-bottom="0.127cm" fo:padding-left="0.254cm" fo:padding-right="0.254cm" fo:wrap-option="no-wrap"/>
      <style:paragraph-properties style:writing-mode="lr-tb"/>
    </style:style>
    <style:style style:name="Mgr5" style:family="graphic" style:parent-style-name="standard">
      <style:graphic-properties draw:stroke="none" svg:stroke-width="0cm" draw:fill="gradient" draw:fill-gradient-name="Gradient_20_2" draw:textarea-vertical-align="middle" draw:auto-grow-height="false" draw:fit-to-size="false" style:shrink-to-fit="false" fo:min-height="0cm" fo:min-width="0cm" fo:padding-top="0.127cm" fo:padding-bottom="0.127cm" fo:padding-left="0.254cm" fo:padding-right="0.254cm" fo:wrap-option="no-wrap"/>
      <style:paragraph-properties style:writing-mode="lr-tb"/>
    </style:style>
    <style:style style:name="Mgr6" style:family="graphic" style:parent-style-name="standard">
      <style:graphic-properties draw:stroke="none" svg:stroke-width="0cm" draw:fill="gradient" draw:fill-gradient-name="Gradient_20_3" draw:textarea-vertical-align="middle" draw:auto-grow-height="false" draw:fit-to-size="false" style:shrink-to-fit="false" fo:min-height="0cm" fo:min-width="0cm" fo:padding-top="0.127cm" fo:padding-bottom="0.127cm" fo:padding-left="0.254cm" fo:padding-right="0.254cm" fo:wrap-option="no-wrap"/>
      <style:paragraph-properties style:writing-mode="lr-tb"/>
    </style:style>
    <style:style style:name="Mgr7" style:family="graphic" style:parent-style-name="standard">
      <style:graphic-properties draw:stroke="none" svg:stroke-width="0cm" draw:fill="gradient" draw:fill-gradient-name="Gradient_20_4" draw:textarea-vertical-align="middle" draw:auto-grow-height="false" draw:fit-to-size="false" style:shrink-to-fit="false" fo:min-height="0cm" fo:min-width="0cm" fo:padding-top="0.127cm" fo:padding-bottom="0.127cm" fo:padding-left="0.254cm" fo:padding-right="0.254cm" fo:wrap-option="no-wrap"/>
      <style:paragraph-properties style:writing-mode="lr-tb"/>
    </style:style>
    <style:style style:name="Mgr8" style:family="graphic" style:parent-style-name="standard">
      <style:graphic-properties draw:stroke="none" svg:stroke-width="0cm" draw:fill="gradient" draw:fill-gradient-name="Gradient_20_5" draw:textarea-vertical-align="top" draw:auto-grow-height="false" fo:min-height="0cm" fo:min-width="0cm" fo:padding-top="0.125cm" fo:padding-bottom="0.125cm" fo:padding-left="0.25cm" fo:padding-right="0.25cm" fo:wrap-option="wrap"/>
    </style:style>
    <style:style style:name="Mgr9" style:family="graphic" style:parent-style-name="standard">
      <style:graphic-properties draw:stroke="none" svg:stroke-width="0cm" draw:fill="gradient" draw:fill-gradient-name="Gradient_20_6" draw:textarea-vertical-align="top" draw:auto-grow-height="false" fo:min-height="0cm" fo:min-width="0cm" fo:padding-top="0.125cm" fo:padding-bottom="0.125cm" fo:padding-left="0.25cm" fo:padding-right="0.25cm" fo:wrap-option="wrap"/>
    </style:style>
    <style:style style:name="Mgr10" style:family="graphic" style:parent-style-name="standard">
      <style:graphic-properties draw:stroke="none" svg:stroke-width="0cm" draw:fill="gradient" draw:fill-gradient-name="Gradient_20_7" draw:textarea-vertical-align="top" draw:auto-grow-height="false" fo:min-height="0cm" fo:min-width="0cm" fo:padding-top="0.125cm" fo:padding-bottom="0.125cm" fo:padding-left="0.25cm" fo:padding-right="0.25cm" fo:wrap-option="wrap"/>
    </style:style>
    <style:style style:name="Mgr11" style:family="graphic" style:parent-style-name="standard">
      <style:graphic-properties draw:stroke="none" svg:stroke-width="0cm" draw:fill="gradient" draw:fill-gradient-name="Gradient_20_8" draw:textarea-vertical-align="top" draw:auto-grow-height="false" fo:min-height="0cm" fo:min-width="0cm" fo:padding-top="0.125cm" fo:padding-bottom="0.125cm" fo:padding-left="0.25cm" fo:padding-right="0.25cm" fo:wrap-option="wrap"/>
    </style:style>
    <style:style style:name="Mgr12" style:family="graphic" style:parent-style-name="standard">
      <style:graphic-properties draw:stroke="none" svg:stroke-width="0cm" draw:fill="gradient" draw:fill-gradient-name="Gradient_20_9" draw:textarea-vertical-align="top" draw:auto-grow-height="false" fo:min-height="0cm" fo:min-width="0cm" fo:padding-top="0.125cm" fo:padding-bottom="0.125cm" fo:padding-left="0.25cm" fo:padding-right="0.25cm" fo:wrap-option="wrap"/>
    </style:style>
    <style:style style:name="Mgr13" style:family="graphic" style:parent-style-name="standard">
      <style:graphic-properties draw:stroke="none" svg:stroke-width="0cm" draw:fill="gradient" draw:fill-gradient-name="Gradient_20_10" draw:textarea-vertical-align="top" draw:auto-grow-height="false" fo:min-height="0cm" fo:min-width="0cm" fo:padding-top="0.125cm" fo:padding-bottom="0.125cm" fo:padding-left="0.25cm" fo:padding-right="0.25cm" fo:wrap-option="wrap"/>
    </style:style>
    <style:style style:name="Mgr14" style:family="graphic" style:parent-style-name="standard">
      <style:graphic-properties draw:stroke="solid" svg:stroke-width="0.026cm" svg:stroke-color="#ff8b17" svg:stroke-linecap="butt" draw:fill="none" draw:textarea-vertical-align="top" draw:auto-grow-height="false" fo:min-height="0cm" fo:min-width="0cm" fo:padding-top="0.125cm" fo:padding-bottom="0.125cm" fo:padding-left="0.25cm" fo:padding-right="0.25cm" fo:wrap-option="wrap"/>
    </style:style>
    <style:style style:name="Mgr15" style:family="graphic" style:parent-style-name="standard">
      <style:graphic-properties draw:stroke="solid" svg:stroke-width="0.026cm" svg:stroke-color="#fe1f08" svg:stroke-linecap="butt" draw:fill="none" draw:textarea-vertical-align="top" draw:auto-grow-height="false" fo:min-height="0cm" fo:min-width="0cm" fo:padding-top="0.125cm" fo:padding-bottom="0.125cm" fo:padding-left="0.25cm" fo:padding-right="0.25cm" fo:wrap-option="wrap"/>
    </style:style>
    <style:style style:name="Mgr16" style:family="graphic" style:parent-style-name="standard">
      <style:graphic-properties draw:stroke="solid" svg:stroke-width="0.026cm" svg:stroke-color="#ffe103" svg:stroke-linecap="butt" draw:fill="none" draw:textarea-vertical-align="top" draw:auto-grow-height="false" fo:min-height="0cm" fo:min-width="0cm" fo:padding-top="0.125cm" fo:padding-bottom="0.125cm" fo:padding-left="0.25cm" fo:padding-right="0.25cm" fo:wrap-option="wrap"/>
    </style:style>
    <style:style style:name="Mgr17" style:family="graphic" style:parent-style-name="standard">
      <style:graphic-properties draw:stroke="none" svg:stroke-width="0cm" draw:fill="solid" draw:fill-color="#006600" draw:opacity="39%" draw:textarea-vertical-align="top" draw:auto-grow-height="false" fo:min-height="0cm" fo:min-width="0cm" fo:padding-top="0.125cm" fo:padding-bottom="0.125cm" fo:padding-left="0.25cm" fo:padding-right="0.25cm" fo:wrap-option="wrap"/>
    </style:style>
    <style:style style:name="Mgr18" style:family="graphic" style:parent-style-name="standard">
      <style:graphic-properties draw:stroke="none" svg:stroke-width="0cm" draw:fill="solid" draw:fill-color="#006600" draw:opacity="30%" draw:textarea-vertical-align="top" draw:auto-grow-height="false" fo:min-height="0cm" fo:min-width="0cm" fo:padding-top="0.125cm" fo:padding-bottom="0.125cm" fo:padding-left="0.25cm" fo:padding-right="0.25cm" fo:wrap-option="wrap"/>
    </style:style>
    <style:style style:name="Mgr19" style:family="graphic" style:parent-style-name="standard">
      <style:graphic-properties draw:stroke="none" svg:stroke-width="0cm" draw:fill="gradient" draw:fill-gradient-name="Gradient_20_11" draw:opacity-name="msTransGradient_20_1" draw:textarea-vertical-align="top" draw:auto-grow-height="false" fo:min-height="0cm" fo:min-width="0cm" fo:padding-top="0.125cm" fo:padding-bottom="0.125cm" fo:padding-left="0.25cm" fo:padding-right="0.25cm" fo:wrap-option="wrap"/>
    </style:style>
    <style:style style:name="Mgr20" style:family="graphic" style:parent-style-name="standard">
      <style:graphic-properties draw:stroke="none" svg:stroke-width="0cm" draw:fill="gradient" draw:fill-gradient-name="Gradient_20_11" draw:opacity-name="msTransGradient_20_2" draw:textarea-vertical-align="top" draw:auto-grow-height="false" fo:min-height="0cm" fo:min-width="0cm" fo:padding-top="0.125cm" fo:padding-bottom="0.125cm" fo:padding-left="0.25cm" fo:padding-right="0.25cm" fo:wrap-option="wrap"/>
    </style:style>
    <style:style style:name="Mgr21" style:family="graphic" style:parent-style-name="standard">
      <style:graphic-properties draw:stroke="none" svg:stroke-width="0cm" draw:fill="gradient" draw:fill-gradient-name="Gradient_20_12" draw:opacity-name="msTransGradient_20_3" draw:textarea-vertical-align="top" draw:auto-grow-height="false" fo:min-height="0cm" fo:min-width="0cm" fo:padding-top="0.125cm" fo:padding-bottom="0.125cm" fo:padding-left="0.25cm" fo:padding-right="0.25cm" fo:wrap-option="wrap"/>
    </style:style>
    <style:style style:name="Mgr22" style:family="graphic" style:parent-style-name="standard">
      <style:graphic-properties draw:stroke="none" svg:stroke-width="0cm" draw:fill="gradient" draw:fill-gradient-name="Gradient_20_12" draw:opacity-name="msTransGradient_20_4" draw:textarea-vertical-align="top" draw:auto-grow-height="false" fo:min-height="0cm" fo:min-width="0cm" fo:padding-top="0.125cm" fo:padding-bottom="0.125cm" fo:padding-left="0.25cm" fo:padding-right="0.25cm" fo:wrap-option="wrap"/>
    </style:style>
    <style:style style:name="Mpr1" style:family="presentation" style:parent-style-name="Leer-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2" style:family="presentation" style:parent-style-name="Leer-backgroundobjects">
      <style:graphic-properties draw:stroke="none" draw:fill="none" draw:fill-color="#ffffff" draw:auto-grow-height="false" fo:min-height="1.485cm"/>
      <style:paragraph-properties style:writing-mode="lr-tb"/>
    </style:style>
    <style:style style:name="Mpr3" style:family="presentation" style:parent-style-name="Leer-backgroundobjects">
      <style:graphic-properties draw:stroke="none" draw:fill="none" draw:fill-color="#ffffff" draw:textarea-vertical-align="bottom" draw:auto-grow-height="false" fo:min-height="1.485cm"/>
      <style:paragraph-properties style:writing-mode="lr-tb"/>
    </style:style>
    <style:style style:name="Mpr4" style:family="presentation" style:parent-style-name="_34__5f_Vorschlag-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5" style:family="presentation" style:parent-style-name="_34__5f_Vorschlag-backgroundobjects">
      <style:graphic-properties draw:stroke="none" draw:fill="none" draw:fill-color="#ffffff" draw:auto-grow-height="false" fo:min-height="1.485cm"/>
      <style:paragraph-properties style:writing-mode="lr-tb"/>
    </style:style>
    <style:style style:name="Mpr6" style:family="presentation" style:parent-style-name="_34__5f_Vorschlag-backgroundobjects">
      <style:graphic-properties draw:stroke="none" draw:fill="none" draw:fill-color="#ffffff" draw:textarea-vertical-align="bottom" draw:auto-grow-height="false" fo:min-height="1.485cm"/>
      <style:paragraph-properties style:writing-mode="lr-tb"/>
    </style:style>
    <style:style style:name="Mpr7" style:family="presentation" style:parent-style-name="_31__5f_Vorschlag-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8" style:family="presentation" style:parent-style-name="_31__5f_Vorschlag-backgroundobjects">
      <style:graphic-properties draw:stroke="none" draw:fill="none" draw:fill-color="#ffffff" draw:auto-grow-height="false" fo:min-height="1.485cm"/>
      <style:paragraph-properties style:writing-mode="lr-tb"/>
    </style:style>
    <style:style style:name="Mpr9" style:family="presentation" style:parent-style-name="_31__5f_Vorschlag-backgroundobjects">
      <style:graphic-properties draw:stroke="none" draw:fill="none" draw:fill-color="#ffffff" draw:textarea-vertical-align="bottom" draw:auto-grow-height="false" fo:min-height="1.485cm"/>
      <style:paragraph-properties style:writing-mode="lr-tb"/>
    </style:style>
    <style:style style:name="Mpr10" style:family="presentation" style:parent-style-name="_32__5f_Vorschlag-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11" style:family="presentation" style:parent-style-name="_32__5f_Vorschlag-backgroundobjects">
      <style:graphic-properties draw:stroke="none" draw:fill="none" draw:fill-color="#ffffff" draw:auto-grow-height="false" fo:min-height="1.485cm"/>
      <style:paragraph-properties style:writing-mode="lr-tb"/>
    </style:style>
    <style:style style:name="Mpr12" style:family="presentation" style:parent-style-name="_32__5f_Vorschlag-backgroundobjects">
      <style:graphic-properties draw:stroke="none" draw:fill="none" draw:fill-color="#ffffff" draw:textarea-vertical-align="bottom" draw:auto-grow-height="false" fo:min-height="1.485cm"/>
      <style:paragraph-properties style:writing-mode="lr-tb"/>
    </style:style>
    <style:style style:name="Mpr13" style:family="presentation" style:parent-style-name="_33__5f_Vorschlag-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14" style:family="presentation" style:parent-style-name="_33__5f_Vorschlag-backgroundobjects">
      <style:graphic-properties draw:stroke="none" draw:fill="none" draw:fill-color="#ffffff" draw:auto-grow-height="false" fo:min-height="1.485cm"/>
      <style:paragraph-properties style:writing-mode="lr-tb"/>
    </style:style>
    <style:style style:name="Mpr15" style:family="presentation" style:parent-style-name="_33__5f_Vorschlag-backgroundobjects">
      <style:graphic-properties draw:stroke="none" draw:fill="none" draw:fill-color="#ffffff" draw:textarea-vertical-align="bottom" draw:auto-grow-height="false" fo:min-height="1.485cm"/>
      <style:paragraph-properties style:writing-mode="lr-tb"/>
    </style:style>
    <style:style style:name="Mpr16" style:family="presentation" style:parent-style-name="_31_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17" style:family="presentation" style:parent-style-name="_31__5f_Standarddesign-backgroundobjects">
      <style:graphic-properties draw:stroke="none" draw:fill="none" draw:fill-color="#ffffff" draw:auto-grow-height="false" fo:min-height="1.485cm"/>
      <style:paragraph-properties style:writing-mode="lr-tb"/>
    </style:style>
    <style:style style:name="Mpr18" style:family="presentation" style:parent-style-name="_31__5f_Standarddesign-backgroundobjects">
      <style:graphic-properties draw:stroke="none" draw:fill="none" draw:fill-color="#ffffff" draw:textarea-vertical-align="bottom" draw:auto-grow-height="false" fo:min-height="1.485cm"/>
      <style:paragraph-properties style:writing-mode="lr-tb"/>
    </style:style>
    <style:style style:name="Mpr19" style:family="presentation" style:parent-style-name="_32_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20" style:family="presentation" style:parent-style-name="_32__5f_Standarddesign-backgroundobjects">
      <style:graphic-properties draw:stroke="none" draw:fill="none" draw:fill-color="#ffffff" draw:auto-grow-height="false" fo:min-height="1.485cm"/>
      <style:paragraph-properties style:writing-mode="lr-tb"/>
    </style:style>
    <style:style style:name="Mpr21" style:family="presentation" style:parent-style-name="_32__5f_Standarddesign-backgroundobjects">
      <style:graphic-properties draw:stroke="none" draw:fill="none" draw:fill-color="#ffffff" draw:textarea-vertical-align="bottom" draw:auto-grow-height="false" fo:min-height="1.485cm"/>
      <style:paragraph-properties style:writing-mode="lr-tb"/>
    </style:style>
    <style:style style:name="Mpr22" style:family="presentation" style:parent-style-name="_31__5f_Feuerwerk-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23" style:family="presentation" style:parent-style-name="_31__5f_Feuerwerk-backgroundobjects">
      <style:graphic-properties draw:stroke="none" draw:fill="none" draw:fill-color="#ffffff" draw:auto-grow-height="false" fo:min-height="1.485cm"/>
      <style:paragraph-properties style:writing-mode="lr-tb"/>
    </style:style>
    <style:style style:name="Mpr24" style:family="presentation" style:parent-style-name="_31__5f_Feuerwerk-backgroundobjects">
      <style:graphic-properties draw:stroke="none" draw:fill="none" draw:fill-color="#ffffff" draw:textarea-vertical-align="bottom" draw:auto-grow-height="false" fo:min-height="1.485cm"/>
      <style:paragraph-properties style:writing-mode="lr-tb"/>
    </style:style>
    <style:style style:name="Mpr25" style:family="presentation" style:parent-style-name="_34_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26" style:family="presentation" style:parent-style-name="_34__5f_Standarddesign-backgroundobjects">
      <style:graphic-properties draw:stroke="none" draw:fill="none" draw:fill-color="#ffffff" draw:auto-grow-height="false" fo:min-height="1.485cm"/>
      <style:paragraph-properties style:writing-mode="lr-tb"/>
    </style:style>
    <style:style style:name="Mpr27" style:family="presentation" style:parent-style-name="_34__5f_Standarddesign-backgroundobjects">
      <style:graphic-properties draw:stroke="none" draw:fill="none" draw:fill-color="#ffffff" draw:textarea-vertical-align="bottom" draw:auto-grow-height="false" fo:min-height="1.485cm"/>
      <style:paragraph-properties style:writing-mode="lr-tb"/>
    </style:style>
    <style:style style:name="Mpr28" style:family="presentation" style:parent-style-name="_35_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29" style:family="presentation" style:parent-style-name="_35__5f_Standarddesign-backgroundobjects">
      <style:graphic-properties draw:stroke="none" draw:fill="none" draw:fill-color="#ffffff" draw:auto-grow-height="false" fo:min-height="1.485cm"/>
      <style:paragraph-properties style:writing-mode="lr-tb"/>
    </style:style>
    <style:style style:name="Mpr30" style:family="presentation" style:parent-style-name="_35__5f_Standarddesign-backgroundobjects">
      <style:graphic-properties draw:stroke="none" draw:fill="none" draw:fill-color="#ffffff" draw:textarea-vertical-align="bottom" draw:auto-grow-height="false" fo:min-height="1.485cm"/>
      <style:paragraph-properties style:writing-mode="lr-tb"/>
    </style:style>
    <style:style style:name="Mpr31" style:family="presentation" style:parent-style-name="_36_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32" style:family="presentation" style:parent-style-name="_36__5f_Standarddesign-backgroundobjects">
      <style:graphic-properties draw:stroke="none" draw:fill="none" draw:fill-color="#ffffff" draw:auto-grow-height="false" fo:min-height="1.485cm"/>
      <style:paragraph-properties style:writing-mode="lr-tb"/>
    </style:style>
    <style:style style:name="Mpr33" style:family="presentation" style:parent-style-name="_36__5f_Standarddesign-backgroundobjects">
      <style:graphic-properties draw:stroke="none" draw:fill="none" draw:fill-color="#ffffff" draw:textarea-vertical-align="bottom" draw:auto-grow-height="false" fo:min-height="1.485cm"/>
      <style:paragraph-properties style:writing-mode="lr-tb"/>
    </style:style>
    <style:style style:name="Mpr34" style:family="presentation" style:parent-style-name="_31__5f_Glasschichte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35" style:family="presentation" style:parent-style-name="_31__5f_Glasschichten-backgroundobjects">
      <style:graphic-properties draw:stroke="none" draw:fill="none" draw:fill-color="#ffffff" draw:auto-grow-height="false" fo:min-height="1.485cm"/>
      <style:paragraph-properties style:writing-mode="lr-tb"/>
    </style:style>
    <style:style style:name="Mpr36" style:family="presentation" style:parent-style-name="_31__5f_Glasschichten-backgroundobjects">
      <style:graphic-properties draw:stroke="none" draw:fill="none" draw:fill-color="#ffffff" draw:textarea-vertical-align="bottom" draw:auto-grow-height="false" fo:min-height="1.485cm"/>
      <style:paragraph-properties style:writing-mode="lr-tb"/>
    </style:style>
    <style:style style:name="Mpr37" style:family="presentation" style:parent-style-name="_33_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38" style:family="presentation" style:parent-style-name="_33__5f_Standarddesign-backgroundobjects">
      <style:graphic-properties draw:stroke="none" draw:fill="none" draw:fill-color="#ffffff" draw:auto-grow-height="false" fo:min-height="1.485cm"/>
      <style:paragraph-properties style:writing-mode="lr-tb"/>
    </style:style>
    <style:style style:name="Mpr39" style:family="presentation" style:parent-style-name="_33__5f_Standarddesign-backgroundobjects">
      <style:graphic-properties draw:stroke="none" draw:fill="none" draw:fill-color="#ffffff" draw:textarea-vertical-align="bottom" draw:auto-grow-height="false" fo:min-height="1.485cm"/>
      <style:paragraph-properties style:writing-mode="lr-tb"/>
    </style:style>
    <style:style style:name="Mpr40" style:family="presentation" style:parent-style-name="_37_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41" style:family="presentation" style:parent-style-name="_37__5f_Standarddesign-backgroundobjects">
      <style:graphic-properties draw:stroke="none" draw:fill="none" draw:fill-color="#ffffff" draw:auto-grow-height="false" fo:min-height="1.485cm"/>
      <style:paragraph-properties style:writing-mode="lr-tb"/>
    </style:style>
    <style:style style:name="Mpr42" style:family="presentation" style:parent-style-name="_37__5f_Standarddesign-backgroundobjects">
      <style:graphic-properties draw:stroke="none" draw:fill="none" draw:fill-color="#ffffff" draw:textarea-vertical-align="bottom" draw:auto-grow-height="false" fo:min-height="1.485cm"/>
      <style:paragraph-properties style:writing-mode="lr-tb"/>
    </style:style>
    <style:style style:name="Mpr43" style:family="presentation" style:parent-style-name="_38_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44" style:family="presentation" style:parent-style-name="_38__5f_Standarddesign-backgroundobjects">
      <style:graphic-properties draw:stroke="none" draw:fill="none" draw:fill-color="#ffffff" draw:auto-grow-height="false" fo:min-height="1.485cm"/>
      <style:paragraph-properties style:writing-mode="lr-tb"/>
    </style:style>
    <style:style style:name="Mpr45" style:family="presentation" style:parent-style-name="_38__5f_Standarddesign-backgroundobjects">
      <style:graphic-properties draw:stroke="none" draw:fill="none" draw:fill-color="#ffffff" draw:textarea-vertical-align="bottom" draw:auto-grow-height="false" fo:min-height="1.485cm"/>
      <style:paragraph-properties style:writing-mode="lr-tb"/>
    </style:style>
    <style:style style:name="Mpr46" style:family="presentation" style:parent-style-name="_39_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47" style:family="presentation" style:parent-style-name="_39__5f_Standarddesign-backgroundobjects">
      <style:graphic-properties draw:stroke="none" draw:fill="none" draw:fill-color="#ffffff" draw:auto-grow-height="false" fo:min-height="1.485cm"/>
      <style:paragraph-properties style:writing-mode="lr-tb"/>
    </style:style>
    <style:style style:name="Mpr48" style:family="presentation" style:parent-style-name="_39__5f_Standarddesign-backgroundobjects">
      <style:graphic-properties draw:stroke="none" draw:fill="none" draw:fill-color="#ffffff" draw:textarea-vertical-align="bottom" draw:auto-grow-height="false" fo:min-height="1.485cm"/>
      <style:paragraph-properties style:writing-mode="lr-tb"/>
    </style:style>
    <style:style style:name="Mpr49" style:family="presentation" style:parent-style-name="_31_0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50" style:family="presentation" style:parent-style-name="_31_0_5f_Standarddesign-backgroundobjects">
      <style:graphic-properties draw:stroke="none" draw:fill="none" draw:fill-color="#ffffff" draw:auto-grow-height="false" fo:min-height="1.485cm"/>
      <style:paragraph-properties style:writing-mode="lr-tb"/>
    </style:style>
    <style:style style:name="Mpr51" style:family="presentation" style:parent-style-name="_31_0_5f_Standarddesign-backgroundobjects">
      <style:graphic-properties draw:stroke="none" draw:fill="none" draw:fill-color="#ffffff" draw:textarea-vertical-align="bottom" draw:auto-grow-height="false" fo:min-height="1.485cm"/>
      <style:paragraph-properties style:writing-mode="lr-tb"/>
    </style:style>
    <style:style style:name="Mpr52" style:family="presentation" style:parent-style-name="_31_1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53" style:family="presentation" style:parent-style-name="_31_1_5f_Standarddesign-backgroundobjects">
      <style:graphic-properties draw:stroke="none" draw:fill="none" draw:fill-color="#ffffff" draw:auto-grow-height="false" fo:min-height="1.485cm"/>
      <style:paragraph-properties style:writing-mode="lr-tb"/>
    </style:style>
    <style:style style:name="Mpr54" style:family="presentation" style:parent-style-name="_31_1_5f_Standarddesign-backgroundobjects">
      <style:graphic-properties draw:stroke="none" draw:fill="none" draw:fill-color="#ffffff" draw:textarea-vertical-align="bottom" draw:auto-grow-height="false" fo:min-height="1.485cm"/>
      <style:paragraph-properties style:writing-mode="lr-tb"/>
    </style:style>
    <style:style style:name="Mpr55" style:family="presentation" style:parent-style-name="_31_2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56" style:family="presentation" style:parent-style-name="_31_2_5f_Standarddesign-backgroundobjects">
      <style:graphic-properties draw:stroke="none" draw:fill="none" draw:fill-color="#ffffff" draw:auto-grow-height="false" fo:min-height="1.485cm"/>
      <style:paragraph-properties style:writing-mode="lr-tb"/>
    </style:style>
    <style:style style:name="Mpr57" style:family="presentation" style:parent-style-name="_31_2_5f_Standarddesign-backgroundobjects">
      <style:graphic-properties draw:stroke="none" draw:fill="none" draw:fill-color="#ffffff" draw:textarea-vertical-align="bottom" draw:auto-grow-height="false" fo:min-height="1.485cm"/>
      <style:paragraph-properties style:writing-mode="lr-tb"/>
    </style:style>
    <style:style style:name="Mpr58" style:family="presentation" style:parent-style-name="_31_3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59" style:family="presentation" style:parent-style-name="_31_3_5f_Standarddesign-backgroundobjects">
      <style:graphic-properties draw:stroke="none" draw:fill="none" draw:fill-color="#ffffff" draw:auto-grow-height="false" fo:min-height="1.485cm"/>
      <style:paragraph-properties style:writing-mode="lr-tb"/>
    </style:style>
    <style:style style:name="Mpr60" style:family="presentation" style:parent-style-name="_31_3_5f_Standarddesign-backgroundobjects">
      <style:graphic-properties draw:stroke="none" draw:fill="none" draw:fill-color="#ffffff" draw:textarea-vertical-align="bottom" draw:auto-grow-height="false" fo:min-height="1.485cm"/>
      <style:paragraph-properties style:writing-mode="lr-tb"/>
    </style:style>
    <style:style style:name="Mpr61" style:family="presentation" style:parent-style-name="_31_4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62" style:family="presentation" style:parent-style-name="_31_4_5f_Standarddesign-backgroundobjects">
      <style:graphic-properties draw:stroke="none" draw:fill="none" draw:fill-color="#ffffff" draw:auto-grow-height="false" fo:min-height="1.485cm"/>
      <style:paragraph-properties style:writing-mode="lr-tb"/>
    </style:style>
    <style:style style:name="Mpr63" style:family="presentation" style:parent-style-name="_31_4_5f_Standarddesign-backgroundobjects">
      <style:graphic-properties draw:stroke="none" draw:fill="none" draw:fill-color="#ffffff" draw:textarea-vertical-align="bottom" draw:auto-grow-height="false" fo:min-height="1.485cm"/>
      <style:paragraph-properties style:writing-mode="lr-tb"/>
    </style:style>
    <style:style style:name="Mpr64" style:family="presentation" style:parent-style-name="_31_5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65" style:family="presentation" style:parent-style-name="_31_5_5f_Standarddesign-backgroundobjects">
      <style:graphic-properties draw:stroke="none" draw:fill="none" draw:fill-color="#ffffff" draw:auto-grow-height="false" fo:min-height="1.485cm"/>
      <style:paragraph-properties style:writing-mode="lr-tb"/>
    </style:style>
    <style:style style:name="Mpr66" style:family="presentation" style:parent-style-name="_31_5_5f_Standarddesign-backgroundobjects">
      <style:graphic-properties draw:stroke="none" draw:fill="none" draw:fill-color="#ffffff" draw:textarea-vertical-align="bottom" draw:auto-grow-height="false" fo:min-height="1.485cm"/>
      <style:paragraph-properties style:writing-mode="lr-tb"/>
    </style:style>
    <style:style style:name="Mpr67" style:family="presentation" style:parent-style-name="_31_6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68" style:family="presentation" style:parent-style-name="_31_6_5f_Standarddesign-backgroundobjects">
      <style:graphic-properties draw:stroke="none" draw:fill="none" draw:fill-color="#ffffff" draw:auto-grow-height="false" fo:min-height="1.485cm"/>
      <style:paragraph-properties style:writing-mode="lr-tb"/>
    </style:style>
    <style:style style:name="Mpr69" style:family="presentation" style:parent-style-name="_31_6_5f_Standarddesign-backgroundobjects">
      <style:graphic-properties draw:stroke="none" draw:fill="none" draw:fill-color="#ffffff" draw:textarea-vertical-align="bottom" draw:auto-grow-height="false" fo:min-height="1.485cm"/>
      <style:paragraph-properties style:writing-mode="lr-tb"/>
    </style:style>
    <style:style style:name="Mpr70" style:family="presentation" style:parent-style-name="_31_7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71" style:family="presentation" style:parent-style-name="_31_7_5f_Standarddesign-backgroundobjects">
      <style:graphic-properties draw:stroke="none" draw:fill="none" draw:fill-color="#ffffff" draw:auto-grow-height="false" fo:min-height="1.485cm"/>
      <style:paragraph-properties style:writing-mode="lr-tb"/>
    </style:style>
    <style:style style:name="Mpr72" style:family="presentation" style:parent-style-name="_31_7_5f_Standarddesign-backgroundobjects">
      <style:graphic-properties draw:stroke="none" draw:fill="none" draw:fill-color="#ffffff" draw:textarea-vertical-align="bottom" draw:auto-grow-height="false" fo:min-height="1.485cm"/>
      <style:paragraph-properties style:writing-mode="lr-tb"/>
    </style:style>
    <style:style style:name="Mpr73" style:family="presentation" style:parent-style-name="_31_8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74" style:family="presentation" style:parent-style-name="_31_8_5f_Standarddesign-backgroundobjects">
      <style:graphic-properties draw:stroke="none" draw:fill="none" draw:fill-color="#ffffff" draw:auto-grow-height="false" fo:min-height="1.485cm"/>
      <style:paragraph-properties style:writing-mode="lr-tb"/>
    </style:style>
    <style:style style:name="Mpr75" style:family="presentation" style:parent-style-name="_31_8_5f_Standarddesign-backgroundobjects">
      <style:graphic-properties draw:stroke="none" draw:fill="none" draw:fill-color="#ffffff" draw:textarea-vertical-align="bottom" draw:auto-grow-height="false" fo:min-height="1.485cm"/>
      <style:paragraph-properties style:writing-mode="lr-tb"/>
    </style:style>
    <style:style style:name="Mpr76" style:family="presentation" style:parent-style-name="_31_9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77" style:family="presentation" style:parent-style-name="_31_9_5f_Standarddesign-backgroundobjects">
      <style:graphic-properties draw:stroke="none" draw:fill="none" draw:fill-color="#ffffff" draw:auto-grow-height="false" fo:min-height="1.485cm"/>
      <style:paragraph-properties style:writing-mode="lr-tb"/>
    </style:style>
    <style:style style:name="Mpr78" style:family="presentation" style:parent-style-name="_31_9_5f_Standarddesign-backgroundobjects">
      <style:graphic-properties draw:stroke="none" draw:fill="none" draw:fill-color="#ffffff" draw:textarea-vertical-align="bottom" draw:auto-grow-height="false" fo:min-height="1.485cm"/>
      <style:paragraph-properties style:writing-mode="lr-tb"/>
    </style:style>
    <style:style style:name="Mpr79" style:family="presentation" style:parent-style-name="_32_0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80" style:family="presentation" style:parent-style-name="_32_0_5f_Standarddesign-backgroundobjects">
      <style:graphic-properties draw:stroke="none" draw:fill="none" draw:fill-color="#ffffff" draw:auto-grow-height="false" fo:min-height="1.485cm"/>
      <style:paragraph-properties style:writing-mode="lr-tb"/>
    </style:style>
    <style:style style:name="Mpr81" style:family="presentation" style:parent-style-name="_32_0_5f_Standarddesign-backgroundobjects">
      <style:graphic-properties draw:stroke="none" draw:fill="none" draw:fill-color="#ffffff" draw:textarea-vertical-align="bottom" draw:auto-grow-height="false" fo:min-height="1.485cm"/>
      <style:paragraph-properties style:writing-mode="lr-tb"/>
    </style:style>
    <style:style style:name="Mpr82" style:family="presentation" style:parent-style-name="_32_1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83" style:family="presentation" style:parent-style-name="_32_1_5f_Standarddesign-backgroundobjects">
      <style:graphic-properties draw:stroke="none" draw:fill="none" draw:fill-color="#ffffff" draw:auto-grow-height="false" fo:min-height="1.485cm"/>
      <style:paragraph-properties style:writing-mode="lr-tb"/>
    </style:style>
    <style:style style:name="Mpr84" style:family="presentation" style:parent-style-name="_32_1_5f_Standarddesign-backgroundobjects">
      <style:graphic-properties draw:stroke="none" draw:fill="none" draw:fill-color="#ffffff" draw:textarea-vertical-align="bottom" draw:auto-grow-height="false" fo:min-height="1.485cm"/>
      <style:paragraph-properties style:writing-mode="lr-tb"/>
    </style:style>
    <style:style style:name="Mpr85" style:family="presentation" style:parent-style-name="_32_3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86" style:family="presentation" style:parent-style-name="_32_3_5f_Standarddesign-backgroundobjects">
      <style:graphic-properties draw:stroke="none" draw:fill="none" draw:fill-color="#ffffff" draw:auto-grow-height="false" fo:min-height="1.485cm"/>
      <style:paragraph-properties style:writing-mode="lr-tb"/>
    </style:style>
    <style:style style:name="Mpr87" style:family="presentation" style:parent-style-name="_32_3_5f_Standarddesign-backgroundobjects">
      <style:graphic-properties draw:stroke="none" draw:fill="none" draw:fill-color="#ffffff" draw:textarea-vertical-align="bottom" draw:auto-grow-height="false" fo:min-height="1.485cm"/>
      <style:paragraph-properties style:writing-mode="lr-tb"/>
    </style:style>
    <style:style style:name="Mpr88" style:family="presentation" style:parent-style-name="_32_4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89" style:family="presentation" style:parent-style-name="_32_4_5f_Standarddesign-backgroundobjects">
      <style:graphic-properties draw:stroke="none" draw:fill="none" draw:fill-color="#ffffff" draw:auto-grow-height="false" fo:min-height="1.485cm"/>
      <style:paragraph-properties style:writing-mode="lr-tb"/>
    </style:style>
    <style:style style:name="Mpr90" style:family="presentation" style:parent-style-name="_32_4_5f_Standarddesign-backgroundobjects">
      <style:graphic-properties draw:stroke="none" draw:fill="none" draw:fill-color="#ffffff" draw:textarea-vertical-align="bottom" draw:auto-grow-height="false" fo:min-height="1.485cm"/>
      <style:paragraph-properties style:writing-mode="lr-tb"/>
    </style:style>
    <style:style style:name="Mpr91" style:family="presentation" style:parent-style-name="_32_5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92" style:family="presentation" style:parent-style-name="_32_5_5f_Standarddesign-backgroundobjects">
      <style:graphic-properties draw:stroke="none" draw:fill="none" draw:fill-color="#ffffff" draw:auto-grow-height="false" fo:min-height="1.485cm"/>
      <style:paragraph-properties style:writing-mode="lr-tb"/>
    </style:style>
    <style:style style:name="Mpr93" style:family="presentation" style:parent-style-name="_32_5_5f_Standarddesign-backgroundobjects">
      <style:graphic-properties draw:stroke="none" draw:fill="none" draw:fill-color="#ffffff" draw:textarea-vertical-align="bottom" draw:auto-grow-height="false" fo:min-height="1.485cm"/>
      <style:paragraph-properties style:writing-mode="lr-tb"/>
    </style:style>
    <style:style style:name="Mpr94" style:family="presentation" style:parent-style-name="_32_6_5f_Standarddesign-backgroundobjects">
      <style:graphic-properties draw:stroke="none" svg:stroke-width="0cm" draw:fill="none" draw:fill-color="#ffffff" draw:textarea-vertical-align="top" draw:auto-grow-height="false" draw:fit-to-size="false" style:shrink-to-fit="false" fo:min-height="11.049cm" fo:padding-top="0.127cm" fo:padding-bottom="0.127cm" fo:padding-left="0.254cm" fo:padding-right="0.254cm" fo:wrap-option="wrap"/>
      <style:paragraph-properties style:writing-mode="lr-tb"/>
    </style:style>
    <style:style style:name="Mpr95" style:family="presentation" style:parent-style-name="_32_6_5f_Standarddesign-backgroundobjects">
      <style:graphic-properties draw:stroke="none" draw:fill="none" draw:fill-color="#ffffff" draw:auto-grow-height="false" fo:min-height="1.485cm"/>
      <style:paragraph-properties style:writing-mode="lr-tb"/>
    </style:style>
    <style:style style:name="Mpr96" style:family="presentation" style:parent-style-name="_32_6_5f_Standarddesign-backgroundobjects">
      <style:graphic-properties draw:stroke="none" draw:fill="none" draw:fill-color="#ffffff" draw:textarea-vertical-align="bottom" draw:auto-grow-height="false" fo:min-height="1.485cm"/>
      <style:paragraph-properties style:writing-mode="lr-tb"/>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loext:graphic-properties draw:fill="none" draw:fill-color="#ffffff"/>
      <style:paragraph-properties fo:text-align="start" style:font-independent-line-spacing="true"/>
      <style:text-properties fo:font-size="14pt" style:font-size-asian="14pt" style:font-size-complex="14pt"/>
    </style:style>
    <style:style style:name="MP6" style:family="paragraph">
      <loext:graphic-properties draw:fill="none"/>
      <style:paragraph-properties fo:text-align="start"/>
      <style:text-properties fo:font-size="18pt"/>
    </style:style>
    <style:style style:name="MP7" style:family="paragraph">
      <loext:graphic-properties draw:fill="none" draw:fill-color="#ffffff"/>
      <style:paragraph-properties fo:text-align="start" style:font-independent-line-spacing="true"/>
      <style:text-properties fo:font-size="10pt" style:font-size-asian="14pt" style:font-size-complex="14pt"/>
    </style:style>
    <style:style style:name="MP8" style:family="paragraph">
      <loext:graphic-properties draw:fill="gradient" draw:fill-gradient-name="Gradient_20_1"/>
      <style:paragraph-properties fo:text-align="center" style:font-independent-line-spacing="true"/>
      <style:text-properties fo:font-size="18pt"/>
    </style:style>
    <style:style style:name="MP9" style:family="paragraph">
      <loext:graphic-properties draw:fill="gradient" draw:fill-gradient-name="Gradient_20_2"/>
      <style:paragraph-properties fo:text-align="start" style:font-independent-line-spacing="true"/>
      <style:text-properties fo:font-size="18pt"/>
    </style:style>
    <style:style style:name="MP10" style:family="paragraph">
      <loext:graphic-properties draw:fill="gradient" draw:fill-gradient-name="Gradient_20_3"/>
      <style:paragraph-properties fo:text-align="start" style:font-independent-line-spacing="true"/>
      <style:text-properties fo:font-size="18pt"/>
    </style:style>
    <style:style style:name="MP11" style:family="paragraph">
      <loext:graphic-properties draw:fill="gradient" draw:fill-gradient-name="Gradient_20_4"/>
      <style:paragraph-properties fo:text-align="start" style:font-independent-line-spacing="true"/>
      <style:text-properties fo:font-size="18pt"/>
    </style:style>
    <style:style style:name="MP12" style:family="paragraph">
      <loext:graphic-properties draw:fill="gradient" draw:fill-gradient-name="Gradient_20_5"/>
      <style:paragraph-properties fo:text-align="start"/>
      <style:text-properties fo:font-size="18pt"/>
    </style:style>
    <style:style style:name="MP13" style:family="paragraph">
      <loext:graphic-properties draw:fill="gradient" draw:fill-gradient-name="Gradient_20_6"/>
      <style:paragraph-properties fo:text-align="start"/>
      <style:text-properties fo:font-size="18pt"/>
    </style:style>
    <style:style style:name="MP14" style:family="paragraph">
      <loext:graphic-properties draw:fill="gradient" draw:fill-gradient-name="Gradient_20_7"/>
      <style:paragraph-properties fo:text-align="start"/>
      <style:text-properties fo:font-size="18pt"/>
    </style:style>
    <style:style style:name="MP15" style:family="paragraph">
      <loext:graphic-properties draw:fill="gradient" draw:fill-gradient-name="Gradient_20_8"/>
      <style:paragraph-properties fo:text-align="start"/>
      <style:text-properties fo:font-size="18pt"/>
    </style:style>
    <style:style style:name="MP16" style:family="paragraph">
      <loext:graphic-properties draw:fill="gradient" draw:fill-gradient-name="Gradient_20_9"/>
      <style:paragraph-properties fo:text-align="start"/>
      <style:text-properties fo:font-size="18pt"/>
    </style:style>
    <style:style style:name="MP17" style:family="paragraph">
      <loext:graphic-properties draw:fill="gradient" draw:fill-gradient-name="Gradient_20_10"/>
      <style:paragraph-properties fo:text-align="start"/>
      <style:text-properties fo:font-size="18pt"/>
    </style:style>
    <style:style style:name="MP18" style:family="paragraph">
      <loext:graphic-properties draw:fill="solid" draw:fill-color="#006600" draw:opacity="39%"/>
      <style:paragraph-properties fo:text-align="start"/>
      <style:text-properties fo:font-size="18pt"/>
    </style:style>
    <style:style style:name="MP19" style:family="paragraph">
      <loext:graphic-properties draw:fill="solid" draw:fill-color="#006600" draw:opacity="30%"/>
      <style:paragraph-properties fo:text-align="start"/>
      <style:text-properties fo:font-size="18pt"/>
    </style:style>
    <style:style style:name="MP20" style:family="paragraph">
      <loext:graphic-properties draw:fill="gradient" draw:fill-gradient-name="Gradient_20_11" draw:opacity-name="msTransGradient_20_1"/>
      <style:paragraph-properties fo:text-align="start"/>
      <style:text-properties fo:font-size="18pt"/>
    </style:style>
    <style:style style:name="MP21" style:family="paragraph">
      <loext:graphic-properties draw:fill="gradient" draw:fill-gradient-name="Gradient_20_11" draw:opacity-name="msTransGradient_20_2"/>
      <style:paragraph-properties fo:text-align="start"/>
      <style:text-properties fo:font-size="18pt"/>
    </style:style>
    <style:style style:name="MP22" style:family="paragraph">
      <loext:graphic-properties draw:fill="gradient" draw:fill-gradient-name="Gradient_20_12" draw:opacity-name="msTransGradient_20_3"/>
      <style:paragraph-properties fo:text-align="start"/>
      <style:text-properties fo:font-size="18pt"/>
    </style:style>
    <style:style style:name="MP23" style:family="paragraph">
      <loext:graphic-properties draw:fill="gradient" draw:fill-gradient-name="Gradient_20_12" draw:opacity-name="msTransGradient_20_4"/>
      <style:paragraph-properties fo:text-align="start"/>
      <style:text-properties fo:font-size="18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6">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presentation:header/></text:p>
        </draw:text-box>
      </draw:frame>
      <draw:frame draw:style-name="Mgr1" draw:text-style-name="MP4" draw:layer="backgroundobjects" svg:width="9.113cm" svg:height="1.484cm" svg:x="11.886cm" svg:y="0cm" presentation:class="date-time">
        <draw:text-box>
          <text:p text:style-name="MP3"><presentation:date-time/></text:p>
        </draw:text-box>
      </draw:frame>
      <draw:frame draw:style-name="Mgr2" draw:text-style-name="MP2" draw:layer="backgroundobjects" svg:width="9.113cm" svg:height="1.484cm" svg:x="0cm" svg:y="28.215cm" presentation:class="footer">
        <draw:text-box>
          <text:p text:style-name="MP1"><presentation:footer/></text:p>
        </draw:text-box>
      </draw:frame>
      <draw:frame draw:style-name="Mgr2" draw:text-style-name="MP4" draw:layer="backgroundobjects" svg:width="9.113cm" svg:height="1.484cm" svg:x="11.886cm" svg:y="28.215cm" presentation:class="page-number">
        <draw:text-box>
          <text:p text:style-name="MP3"><text:page-number>&lt;Foliennummer&gt;</text:page-number></text:p>
        </draw:text-box>
      </draw:frame>
    </style:handout-master>
    <style:master-page style:name="Leer" style:page-layout-name="PM1" draw:style-name="Mdp1">
      <draw:frame draw:name="ZeitstempelBereich1" presentation:style-name="Mpr1" draw:text-style-name="MP5" draw:layer="backgroundobjects" svg:width="5.926cm" svg:height="1.322cm" svg:x="1.27cm" svg:y="17.348cm" presentation:class="date-time" presentation:user-transformed="true">
        <draw:text-box>
          <text:p/>
        </draw:text-box>
      </draw:frame>
      <draw:frame draw:name="FußzeilenBereich1" presentation:style-name="Mpr1" draw:text-style-name="MP5" draw:layer="backgroundobjects" svg:width="8.042cm" svg:height="1.322cm" svg:x="8.678cm" svg:y="17.348cm" presentation:class="footer" presentation:user-transformed="true">
        <draw:text-box>
          <text:p/>
        </draw:text-box>
      </draw:frame>
      <draw:frame draw:name="FoliennummerBereich1" presentation:style-name="Mpr1" draw:text-style-name="MP5" draw:layer="backgroundobjects" svg:width="5.926cm" svg:height="1.322cm" svg:x="18.203cm" svg:y="17.348cm" presentation:class="page-number" presentation:user-transformed="true">
        <draw:text-box>
          <text:p/>
        </draw:text-box>
      </draw:frame>
      <draw:frame presentation:style-name="Leer-title" draw:layer="backgroundobjects" svg:width="22.859cm" svg:height="3.18cm" svg:x="1.27cm" svg:y="0.76cm" presentation:class="title" presentation:placeholder="true">
        <draw:text-box/>
      </draw:frame>
      <draw:frame presentation:style-name="Leer-outline1" draw:layer="backgroundobjects" svg:width="22.859cm" svg:height="11.048cm" svg:x="1.27cm" svg:y="4.457cm" presentation:class="outline" presentation:placeholder="true">
        <draw:text-box/>
      </draw:frame>
      <presentation:notes style:page-layout-name="PM0">
        <draw:page-thumbnail presentation:style-name="Leer-title" draw:layer="backgroundobjects" svg:width="19.798cm" svg:height="11.136cm" svg:x="0.6cm" svg:y="2.257cm" presentation:class="page"/>
        <draw:frame presentation:style-name="Leer-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presentation:header/></text:p>
          </draw:text-box>
        </draw:frame>
        <draw:frame presentation:style-name="Mpr2" draw:text-style-name="MP4" draw:layer="backgroundobjects" svg:width="9.113cm" svg:height="1.484cm" svg:x="11.886cm" svg:y="0cm" presentation:class="date-time">
          <draw:text-box>
            <text:p text:style-name="MP3"><presentation:date-time/></text:p>
          </draw:text-box>
        </draw:frame>
        <draw:frame presentation:style-name="Mpr3" draw:text-style-name="MP2" draw:layer="backgroundobjects" svg:width="9.113cm" svg:height="1.484cm" svg:x="0cm" svg:y="28.215cm" presentation:class="footer">
          <draw:text-box>
            <text:p text:style-name="MP1"><presentation:footer/></text:p>
          </draw:text-box>
        </draw:frame>
        <draw:frame presentation:style-name="Mpr3"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4__5f_Vorschlag" style:display-name="4_Vorschlag" style:page-layout-name="PM1" draw:style-name="Mdp1">
      <draw:frame draw:name="Picture 2" draw:style-name="Mgr3" draw:text-style-name="MP6" draw:layer="backgroundobjects" svg:width="25.399cm" svg:height="19.063cm" svg:x="0cm" svg:y="0cm">
        <draw:image xlink:href="Pictures/10000000000003A6000002BDBDCC01E64DA58D89.jpg" xlink:type="simple" xlink:show="embed" xlink:actuate="onLoad" draw:mime-type="image/jpeg">
          <text:p/>
        </draw:image>
        <svg:desc>titlemaster_med</svg:desc>
      </draw:frame>
      <draw:frame draw:name="ZeitstempelBereich1" presentation:style-name="Mpr4" draw:text-style-name="MP7" draw:layer="backgroundobjects" svg:width="5.291cm" svg:height="1.269cm" svg:x="0.847cm" svg:y="17.357cm" presentation:class="date-time" presentation:user-transformed="true">
        <draw:text-box>
          <text:p/>
        </draw:text-box>
      </draw:frame>
      <draw:frame draw:name="FußzeilenBereich1" presentation:style-name="Mpr4" draw:text-style-name="MP7" draw:layer="backgroundobjects" svg:width="8.042cm" svg:height="1.269cm" svg:x="8.678cm" svg:y="17.357cm" presentation:class="footer" presentation:user-transformed="true">
        <draw:text-box>
          <text:p/>
        </draw:text-box>
      </draw:frame>
      <draw:frame draw:name="FoliennummerBereich1" presentation:style-name="Mpr4" draw:text-style-name="MP7" draw:layer="backgroundobjects" svg:width="5.291cm" svg:height="1.269cm" svg:x="19.473cm" svg:y="17.357cm" presentation:class="page-number" presentation:user-transformed="true">
        <draw:text-box>
          <text:p/>
        </draw:text-box>
      </draw:frame>
      <draw:frame presentation:style-name="_34__5f_Vorschlag-title" draw:layer="backgroundobjects" svg:width="22.859cm" svg:height="3.18cm" svg:x="1.27cm" svg:y="0.76cm" presentation:class="title" presentation:placeholder="true">
        <draw:text-box/>
      </draw:frame>
      <draw:frame presentation:style-name="_34__5f_Vorschlag-outline1" draw:layer="backgroundobjects" svg:width="22.859cm" svg:height="11.048cm" svg:x="1.27cm" svg:y="4.457cm" presentation:class="outline" presentation:placeholder="true">
        <draw:text-box/>
      </draw:frame>
      <presentation:notes style:page-layout-name="PM0">
        <draw:page-thumbnail presentation:style-name="_34__5f_Vorschlag-title" draw:layer="backgroundobjects" svg:width="14.848cm" svg:height="11.136cm" svg:x="3.075cm" svg:y="2.257cm" presentation:class="page"/>
        <draw:frame presentation:style-name="_34__5f_Vorschlag-notes" draw:layer="backgroundobjects" svg:width="16.799cm" svg:height="13.364cm" svg:x="2.1cm" svg:y="14.107cm" presentation:class="notes" presentation:placeholder="true">
          <draw:text-box/>
        </draw:frame>
        <draw:frame presentation:style-name="Mpr5" draw:text-style-name="MP2" draw:layer="backgroundobjects" svg:width="9.113cm" svg:height="1.484cm" svg:x="0cm" svg:y="0cm" presentation:class="header">
          <draw:text-box>
            <text:p text:style-name="MP1"><presentation:header/></text:p>
          </draw:text-box>
        </draw:frame>
        <draw:frame presentation:style-name="Mpr5" draw:text-style-name="MP4" draw:layer="backgroundobjects" svg:width="9.113cm" svg:height="1.484cm" svg:x="11.886cm" svg:y="0cm" presentation:class="date-time">
          <draw:text-box>
            <text:p text:style-name="MP3"><presentation:date-time/></text:p>
          </draw:text-box>
        </draw:frame>
        <draw:frame presentation:style-name="Mpr6" draw:text-style-name="MP2" draw:layer="backgroundobjects" svg:width="9.113cm" svg:height="1.484cm" svg:x="0cm" svg:y="28.215cm" presentation:class="footer">
          <draw:text-box>
            <text:p text:style-name="MP1"><presentation:footer/></text:p>
          </draw:text-box>
        </draw:frame>
        <draw:frame presentation:style-name="Mpr6"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1__5f_Vorschlag" style:display-name="1_Vorschlag" style:page-layout-name="PM1" draw:style-name="Mdp1">
      <draw:g draw:name="Group 2">
        <draw:custom-shape draw:name="Rectangle 3" draw:style-name="Mgr4" draw:text-style-name="MP8" draw:layer="layout" svg:width="1.904cm" svg:height="19.049cm" svg:x="5.503cm" svg:y="0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Picture 4" draw:style-name="Mgr3" draw:text-style-name="MP6" draw:layer="layout" svg:width="5.943cm" svg:height="19.049cm" svg:x="0cm" svg:y="0cm">
          <draw:image xlink:href="Pictures/10000000000000DB000002BE80B70F7760781BD7.jpg" xlink:type="simple" xlink:show="embed" xlink:actuate="onLoad" draw:mime-type="image/jpeg">
            <text:p/>
          </draw:image>
          <svg:desc>slidemaster_med3</svg:desc>
        </draw:frame>
      </draw:g>
      <draw:frame draw:name="ZeitstempelBereich1" presentation:style-name="Mpr7" draw:text-style-name="MP7" draw:layer="backgroundobjects" svg:width="5.282cm" svg:height="1.269cm" svg:x="0.423cm" svg:y="17.357cm" presentation:class="date-time" presentation:user-transformed="true">
        <draw:text-box>
          <text:p/>
        </draw:text-box>
      </draw:frame>
      <draw:frame draw:name="FußzeilenBereich1" presentation:style-name="Mpr7" draw:text-style-name="MP7" draw:layer="backgroundobjects" svg:width="8.042cm" svg:height="1.269cm" svg:x="8.678cm" svg:y="17.357cm" presentation:class="footer" presentation:user-transformed="true">
        <draw:text-box>
          <text:p/>
        </draw:text-box>
      </draw:frame>
      <draw:frame draw:name="FoliennummerBereich1" presentation:style-name="Mpr7" draw:text-style-name="MP7" draw:layer="backgroundobjects" svg:width="5.291cm" svg:height="1.269cm" svg:x="19.262cm" svg:y="17.357cm" presentation:class="page-number" presentation:user-transformed="true">
        <draw:text-box>
          <text:p/>
        </draw:text-box>
      </draw:frame>
      <draw:frame presentation:style-name="_31__5f_Vorschlag-title" draw:layer="backgroundobjects" svg:width="22.859cm" svg:height="3.18cm" svg:x="1.27cm" svg:y="0.76cm" presentation:class="title" presentation:placeholder="true">
        <draw:text-box/>
      </draw:frame>
      <draw:frame presentation:style-name="_31__5f_Vorschlag-outline1" draw:layer="backgroundobjects" svg:width="22.859cm" svg:height="11.048cm" svg:x="1.27cm" svg:y="4.457cm" presentation:class="outline" presentation:placeholder="true">
        <draw:text-box/>
      </draw:frame>
      <presentation:notes style:page-layout-name="PM0">
        <draw:page-thumbnail presentation:style-name="_31__5f_Vorschlag-title" draw:layer="backgroundobjects" svg:width="14.848cm" svg:height="11.136cm" svg:x="3.075cm" svg:y="2.257cm" presentation:class="page"/>
        <draw:frame presentation:style-name="_31__5f_Vorschlag-notes" draw:layer="backgroundobjects" svg:width="16.799cm" svg:height="13.364cm" svg:x="2.1cm" svg:y="14.107cm" presentation:class="notes" presentation:placeholder="true">
          <draw:text-box/>
        </draw:frame>
        <draw:frame presentation:style-name="Mpr8" draw:text-style-name="MP2" draw:layer="backgroundobjects" svg:width="9.113cm" svg:height="1.484cm" svg:x="0cm" svg:y="0cm" presentation:class="header">
          <draw:text-box>
            <text:p text:style-name="MP1"><presentation:header/></text:p>
          </draw:text-box>
        </draw:frame>
        <draw:frame presentation:style-name="Mpr8" draw:text-style-name="MP4" draw:layer="backgroundobjects" svg:width="9.113cm" svg:height="1.484cm" svg:x="11.886cm" svg:y="0cm" presentation:class="date-time">
          <draw:text-box>
            <text:p text:style-name="MP3"><presentation:date-time/></text:p>
          </draw:text-box>
        </draw:frame>
        <draw:frame presentation:style-name="Mpr9" draw:text-style-name="MP2" draw:layer="backgroundobjects" svg:width="9.113cm" svg:height="1.484cm" svg:x="0cm" svg:y="28.215cm" presentation:class="footer">
          <draw:text-box>
            <text:p text:style-name="MP1"><presentation:footer/></text:p>
          </draw:text-box>
        </draw:frame>
        <draw:frame presentation:style-name="Mpr9"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2__5f_Vorschlag" style:display-name="2_Vorschlag" style:page-layout-name="PM1" draw:style-name="Mdp1">
      <draw:g draw:name="Group 2">
        <draw:custom-shape draw:name="Rectangle 3" draw:style-name="Mgr4" draw:text-style-name="MP8" draw:layer="layout" svg:width="1.904cm" svg:height="19.049cm" svg:x="5.503cm" svg:y="0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Picture 4" draw:style-name="Mgr3" draw:text-style-name="MP6" draw:layer="layout" svg:width="5.943cm" svg:height="19.049cm" svg:x="0cm" svg:y="0cm">
          <draw:image xlink:href="Pictures/10000000000000DB000002BE80B70F7760781BD7.jpg" xlink:type="simple" xlink:show="embed" xlink:actuate="onLoad" draw:mime-type="image/jpeg">
            <text:p/>
          </draw:image>
          <svg:desc>slidemaster_med3</svg:desc>
        </draw:frame>
      </draw:g>
      <draw:frame draw:name="ZeitstempelBereich1" presentation:style-name="Mpr10" draw:text-style-name="MP7" draw:layer="backgroundobjects" svg:width="5.282cm" svg:height="1.269cm" svg:x="0.423cm" svg:y="17.357cm" presentation:class="date-time" presentation:user-transformed="true">
        <draw:text-box>
          <text:p/>
        </draw:text-box>
      </draw:frame>
      <draw:frame draw:name="FußzeilenBereich1" presentation:style-name="Mpr10" draw:text-style-name="MP7" draw:layer="backgroundobjects" svg:width="8.042cm" svg:height="1.269cm" svg:x="8.678cm" svg:y="17.357cm" presentation:class="footer" presentation:user-transformed="true">
        <draw:text-box>
          <text:p/>
        </draw:text-box>
      </draw:frame>
      <draw:frame draw:name="FoliennummerBereich1" presentation:style-name="Mpr10" draw:text-style-name="MP7" draw:layer="backgroundobjects" svg:width="5.291cm" svg:height="1.269cm" svg:x="19.262cm" svg:y="17.357cm" presentation:class="page-number" presentation:user-transformed="true">
        <draw:text-box>
          <text:p/>
        </draw:text-box>
      </draw:frame>
      <draw:frame presentation:style-name="_32__5f_Vorschlag-title" draw:layer="backgroundobjects" svg:width="22.859cm" svg:height="3.18cm" svg:x="1.27cm" svg:y="0.76cm" presentation:class="title" presentation:placeholder="true">
        <draw:text-box/>
      </draw:frame>
      <draw:frame presentation:style-name="_32__5f_Vorschlag-outline1" draw:layer="backgroundobjects" svg:width="22.859cm" svg:height="11.048cm" svg:x="1.27cm" svg:y="4.457cm" presentation:class="outline" presentation:placeholder="true">
        <draw:text-box/>
      </draw:frame>
      <presentation:notes style:page-layout-name="PM0">
        <draw:page-thumbnail presentation:style-name="_32__5f_Vorschlag-title" draw:layer="backgroundobjects" svg:width="14.848cm" svg:height="11.136cm" svg:x="3.075cm" svg:y="2.257cm" presentation:class="page"/>
        <draw:frame presentation:style-name="_32__5f_Vorschlag-notes" draw:layer="backgroundobjects" svg:width="16.799cm" svg:height="13.364cm" svg:x="2.1cm" svg:y="14.107cm" presentation:class="notes" presentation:placeholder="true">
          <draw:text-box/>
        </draw:frame>
        <draw:frame presentation:style-name="Mpr11" draw:text-style-name="MP2" draw:layer="backgroundobjects" svg:width="9.113cm" svg:height="1.484cm" svg:x="0cm" svg:y="0cm" presentation:class="header">
          <draw:text-box>
            <text:p text:style-name="MP1"><presentation:header/></text:p>
          </draw:text-box>
        </draw:frame>
        <draw:frame presentation:style-name="Mpr11" draw:text-style-name="MP4" draw:layer="backgroundobjects" svg:width="9.113cm" svg:height="1.484cm" svg:x="11.886cm" svg:y="0cm" presentation:class="date-time">
          <draw:text-box>
            <text:p text:style-name="MP3"><presentation:date-time/></text:p>
          </draw:text-box>
        </draw:frame>
        <draw:frame presentation:style-name="Mpr12" draw:text-style-name="MP2" draw:layer="backgroundobjects" svg:width="9.113cm" svg:height="1.484cm" svg:x="0cm" svg:y="28.215cm" presentation:class="footer">
          <draw:text-box>
            <text:p text:style-name="MP1"><presentation:footer/></text:p>
          </draw:text-box>
        </draw:frame>
        <draw:frame presentation:style-name="Mpr12"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3__5f_Vorschlag" style:display-name="3_Vorschlag" style:page-layout-name="PM1" draw:style-name="Mdp1">
      <draw:g draw:name="Group 2">
        <draw:custom-shape draw:name="Rectangle 3" draw:style-name="Mgr4" draw:text-style-name="MP8" draw:layer="layout" svg:width="1.904cm" svg:height="19.049cm" svg:x="5.503cm" svg:y="0cm">
          <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Picture 4" draw:style-name="Mgr3" draw:text-style-name="MP6" draw:layer="layout" svg:width="5.943cm" svg:height="19.049cm" svg:x="0cm" svg:y="0cm">
          <draw:image xlink:href="Pictures/10000000000000DB000002BE80B70F7760781BD7.jpg" xlink:type="simple" xlink:show="embed" xlink:actuate="onLoad" draw:mime-type="image/jpeg">
            <text:p/>
          </draw:image>
          <svg:desc>slidemaster_med3</svg:desc>
        </draw:frame>
      </draw:g>
      <draw:frame draw:name="ZeitstempelBereich1" presentation:style-name="Mpr13" draw:text-style-name="MP7" draw:layer="backgroundobjects" svg:width="5.282cm" svg:height="1.269cm" svg:x="0.423cm" svg:y="17.357cm" presentation:class="date-time" presentation:user-transformed="true">
        <draw:text-box>
          <text:p/>
        </draw:text-box>
      </draw:frame>
      <draw:frame draw:name="FußzeilenBereich1" presentation:style-name="Mpr13" draw:text-style-name="MP7" draw:layer="backgroundobjects" svg:width="8.042cm" svg:height="1.269cm" svg:x="8.678cm" svg:y="17.357cm" presentation:class="footer" presentation:user-transformed="true">
        <draw:text-box>
          <text:p/>
        </draw:text-box>
      </draw:frame>
      <draw:frame draw:name="FoliennummerBereich1" presentation:style-name="Mpr13" draw:text-style-name="MP7" draw:layer="backgroundobjects" svg:width="5.291cm" svg:height="1.269cm" svg:x="19.262cm" svg:y="17.357cm" presentation:class="page-number" presentation:user-transformed="true">
        <draw:text-box>
          <text:p/>
        </draw:text-box>
      </draw:frame>
      <draw:frame presentation:style-name="_33__5f_Vorschlag-title" draw:layer="backgroundobjects" svg:width="22.859cm" svg:height="3.18cm" svg:x="1.27cm" svg:y="0.76cm" presentation:class="title" presentation:placeholder="true">
        <draw:text-box/>
      </draw:frame>
      <draw:frame presentation:style-name="_33__5f_Vorschlag-outline1" draw:layer="backgroundobjects" svg:width="22.859cm" svg:height="11.048cm" svg:x="1.27cm" svg:y="4.457cm" presentation:class="outline" presentation:placeholder="true">
        <draw:text-box/>
      </draw:frame>
      <presentation:notes style:page-layout-name="PM0">
        <draw:page-thumbnail presentation:style-name="_33__5f_Vorschlag-title" draw:layer="backgroundobjects" svg:width="14.848cm" svg:height="11.136cm" svg:x="3.075cm" svg:y="2.257cm" presentation:class="page"/>
        <draw:frame presentation:style-name="_33__5f_Vorschlag-notes" draw:layer="backgroundobjects" svg:width="16.799cm" svg:height="13.364cm" svg:x="2.1cm" svg:y="14.107cm" presentation:class="notes" presentation:placeholder="true">
          <draw:text-box/>
        </draw:frame>
        <draw:frame presentation:style-name="Mpr14" draw:text-style-name="MP2" draw:layer="backgroundobjects" svg:width="9.113cm" svg:height="1.484cm" svg:x="0cm" svg:y="0cm" presentation:class="header">
          <draw:text-box>
            <text:p text:style-name="MP1"><presentation:header/></text:p>
          </draw:text-box>
        </draw:frame>
        <draw:frame presentation:style-name="Mpr14" draw:text-style-name="MP4" draw:layer="backgroundobjects" svg:width="9.113cm" svg:height="1.484cm" svg:x="11.886cm" svg:y="0cm" presentation:class="date-time">
          <draw:text-box>
            <text:p text:style-name="MP3"><presentation:date-time/></text:p>
          </draw:text-box>
        </draw:frame>
        <draw:frame presentation:style-name="Mpr15" draw:text-style-name="MP2" draw:layer="backgroundobjects" svg:width="9.113cm" svg:height="1.484cm" svg:x="0cm" svg:y="28.215cm" presentation:class="footer">
          <draw:text-box>
            <text:p text:style-name="MP1"><presentation:footer/></text:p>
          </draw:text-box>
        </draw:frame>
        <draw:frame presentation:style-name="Mpr15"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1__5f_Standarddesign" style:display-name="1_Standarddesign" style:page-layout-name="PM1" draw:style-name="Mdp2">
      <draw:frame draw:name="ZeitstempelBereich1" presentation:style-name="Mpr16" draw:text-style-name="MP5" draw:layer="backgroundobjects" svg:width="5.926cm" svg:height="1.322cm" svg:x="1.27cm" svg:y="17.348cm" presentation:class="date-time" presentation:user-transformed="true">
        <draw:text-box>
          <text:p/>
        </draw:text-box>
      </draw:frame>
      <draw:frame draw:name="FußzeilenBereich1" presentation:style-name="Mpr16" draw:text-style-name="MP5" draw:layer="backgroundobjects" svg:width="8.042cm" svg:height="1.322cm" svg:x="8.678cm" svg:y="17.348cm" presentation:class="footer" presentation:user-transformed="true">
        <draw:text-box>
          <text:p/>
        </draw:text-box>
      </draw:frame>
      <draw:frame draw:name="FoliennummerBereich1" presentation:style-name="Mpr16" draw:text-style-name="MP5" draw:layer="backgroundobjects" svg:width="5.926cm" svg:height="1.322cm" svg:x="18.203cm" svg:y="17.348cm" presentation:class="page-number" presentation:user-transformed="true">
        <draw:text-box>
          <text:p/>
        </draw:text-box>
      </draw:frame>
      <draw:frame presentation:style-name="_31__5f_Standarddesign-title" draw:layer="backgroundobjects" svg:width="22.859cm" svg:height="3.18cm" svg:x="1.27cm" svg:y="0.76cm" presentation:class="title" presentation:placeholder="true">
        <draw:text-box/>
      </draw:frame>
      <draw:frame presentation:style-name="_31__5f_Standarddesign-outline1" draw:layer="backgroundobjects" svg:width="22.859cm" svg:height="11.048cm" svg:x="1.27cm" svg:y="4.457cm" presentation:class="outline" presentation:placeholder="true">
        <draw:text-box/>
      </draw:frame>
      <presentation:notes style:page-layout-name="PM0">
        <draw:page-thumbnail presentation:style-name="_31__5f_Standarddesign-title" draw:layer="backgroundobjects" svg:width="14.848cm" svg:height="11.136cm" svg:x="3.075cm" svg:y="2.257cm" presentation:class="page"/>
        <draw:frame presentation:style-name="_31__5f_Standarddesign-notes" draw:layer="backgroundobjects" svg:width="16.799cm" svg:height="13.364cm" svg:x="2.1cm" svg:y="14.107cm" presentation:class="notes" presentation:placeholder="true">
          <draw:text-box/>
        </draw:frame>
        <draw:frame presentation:style-name="Mpr17" draw:text-style-name="MP2" draw:layer="backgroundobjects" svg:width="9.113cm" svg:height="1.484cm" svg:x="0cm" svg:y="0cm" presentation:class="header">
          <draw:text-box>
            <text:p text:style-name="MP1"><presentation:header/></text:p>
          </draw:text-box>
        </draw:frame>
        <draw:frame presentation:style-name="Mpr17" draw:text-style-name="MP4" draw:layer="backgroundobjects" svg:width="9.113cm" svg:height="1.484cm" svg:x="11.886cm" svg:y="0cm" presentation:class="date-time">
          <draw:text-box>
            <text:p text:style-name="MP3"><presentation:date-time/></text:p>
          </draw:text-box>
        </draw:frame>
        <draw:frame presentation:style-name="Mpr18" draw:text-style-name="MP2" draw:layer="backgroundobjects" svg:width="9.113cm" svg:height="1.484cm" svg:x="0cm" svg:y="28.215cm" presentation:class="footer">
          <draw:text-box>
            <text:p text:style-name="MP1"><presentation:footer/></text:p>
          </draw:text-box>
        </draw:frame>
        <draw:frame presentation:style-name="Mpr18"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2__5f_Standarddesign" style:display-name="2_Standarddesign" style:page-layout-name="PM1" draw:style-name="Mdp2">
      <draw:frame draw:name="ZeitstempelBereich1" presentation:style-name="Mpr19" draw:text-style-name="MP5" draw:layer="backgroundobjects" svg:width="5.926cm" svg:height="1.322cm" svg:x="1.27cm" svg:y="17.348cm" presentation:class="date-time" presentation:user-transformed="true">
        <draw:text-box>
          <text:p/>
        </draw:text-box>
      </draw:frame>
      <draw:frame draw:name="FußzeilenBereich1" presentation:style-name="Mpr19" draw:text-style-name="MP5" draw:layer="backgroundobjects" svg:width="8.042cm" svg:height="1.322cm" svg:x="8.678cm" svg:y="17.348cm" presentation:class="footer" presentation:user-transformed="true">
        <draw:text-box>
          <text:p/>
        </draw:text-box>
      </draw:frame>
      <draw:frame draw:name="FoliennummerBereich1" presentation:style-name="Mpr19" draw:text-style-name="MP5" draw:layer="backgroundobjects" svg:width="5.926cm" svg:height="1.322cm" svg:x="18.203cm" svg:y="17.348cm" presentation:class="page-number" presentation:user-transformed="true">
        <draw:text-box>
          <text:p/>
        </draw:text-box>
      </draw:frame>
      <draw:frame presentation:style-name="_32__5f_Standarddesign-title" draw:layer="backgroundobjects" svg:width="22.859cm" svg:height="3.18cm" svg:x="1.27cm" svg:y="0.76cm" presentation:class="title" presentation:placeholder="true">
        <draw:text-box/>
      </draw:frame>
      <draw:frame presentation:style-name="_32__5f_Standarddesign-outline1" draw:layer="backgroundobjects" svg:width="22.859cm" svg:height="11.048cm" svg:x="1.27cm" svg:y="4.457cm" presentation:class="outline" presentation:placeholder="true">
        <draw:text-box/>
      </draw:frame>
      <presentation:notes style:page-layout-name="PM0">
        <draw:page-thumbnail presentation:style-name="_32__5f_Standarddesign-title" draw:layer="backgroundobjects" svg:width="14.848cm" svg:height="11.136cm" svg:x="3.075cm" svg:y="2.257cm" presentation:class="page"/>
        <draw:frame presentation:style-name="_32__5f_Standarddesign-notes" draw:layer="backgroundobjects" svg:width="16.799cm" svg:height="13.364cm" svg:x="2.1cm" svg:y="14.107cm" presentation:class="notes" presentation:placeholder="true">
          <draw:text-box/>
        </draw:frame>
        <draw:frame presentation:style-name="Mpr20" draw:text-style-name="MP2" draw:layer="backgroundobjects" svg:width="9.113cm" svg:height="1.484cm" svg:x="0cm" svg:y="0cm" presentation:class="header">
          <draw:text-box>
            <text:p text:style-name="MP1"><presentation:header/></text:p>
          </draw:text-box>
        </draw:frame>
        <draw:frame presentation:style-name="Mpr20" draw:text-style-name="MP4" draw:layer="backgroundobjects" svg:width="9.113cm" svg:height="1.484cm" svg:x="11.886cm" svg:y="0cm" presentation:class="date-time">
          <draw:text-box>
            <text:p text:style-name="MP3"><presentation:date-time/></text:p>
          </draw:text-box>
        </draw:frame>
        <draw:frame presentation:style-name="Mpr21" draw:text-style-name="MP2" draw:layer="backgroundobjects" svg:width="9.113cm" svg:height="1.484cm" svg:x="0cm" svg:y="28.215cm" presentation:class="footer">
          <draw:text-box>
            <text:p text:style-name="MP1"><presentation:footer/></text:p>
          </draw:text-box>
        </draw:frame>
        <draw:frame presentation:style-name="Mpr21"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1__5f_Feuerwerk" style:display-name="1_Feuerwerk" style:page-layout-name="PM1" draw:style-name="Mdp3">
      <draw:g draw:name="Group 2">
        <draw:g draw:name="Group 3">
          <draw:custom-shape draw:name="Oval 4" draw:style-name="Mgr5" draw:text-style-name="MP9" draw:layer="layout" svg:width="2.627cm" svg:height="1.971cm" svg:x="9.677cm" svg:y="2.651cm">
            <text:p/>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Oval 5" draw:style-name="Mgr6" draw:text-style-name="MP10" draw:layer="layout" svg:width="0.632cm" svg:height="0.369cm" svg:x="10.62cm" svg:y="3.514cm">
            <text:p/>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g>
        <draw:g draw:name="Group 6">
          <draw:g draw:name="Group 7">
            <draw:g draw:name="Group 8">
              <draw:custom-shape draw:name="Oval 9" draw:style-name="Mgr5" draw:text-style-name="MP9" draw:layer="layout" svg:width="9.998cm" svg:height="7.369cm" svg:x="10.377cm" svg:y="3.517cm">
                <text:p/>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Oval 10" draw:style-name="Mgr7" draw:text-style-name="MP11" draw:layer="layout" svg:width="1.983cm" svg:height="1.389cm" svg:x="14.196cm" svg:y="6.214cm">
                <text:p/>
                <draw:enhanced-geometry draw:mirror-horizontal="false" draw:mirror-vertical="false" draw:text-areas="?f5 ?f8 ?f6 ?f9" svg:viewBox="0 0 0 0"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g>
            <draw:g draw:name="Group 11">
              <draw:g draw:name="Group 12">
                <draw:custom-shape draw:name="Freeform 13" draw:style-name="Mgr8" draw:text-style-name="MP12" draw:layer="layout" svg:width="5.905cm" svg:height="1.068cm" draw:transform="rotate (-0.788888821901437) translate (16.768cm 6.452cm)">
                  <text:p/>
                  <draw:enhanced-geometry draw:mirror-horizontal="false" draw:mirror-vertical="false" drawooo:sub-view-size="2125980 384810" draw:text-areas="0 0 2125980 384810" svg:viewBox="0 0 2125980 384810" draw:type="ooxml-non-primitive" draw:enhanced-path="M 0 384810 C 18649 372594 441358 189351 671362 128270 901366 67189 1137586 36649 1380022 18324 1622458 0 2003985 8399 2125980 18324 L 2113547 78642 C 1987667 88567 1637999 54209 1370698 78642 939441 103838 775485 146594 508184 222945 278180 271810 105677 351215 0 384810 Z N"/>
                </draw:custom-shape>
                <draw:custom-shape draw:name="Freeform 14" draw:style-name="Mgr9" draw:text-style-name="MP13" draw:layer="layout" svg:width="3.167cm" svg:height="1.678cm" draw:transform="rotate (-0.788888821901437) translate (20.884cm 10.642cm)">
                  <text:p/>
                  <draw:enhanced-geometry draw:mirror-horizontal="false" draw:mirror-vertical="false" drawooo:sub-view-size="1140460 604520" draw:text-areas="0 0 1140460 604520" svg:viewBox="0 0 1140460 604520" draw:type="ooxml-non-primitive" draw:enhanced-path="M 3223 6114 C 54799 0 188895 18342 312676 42798 436456 67254 624706 104702 745909 152850 867111 200997 974129 278186 1038599 330155 1103068 382124 1123698 420336 1132079 465427 1140460 510518 1106936 598406 1088885 601463 1070833 604520 1056650 525038 1024415 483005 992181 440971 947052 389766 895477 346968 843902 304171 801997 264430 714963 226217 627930 188005 493834 144443 374566 116166 255298 87888 61890 76425 0 58083 L 3223 6114 Z N"/>
                </draw:custom-shape>
              </draw:g>
              <draw:g draw:name="Group 15">
                <draw:custom-shape draw:name="Freeform 16" draw:style-name="Mgr8" draw:text-style-name="MP12" draw:layer="layout" svg:width="6.213cm" svg:height="1.188cm" draw:transform="rotate (-0.612086968674411) translate (16.761cm 5.967cm)">
                  <text:p/>
                  <draw:enhanced-geometry draw:mirror-horizontal="false" draw:mirror-vertical="false" drawooo:sub-view-size="2237105 427990" draw:text-areas="0 0 2237105 427990" svg:viewBox="0 0 2237105 427990" draw:type="ooxml-non-primitive" draw:enhanced-path="M 0 427990 C 19623 414403 464428 210598 706454 142663 948480 74728 1197047 40761 1452155 20380 1707264 0 2108733 9341 2237105 20380 L 2224022 87466 C 2091562 98506 1723617 60292 1442344 87466 988545 115489 816020 163044 534746 247962 292720 302310 111201 390626 0 427990 Z N"/>
                </draw:custom-shape>
                <draw:custom-shape draw:name="Freeform 17" draw:style-name="Mgr10" draw:text-style-name="MP14" draw:layer="layout" svg:width="3.335cm" svg:height="1.865cm" draw:transform="rotate (-0.612086968674411) translate (21.796cm 9.553cm)">
                  <text:p/>
                  <draw:enhanced-geometry draw:mirror-horizontal="false" draw:mirror-vertical="false" drawooo:sub-view-size="1200785 671830" draw:text-areas="0 0 1200785 671830" svg:viewBox="0 0 1200785 671830" draw:type="ooxml-non-primitive" draw:enhanced-path="M 3393 6795 C 57697 0 198886 20384 329214 47563 459542 74742 657750 116360 785363 169869 912976 223377 1025656 309161 1093535 366916 1161415 424671 1183136 467138 1191960 517250 1200785 567361 1165487 665035 1146481 668433 1127475 671830 1112541 583498 1078602 536785 1044662 490071 997147 433165 942843 385602 888540 338038 844418 293873 752781 251405 661144 208938 519955 160526 394378 129100 268802 97674 65164 84934 0 64550 L 3393 6795 Z N"/>
                </draw:custom-shape>
              </draw:g>
              <draw:g draw:name="Group 18">
                <draw:custom-shape draw:name="Freeform 19" draw:style-name="Mgr8" draw:text-style-name="MP12" draw:layer="layout" svg:width="5.945cm" svg:height="1.041cm" draw:transform="rotate (-0.460417856676104) translate (16.51cm 5.738cm)">
                  <text:p/>
                  <draw:enhanced-geometry draw:mirror-horizontal="false" draw:mirror-vertical="false" drawooo:sub-view-size="2140585 375285" draw:text-areas="0 0 2140585 375285" svg:viewBox="0 0 2140585 375285" draw:type="ooxml-non-primitive" draw:enhanced-path="M 0 375285 C 18777 363371 444390 184664 675974 125095 907557 65524 1145400 35741 1389502 17870 1633604 0 2017751 8190 2140585 17870 L 2128066 76695 C 2001321 86375 1649251 52867 1380114 76695 945894 101266 780812 142965 511674 217427 280091 265082 106403 342522 0 375285 Z N"/>
                </draw:custom-shape>
                <draw:custom-shape draw:name="Freeform 20" draw:style-name="Mgr10" draw:text-style-name="MP14" draw:layer="layout" svg:width="3.192cm" svg:height="1.631cm" draw:transform="rotate (-0.460417856676104) translate (21.789cm 8.394cm)">
                  <text:p/>
                  <draw:enhanced-geometry draw:mirror-horizontal="false" draw:mirror-vertical="false" drawooo:sub-view-size="1149350 587375" draw:text-areas="0 0 1149350 587375" svg:viewBox="0 0 1149350 587375" draw:type="ooxml-non-primitive" draw:enhanced-path="M 3249 5940 C 55226 0 190367 17821 315113 41584 439859 65346 629576 101732 751723 148513 873870 195296 981723 270296 1046695 320791 1111666 371286 1132457 408414 1140904 452226 1149350 496038 1115565 581434 1097373 584404 1079181 587375 1064887 510147 1032401 469305 999915 428464 954435 378712 902457 337128 850480 295543 808248 256930 720537 219801 632825 182672 497683 140346 377486 112870 257288 85395 62373 74257 0 56435 L 3249 5940 Z N"/>
                </draw:custom-shape>
              </draw:g>
              <draw:g draw:name="Group 21">
                <draw:custom-shape draw:name="Freeform 22" draw:style-name="Mgr8" draw:text-style-name="MP12" draw:layer="layout" svg:width="5.744cm" svg:height="1.146cm" draw:transform="rotate (-0.314333798284179) translate (16.378cm 5.474cm)">
                  <text:p/>
                  <draw:enhanced-geometry draw:mirror-horizontal="false" draw:mirror-vertical="false" drawooo:sub-view-size="2068195 412750" draw:text-areas="0 0 2068195 412750" svg:viewBox="0 0 2068195 412750" draw:type="ooxml-non-primitive" draw:enhanced-path="M 0 412750 C 18142 399647 429362 203099 653114 137583 876866 72067 1106665 39310 1342512 19655 1578359 0 1949515 9008 2068195 19655 L 2056100 84352 C 1933641 94998 1593477 58145 1333441 84352 913906 111377 754407 157238 494371 239133 270619 291546 102805 376716 0 412750 Z N"/>
                </draw:custom-shape>
                <draw:custom-shape draw:name="Freeform 23" draw:style-name="Mgr10" draw:text-style-name="MP14" draw:layer="layout" svg:width="3.086cm" svg:height="1.8cm" draw:transform="rotate (-0.314333798284179) translate (21.796cm 7.275cm)">
                  <text:p/>
                  <draw:enhanced-geometry draw:mirror-horizontal="false" draw:mirror-vertical="false" drawooo:sub-view-size="1111250 648335" draw:text-areas="0 0 1111250 648335" svg:viewBox="0 0 1111250 648335" draw:type="ooxml-non-primitive" draw:enhanced-path="M 3141 6557 C 53395 0 184057 19671 304667 45899 425278 72128 608706 112290 726804 163927 844902 215565 949180 298348 1011998 354084 1074816 409819 1094917 450801 1103084 499160 1111250 547519 1078585 641777 1060996 645056 1043407 648335 1029587 563092 998178 518012 966769 472932 922796 418016 872542 372116 822287 326216 781456 283595 696651 242613 611847 201631 481186 154911 364972 124585 248759 94258 60305 81963 0 62292 L 3141 6557 Z N"/>
                </draw:custom-shape>
              </draw:g>
              <draw:g draw:name="Group 24">
                <draw:custom-shape draw:name="Freeform 25" draw:style-name="Mgr8" draw:text-style-name="MP12" draw:layer="layout" svg:width="5.292cm" svg:height="1.066cm" draw:transform="rotate (-0.134913951179162) translate (16.272cm 5.223cm)">
                  <text:p/>
                  <draw:enhanced-geometry draw:mirror-horizontal="false" draw:mirror-vertical="false" drawooo:sub-view-size="1905635 384175" draw:text-areas="0 0 1905635 384175" svg:viewBox="0 0 1905635 384175" draw:type="ooxml-non-primitive" draw:enhanced-path="M 0 384175 C 16716 371978 395614 189038 601779 128058 807944 67078 1019681 36588 1236991 18294 1454300 0 1796283 8384 1905635 18294 L 1894490 78511 C 1781657 88421 1468230 54119 1228633 78511 842073 103666 695111 146352 455512 222577 249348 271361 94724 350635 0 384175 Z N"/>
                </draw:custom-shape>
                <draw:custom-shape draw:name="Freeform 26" draw:style-name="Mgr10" draw:text-style-name="MP14" draw:layer="layout" svg:width="2.842cm" svg:height="1.673cm" draw:transform="rotate (-0.134913951179162) translate (21.483cm 5.965cm)">
                  <text:p/>
                  <draw:enhanced-geometry draw:mirror-horizontal="false" draw:mirror-vertical="false" drawooo:sub-view-size="1023620 602615" draw:text-areas="0 0 1023620 602615" svg:viewBox="0 0 1023620 602615" draw:type="ooxml-non-primitive" draw:enhanced-path="M 2893 6094 C 49185 0 169542 18284 280642 42663 391742 67041 560705 104372 669490 152367 778275 200363 874330 277309 932194 329114 990059 380919 1008575 419011 1016098 463960 1023620 508908 993531 596520 977329 599567 961127 602615 948396 523383 919464 481482 890532 439581 850027 388538 803736 345875 757444 303212 719832 263596 641715 225504 563599 187412 443241 143987 336192 115799 229143 87611 55550 76183 0 57899 L 2893 6094 Z N"/>
                </draw:custom-shape>
              </draw:g>
              <draw:g draw:name="Group 27">
                <draw:custom-shape draw:name="Freeform 28" draw:style-name="Mgr8" draw:text-style-name="MP12" draw:layer="layout" svg:width="4.807cm" svg:height="0.749cm" draw:transform="rotate (0.0244346095279206) translate (16.255cm 5.204cm)">
                  <text:p/>
                  <draw:enhanced-geometry draw:mirror-horizontal="false" draw:mirror-vertical="false" drawooo:sub-view-size="1731010 269875" draw:text-areas="0 0 1731010 269875" svg:viewBox="0 0 1731010 269875" draw:type="ooxml-non-primitive" draw:enhanced-path="M 0 269875 C 15184 261307 359362 132795 546635 89958 733908 47120 926242 25702 1123638 12851 1321034 0 1631679 5890 1731010 12851 L 1720887 55153 C 1618393 62114 1333688 38018 1116046 55153 764909 72823 631414 102809 413772 156356 226499 190625 86044 246314 0 269875 Z N"/>
                </draw:custom-shape>
                <draw:custom-shape draw:name="Freeform 29" draw:style-name="Mgr10" draw:text-style-name="MP14" draw:layer="layout" svg:width="2.581cm" svg:height="1.174cm" draw:transform="rotate (0.0244346095279206) translate (21.031cm 5.108cm)">
                  <text:p/>
                  <draw:enhanced-geometry draw:mirror-horizontal="false" draw:mirror-vertical="false" drawooo:sub-view-size="929640 422910" draw:text-areas="0 0 929640 422910" svg:viewBox="0 0 929640 422910" draw:type="ooxml-non-primitive" draw:enhanced-path="M 2628 4277 C 44669 0 153977 12832 254876 29941 355775 47049 509226 73247 608023 106930 706821 140614 794057 194613 846608 230970 899160 267326 915977 294059 922808 325603 929640 357148 902313 418633 887599 420771 872884 422910 861323 367306 835047 337900 808771 308494 771985 272673 729943 242732 687902 212792 653743 184990 582799 158257 511854 131524 402546 101049 305326 81267 208105 61485 50450 53465 0 40634 L 2628 4277 Z N"/>
                </draw:custom-shape>
              </draw:g>
              <draw:g draw:name="Group 30">
                <draw:custom-shape draw:name="Freeform 31" draw:style-name="Mgr8" draw:text-style-name="MP12" draw:layer="layout" svg:width="4.224cm" svg:height="0.736cm" draw:transform="rotate (0.233525053916841) translate (16.08cm 5.095cm)">
                  <text:p/>
                  <draw:enhanced-geometry draw:mirror-horizontal="false" draw:mirror-vertical="false" drawooo:sub-view-size="1520825 265430" draw:text-areas="0 0 1520825 265430" svg:viewBox="0 0 1520825 265430" draw:type="ooxml-non-primitive" draw:enhanced-path="M 0 265430 C 13340 257004 315726 130608 480260 88477 644794 46345 813773 25279 987202 12640 1160629 0 1433555 5793 1520825 12640 L 1511931 54245 C 1421882 61091 1171746 37392 980531 54245 672031 71624 554745 101116 363530 153781 198996 187486 75596 242258 0 265430 Z N"/>
                </draw:custom-shape>
                <draw:custom-shape draw:name="Freeform 32" draw:style-name="Mgr10" draw:text-style-name="MP14" draw:layer="layout" svg:width="2.267cm" svg:height="1.158cm" draw:transform="rotate (0.233525053916841) translate (20.174cm 4.148cm)">
                  <text:p/>
                  <draw:enhanced-geometry draw:mirror-horizontal="false" draw:mirror-vertical="false" drawooo:sub-view-size="816610 417195" draw:text-areas="0 0 816610 417195" svg:viewBox="0 0 816610 417195" draw:type="ooxml-non-primitive" draw:enhanced-path="M 2308 4219 C 39238 0 135255 12658 223887 29535 312518 46413 447312 72257 534097 105485 620882 138713 697511 191983 743674 227848 789836 263713 804608 290085 810609 321203 816610 352321 792606 412975 779680 415085 766755 417195 756599 362342 733518 333334 710437 304325 678123 268987 641193 239450 604264 209915 574258 182489 511939 156118 449620 129747 353603 99682 268203 80168 182802 60654 44316 52742 0 40084 L 2308 4219 Z N"/>
                </draw:custom-shape>
              </draw:g>
              <draw:g draw:name="Group 33">
                <draw:custom-shape draw:name="Freeform 34" draw:style-name="Mgr11" draw:text-style-name="MP15" draw:layer="layout" svg:width="5.905cm" svg:height="1.068cm" draw:transform="rotate (-0.788888821901437) translate (10.295cm 6.873cm)">
                  <text:p/>
                  <draw:enhanced-geometry draw:mirror-horizontal="true" draw:mirror-vertical="false" drawooo:sub-view-size="2125980 384810" draw:text-areas="0 0 2125980 384810" svg:viewBox="0 0 2125980 384810" draw:type="ooxml-non-primitive" draw:enhanced-path="M 0 384810 C 18649 372594 441358 189351 671362 128270 901366 67189 1137586 36649 1380022 18324 1622458 0 2003985 8399 2125980 18324 L 2113547 78642 C 1987667 88567 1637999 54209 1370698 78642 939441 103838 775485 146594 508184 222945 278180 271810 105677 351215 0 384810 Z N"/>
                </draw:custom-shape>
                <draw:custom-shape draw:name="Freeform 35" draw:style-name="Mgr9" draw:text-style-name="MP13" draw:layer="layout" svg:width="3.167cm" svg:height="1.679cm" draw:transform="rotate (-0.788888821901437) translate (8.544cm 11.06cm)">
                  <text:p/>
                  <draw:enhanced-geometry draw:mirror-horizontal="true" draw:mirror-vertical="false" drawooo:sub-view-size="1140460 604520" draw:text-areas="0 0 1140460 604520" svg:viewBox="0 0 1140460 604520" draw:type="ooxml-non-primitive" draw:enhanced-path="M 3223 6114 C 54799 0 188895 18342 312676 42798 436456 67254 624706 104702 745909 152850 867111 200997 974129 278186 1038599 330155 1103068 382124 1123698 420336 1132079 465427 1140460 510518 1106936 598406 1088885 601463 1070833 604520 1056650 525038 1024415 483005 992181 440971 947052 389766 895477 346968 843902 304171 801997 264430 714963 226217 627930 188005 493834 144443 374566 116166 255298 87888 61890 76425 0 58083 L 3223 6114 Z N"/>
                </draw:custom-shape>
              </draw:g>
              <draw:g draw:name="Group 36">
                <draw:custom-shape draw:name="Freeform 37" draw:style-name="Mgr11" draw:text-style-name="MP15" draw:layer="layout" svg:width="6.213cm" svg:height="1.188cm" draw:transform="rotate (-0.612086968674411) translate (9.155cm 6.574cm)">
                  <text:p/>
                  <draw:enhanced-geometry draw:mirror-horizontal="true" draw:mirror-vertical="false" drawooo:sub-view-size="2237105 427990" draw:text-areas="0 0 2237105 427990" svg:viewBox="0 0 2237105 427990" draw:type="ooxml-non-primitive" draw:enhanced-path="M 0 427990 C 19623 414403 464428 210598 706454 142663 948480 74728 1197047 40761 1452155 20380 1707264 0 2108733 9341 2237105 20380 L 2224022 87466 C 2091562 98506 1723617 60292 1442344 87466 988545 115489 816020 163044 534746 247962 292720 302310 111201 390626 0 427990 Z N"/>
                </draw:custom-shape>
                <draw:custom-shape draw:name="Freeform 38" draw:style-name="Mgr9" draw:text-style-name="MP13" draw:layer="layout" svg:width="3.335cm" svg:height="1.867cm" draw:transform="rotate (-0.612086968674411) translate (6.866cm 10.16cm)">
                  <text:p/>
                  <draw:enhanced-geometry draw:mirror-horizontal="true" draw:mirror-vertical="false" drawooo:sub-view-size="1200785 671830" draw:text-areas="0 0 1200785 671830" svg:viewBox="0 0 1200785 671830" draw:type="ooxml-non-primitive" draw:enhanced-path="M 3393 6795 C 57697 0 198886 20384 329214 47563 459542 74742 657750 116360 785363 169869 912976 223377 1025656 309161 1093535 366916 1161415 424671 1183136 467138 1191960 517250 1200785 567361 1165487 665035 1146481 668433 1127475 671830 1112541 583498 1078602 536785 1044662 490071 997147 433165 942843 385602 888540 338038 844418 293873 752781 251405 661144 208938 519955 160526 394378 129100 268802 97674 65164 84934 0 64550 L 3393 6795 Z N"/>
                </draw:custom-shape>
              </draw:g>
              <draw:g draw:name="Group 39">
                <draw:custom-shape draw:name="Freeform 40" draw:style-name="Mgr11" draw:text-style-name="MP15" draw:layer="layout" svg:width="5.945cm" svg:height="1.039cm" draw:transform="rotate (-0.460417856676104) translate (8.946cm 6.344cm)">
                  <text:p/>
                  <draw:enhanced-geometry draw:mirror-horizontal="true" draw:mirror-vertical="false" drawooo:sub-view-size="2140585 374650" draw:text-areas="0 0 2140585 374650" svg:viewBox="0 0 2140585 374650" draw:type="ooxml-non-primitive" draw:enhanced-path="M 0 374650 C 18777 362756 444390 184352 675974 124883 907557 65415 1145400 35681 1389502 17840 1633604 0 2017751 8177 2140585 17840 L 2128066 76565 C 2001321 86229 1649251 52778 1380114 76565 945894 101096 780812 142724 511674 217059 280091 264634 106403 341942 0 374650 Z N"/>
                </draw:custom-shape>
                <draw:custom-shape draw:name="Freeform 41" draw:style-name="Mgr12" draw:text-style-name="MP16" draw:layer="layout" svg:width="3.192cm" svg:height="1.631cm" draw:transform="rotate (-0.460417856676104) translate (6.395cm 9.001cm)">
                  <text:p/>
                  <draw:enhanced-geometry draw:mirror-horizontal="true" draw:mirror-vertical="false" drawooo:sub-view-size="1149350 586740" draw:text-areas="0 0 1149350 586740" svg:viewBox="0 0 1149350 586740" draw:type="ooxml-non-primitive" draw:enhanced-path="M 3249 5934 C 55226 0 190367 17802 315113 41539 439859 65276 629576 101622 751723 148354 873870 195085 981723 270004 1046695 320445 1111666 370885 1132457 407973 1140904 451738 1149350 495502 1115565 580806 1097373 583773 1079181 586740 1064887 509596 1032401 468799 999915 428001 954435 378303 902457 336764 850480 295224 808248 256652 720537 219564 632825 182475 497683 140195 377486 112749 257288 85304 62373 74177 0 56375 L 3249 5934 Z N"/>
                </draw:custom-shape>
              </draw:g>
              <draw:g draw:name="Group 42">
                <draw:custom-shape draw:name="Freeform 43" draw:style-name="Mgr11" draw:text-style-name="MP15" draw:layer="layout" svg:width="5.744cm" svg:height="1.147cm" draw:transform="rotate (-0.314333798284179) translate (8.83cm 6.079cm)">
                  <text:p/>
                  <draw:enhanced-geometry draw:mirror-horizontal="true" draw:mirror-vertical="false" drawooo:sub-view-size="2068195 413385" draw:text-areas="0 0 2068195 413385" svg:viewBox="0 0 2068195 413385" draw:type="ooxml-non-primitive" draw:enhanced-path="M 0 413385 C 18142 400261 429362 203411 653114 137795 876866 72178 1106665 39370 1342512 19685 1578359 0 1949515 9022 2068195 19685 L 2056100 84481 C 1933641 95144 1593477 58234 1333441 84481 913906 111547 754407 157480 494371 239500 270619 291994 102805 377295 0 413385 Z N"/>
                </draw:custom-shape>
                <draw:custom-shape draw:name="Freeform 44" draw:style-name="Mgr12" draw:text-style-name="MP16" draw:layer="layout" svg:width="3.086cm" svg:height="1.802cm" draw:transform="rotate (-0.314333798284179) translate (6.145cm 7.88cm)">
                  <text:p/>
                  <draw:enhanced-geometry draw:mirror-horizontal="true" draw:mirror-vertical="false" drawooo:sub-view-size="1111250 648970" draw:text-areas="0 0 1111250 648970" svg:viewBox="0 0 1111250 648970" draw:type="ooxml-non-primitive" draw:enhanced-path="M 3141 6564 C 53395 0 184057 19691 304667 45945 425278 72199 608706 112401 726804 164088 844902 215776 949180 298641 1011998 354431 1074816 410221 1094917 451243 1103084 499649 1111250 548056 1078585 642406 1060996 645688 1043407 648970 1029587 563644 998178 518520 966769 473395 922796 418426 872542 372481 822287 326536 781456 283873 696651 242851 611847 201829 481186 155064 364972 124707 248759 94351 60305 82044 0 62354 L 3141 6564 Z N"/>
                </draw:custom-shape>
              </draw:g>
              <draw:g draw:name="Group 45">
                <draw:custom-shape draw:name="Freeform 46" draw:style-name="Mgr11" draw:text-style-name="MP15" draw:layer="layout" svg:width="5.292cm" svg:height="1.068cm" draw:transform="rotate (-0.134913951179162) translate (8.945cm 5.828cm)">
                  <text:p/>
                  <draw:enhanced-geometry draw:mirror-horizontal="true" draw:mirror-vertical="false" drawooo:sub-view-size="1905635 384810" draw:text-areas="0 0 1905635 384810" svg:viewBox="0 0 1905635 384810" draw:type="ooxml-non-primitive" draw:enhanced-path="M 0 384810 C 16716 372594 395614 189351 601779 128270 807944 67189 1019681 36649 1236991 18324 1454300 0 1796283 8399 1905635 18324 L 1894490 78642 C 1781657 88567 1468230 54209 1228633 78642 842073 103838 695111 146594 455512 222945 249348 271810 94724 351215 0 384810 Z N"/>
                </draw:custom-shape>
                <draw:custom-shape draw:name="Freeform 47" draw:style-name="Mgr12" draw:text-style-name="MP16" draw:layer="layout" svg:width="2.842cm" svg:height="1.675cm" draw:transform="rotate (-0.134913951179162) translate (6.243cm 6.57cm)">
                  <text:p/>
                  <draw:enhanced-geometry draw:mirror-horizontal="true" draw:mirror-vertical="false" drawooo:sub-view-size="1023620 603250" draw:text-areas="0 0 1023620 603250" svg:viewBox="0 0 1023620 603250" draw:type="ooxml-non-primitive" draw:enhanced-path="M 2893 6101 C 49185 0 169542 18303 280642 42708 391742 67113 560705 104482 669490 152528 778275 200575 874330 277602 932194 329461 990059 381321 1008575 419453 1016098 464449 1023620 509445 993531 597149 977329 600199 961127 603250 948396 523935 919464 481990 890532 440045 850027 388948 803736 346240 757444 303532 719832 263874 641715 225742 563599 187610 443241 144139 336192 115922 229143 87704 55550 76264 0 57961 L 2893 6101 Z N"/>
                </draw:custom-shape>
              </draw:g>
              <draw:g draw:name="Group 48">
                <draw:custom-shape draw:name="Freeform 49" draw:style-name="Mgr11" draw:text-style-name="MP15" draw:layer="layout" svg:width="4.807cm" svg:height="0.747cm" draw:transform="rotate (0.0244346095279206) translate (9.24cm 5.811cm)">
                  <text:p/>
                  <draw:enhanced-geometry draw:mirror-horizontal="true" draw:mirror-vertical="false" drawooo:sub-view-size="1731010 269875" draw:text-areas="0 0 1731010 269875" svg:viewBox="0 0 1731010 269875" draw:type="ooxml-non-primitive" draw:enhanced-path="M 0 269875 C 15184 261307 359362 132795 546635 89958 733908 47120 926242 25702 1123638 12851 1321034 0 1631679 5890 1731010 12851 L 1720887 55153 C 1618393 62114 1333688 38018 1116046 55153 764909 72823 631414 102809 413772 156356 226499 190625 86044 246314 0 269875 Z N"/>
                </draw:custom-shape>
                <draw:custom-shape draw:name="Freeform 50" draw:style-name="Mgr12" draw:text-style-name="MP16" draw:layer="layout" svg:width="2.581cm" svg:height="1.174cm" draw:transform="rotate (0.0244346095279206) translate (6.676cm 5.715cm)">
                  <text:p/>
                  <draw:enhanced-geometry draw:mirror-horizontal="true" draw:mirror-vertical="false" drawooo:sub-view-size="929640 422910" draw:text-areas="0 0 929640 422910" svg:viewBox="0 0 929640 422910" draw:type="ooxml-non-primitive" draw:enhanced-path="M 2628 4277 C 44669 0 153977 12832 254876 29941 355775 47049 509226 73247 608023 106930 706821 140614 794057 194613 846608 230970 899160 267326 915977 294059 922808 325603 929640 357148 902313 418633 887599 420771 872884 422910 861323 367306 835047 337900 808771 308494 771985 272673 729943 242732 687902 212792 653743 184990 582799 158257 511854 131524 402546 101049 305326 81267 208105 61485 50450 53465 0 40634 L 2628 4277 Z N"/>
                </draw:custom-shape>
              </draw:g>
              <draw:g draw:name="Group 51">
                <draw:custom-shape draw:name="Freeform 52" draw:style-name="Mgr11" draw:text-style-name="MP15" draw:layer="layout" svg:width="4.225cm" svg:height="0.735cm" draw:transform="rotate (0.233525053916841) translate (9.958cm 5.702cm)">
                  <text:p/>
                  <draw:enhanced-geometry draw:mirror-horizontal="true" draw:mirror-vertical="false" drawooo:sub-view-size="1520825 264795" draw:text-areas="0 0 1520825 264795" svg:viewBox="0 0 1520825 264795" draw:type="ooxml-non-primitive" draw:enhanced-path="M 0 264795 C 13340 256388 315726 130295 480260 88265 644794 46233 813773 25218 987202 12609 1160629 0 1433555 5779 1520825 12609 L 1511931 54113 C 1421882 60944 1171746 37302 980531 54113 672031 71452 554745 100874 363530 153412 198996 187037 75596 241677 0 264795 Z N"/>
                </draw:custom-shape>
                <draw:custom-shape draw:name="Freeform 53" draw:style-name="Mgr12" draw:text-style-name="MP16" draw:layer="layout" svg:width="2.267cm" svg:height="1.156cm" draw:transform="rotate (0.233525053916841) translate (7.668cm 4.755cm)">
                  <text:p/>
                  <draw:enhanced-geometry draw:mirror-horizontal="true" draw:mirror-vertical="false" drawooo:sub-view-size="816610 416560" draw:text-areas="0 0 816610 416560" svg:viewBox="0 0 816610 416560" draw:type="ooxml-non-primitive" draw:enhanced-path="M 2308 4213 C 39238 0 135255 12639 223887 29491 312518 46343 447312 72148 534097 105325 620882 138502 697511 191691 743674 227502 789836 263312 804608 289643 810609 320714 816610 351785 792606 412347 779680 414454 766755 416560 756599 361791 733518 332827 710437 303862 678123 268579 641193 239088 604264 209597 574258 182212 511939 155881 449620 129550 353603 99532 268203 80047 182802 60562 44316 52662 0 40023 L 2308 4213 Z N"/>
                </draw:custom-shape>
              </draw:g>
              <draw:g draw:name="Group 54">
                <draw:custom-shape draw:name="Freeform 55" draw:style-name="Mgr11" draw:text-style-name="MP15" draw:layer="layout" svg:width="4.224cm" svg:height="0.736cm" draw:transform="rotate (0.371580597749593) translate (10.276cm 5.761cm)">
                  <text:p/>
                  <draw:enhanced-geometry draw:mirror-horizontal="true" draw:mirror-vertical="false" drawooo:sub-view-size="1520825 265430" draw:text-areas="0 0 1520825 265430" svg:viewBox="0 0 1520825 265430" draw:type="ooxml-non-primitive" draw:enhanced-path="M 0 265430 C 13340 257004 315726 130608 480260 88477 644794 46345 813773 25279 987202 12640 1160629 0 1433555 5793 1520825 12640 L 1511931 54245 C 1421882 61091 1171746 37392 980531 54245 672031 71624 554745 101116 363530 153781 198996 187486 75596 242258 0 265430 Z N"/>
                </draw:custom-shape>
                <draw:custom-shape draw:name="Freeform 56" draw:style-name="Mgr12" draw:text-style-name="MP16" draw:layer="layout" svg:width="2.267cm" svg:height="1.156cm" draw:transform="rotate (0.371580597749593) translate (8.022cm 4.26cm)">
                  <text:p/>
                  <draw:enhanced-geometry draw:mirror-horizontal="true" draw:mirror-vertical="false" drawooo:sub-view-size="816610 416560" draw:text-areas="0 0 816610 416560" svg:viewBox="0 0 816610 416560" draw:type="ooxml-non-primitive" draw:enhanced-path="M 2308 4213 C 39238 0 135255 12639 223887 29491 312518 46343 447312 72148 534097 105325 620882 138502 697511 191691 743674 227502 789836 263312 804608 289643 810609 320714 816610 351785 792606 412347 779680 414454 766755 416560 756599 361791 733518 332827 710437 303862 678123 268579 641193 239088 604264 209597 574258 182212 511939 155881 449620 129550 353603 99532 268203 80047 182802 60562 44316 52662 0 40023 L 2308 4213 Z N"/>
                </draw:custom-shape>
              </draw:g>
              <draw:g draw:name="Group 57">
                <draw:custom-shape draw:name="Freeform 58" draw:style-name="Mgr11" draw:text-style-name="MP15" draw:layer="layout" svg:width="4.224cm" svg:height="0.735cm" draw:transform="rotate (0.590095820099283) translate (10.89cm 5.889cm)">
                  <text:p/>
                  <draw:enhanced-geometry draw:mirror-horizontal="true" draw:mirror-vertical="false" drawooo:sub-view-size="1520825 265430" draw:text-areas="0 0 1520825 265430" svg:viewBox="0 0 1520825 265430" draw:type="ooxml-non-primitive" draw:enhanced-path="M 0 265430 C 13340 257004 315726 130608 480260 88477 644794 46345 813773 25279 987202 12640 1160629 0 1433555 5793 1520825 12640 L 1511931 54245 C 1421882 61091 1171746 37392 980531 54245 672031 71624 554745 101116 363530 153781 198996 187486 75596 242258 0 265430 Z N"/>
                </draw:custom-shape>
                <draw:custom-shape draw:name="Freeform 59" draw:style-name="Mgr12" draw:text-style-name="MP16" draw:layer="layout" svg:width="2.267cm" svg:height="1.155cm" draw:transform="rotate (0.590095820099283) translate (8.779cm 3.572cm)">
                  <text:p/>
                  <draw:enhanced-geometry draw:mirror-horizontal="true" draw:mirror-vertical="false" drawooo:sub-view-size="816610 416560" draw:text-areas="0 0 816610 416560" svg:viewBox="0 0 816610 416560" draw:type="ooxml-non-primitive" draw:enhanced-path="M 2308 4213 C 39238 0 135255 12639 223887 29491 312518 46343 447312 72148 534097 105325 620882 138502 697511 191691 743674 227502 789836 263312 804608 289643 810609 320714 816610 351785 792606 412347 779680 414454 766755 416560 756599 361791 733518 332827 710437 303862 678123 268579 641193 239088 604264 209597 574258 182212 511939 155881 449620 129550 353603 99532 268203 80047 182802 60562 44316 52662 0 40023 L 2308 4213 Z N"/>
                </draw:custom-shape>
              </draw:g>
              <draw:g draw:name="Group 60">
                <draw:custom-shape draw:name="Freeform 61" draw:style-name="Mgr11" draw:text-style-name="MP15" draw:layer="layout" svg:width="4.285cm" svg:height="0.735cm" draw:transform="rotate (0.775100720810682) translate (11.493cm 5.778cm)">
                  <text:p/>
                  <draw:enhanced-geometry draw:mirror-horizontal="true" draw:mirror-vertical="false" drawooo:sub-view-size="1543050 264795" draw:text-areas="0 0 1543050 264795" svg:viewBox="0 0 1543050 264795" draw:type="ooxml-non-primitive" draw:enhanced-path="M 0 264795 C 13536 256388 320341 130295 487279 88265 654217 46233 825667 25218 1001629 12609 1177591 0 1454505 5779 1543050 12609 L 1534026 54113 C 1442662 60944 1188870 37302 994861 54113 681852 71452 562852 100874 368843 153412 201905 187037 76701 241677 0 264795 Z N"/>
                </draw:custom-shape>
                <draw:custom-shape draw:name="Freeform 62" draw:style-name="Mgr12" draw:text-style-name="MP16" draw:layer="layout" svg:width="2.301cm" svg:height="1.156cm" draw:transform="rotate (0.775100720810682) translate (9.549cm 2.824cm)">
                  <text:p/>
                  <draw:enhanced-geometry draw:mirror-horizontal="true" draw:mirror-vertical="false" drawooo:sub-view-size="828675 416560" draw:text-areas="0 0 828675 416560" svg:viewBox="0 0 828675 416560" draw:type="ooxml-non-primitive" draw:enhanced-path="M 2342 4213 C 39817 0 137252 12639 227193 29491 317135 46343 453920 72148 541988 105325 630055 138502 707816 191691 754661 227502 801505 263312 816495 289643 822585 320714 828675 351785 804315 412347 791199 414454 778083 416560 767777 361791 744355 332827 720933 303862 688142 268579 650666 239088 613191 209597 582742 182212 519502 155881 456263 129550 358827 99532 272165 80047 185503 60562 44970 52662 0 40023 L 2342 4213 Z N"/>
                </draw:custom-shape>
              </draw:g>
              <draw:g draw:name="Group 63">
                <draw:custom-shape draw:name="Freeform 64" draw:style-name="Mgr11" draw:text-style-name="MP15" draw:layer="layout" svg:width="3.767cm" svg:height="0.736cm" draw:transform="rotate (1.01054563690472) translate (12.619cm 5.781cm)">
                  <text:p/>
                  <draw:enhanced-geometry draw:mirror-horizontal="true" draw:mirror-vertical="false" drawooo:sub-view-size="1356360 265430" draw:text-areas="0 0 1356360 265430" svg:viewBox="0 0 1356360 265430" draw:type="ooxml-non-primitive" draw:enhanced-path="M 0 265430 C 11898 257004 281584 130608 428324 88477 575065 46345 725772 25279 880444 12640 1035117 0 1278528 5793 1356360 12640 L 1348428 54245 C 1268117 61091 1045032 37392 874495 54245 599356 71624 494754 101116 324218 153781 177477 187486 67421 242258 0 265430 Z N"/>
                </draw:custom-shape>
                <draw:custom-shape draw:name="Freeform 65" draw:style-name="Mgr12" draw:text-style-name="MP16" draw:layer="layout" svg:width="2.025cm" svg:height="1.156cm" draw:transform="rotate (1.01054563690472) translate (11.187cm 2.649cm)">
                  <text:p/>
                  <draw:enhanced-geometry draw:mirror-horizontal="true" draw:mirror-vertical="false" drawooo:sub-view-size="728980 416560" draw:text-areas="0 0 728980 416560" svg:viewBox="0 0 728980 416560" draw:type="ooxml-non-primitive" draw:enhanced-path="M 2060 4213 C 35027 0 120741 12639 199862 29491 278982 46343 399311 72148 476783 105325 554256 138502 622662 191691 663870 227502 705079 263312 718266 289643 723623 320714 728980 351785 707552 412347 696013 414454 684475 416560 675409 361791 654805 332827 634200 303862 605354 268579 572387 239088 539420 209597 512635 182212 457003 155881 401372 129550 315658 99532 239422 80047 163186 60562 39560 52662 0 40023 L 2060 4213 Z N"/>
                </draw:custom-shape>
              </draw:g>
              <draw:g draw:name="Group 66">
                <draw:custom-shape draw:name="Freeform 67" draw:style-name="Mgr11" draw:text-style-name="MP15" draw:layer="layout" svg:width="3.633cm" svg:height="0.735cm" draw:transform="rotate (1.2002629265965) translate (13.475cm 5.823cm)">
                  <text:p/>
                  <draw:enhanced-geometry draw:mirror-horizontal="true" draw:mirror-vertical="false" drawooo:sub-view-size="1308100 264795" draw:text-areas="0 0 1308100 264795" svg:viewBox="0 0 1308100 264795" draw:type="ooxml-non-primitive" draw:enhanced-path="M 0 264795 C 11475 256388 271565 130295 413084 88265 554604 46233 699948 25218 849118 12609 998287 0 1233037 5779 1308100 12609 L 1300450 54113 C 1222997 60944 1007849 37302 843380 54113 578031 71452 477151 100874 312682 153412 171162 187037 65023 241677 0 264795 Z N"/>
                </draw:custom-shape>
                <draw:custom-shape draw:name="Freeform 68" draw:style-name="Mgr12" draw:text-style-name="MP16" draw:layer="layout" svg:width="1.952cm" svg:height="1.156cm" draw:transform="rotate (1.2002629265965) translate (12.358cm 2.502cm)">
                  <text:p/>
                  <draw:enhanced-geometry draw:mirror-horizontal="true" draw:mirror-vertical="false" drawooo:sub-view-size="702945 416560" draw:text-areas="0 0 702945 416560" svg:viewBox="0 0 702945 416560" draw:type="ooxml-non-primitive" draw:enhanced-path="M 1986 4213 C 33776 0 116428 12639 192723 29491 269018 46343 385050 72148 459754 105325 534460 138502 600423 191691 640160 227502 679897 263312 692613 289643 697779 320714 702945 351785 682281 412347 671155 414454 660029 416560 651287 361791 631418 332827 611550 303862 583734 268579 551944 239088 520155 209597 494326 182212 440681 155881 387036 129550 304384 99532 230871 80047 157357 60562 38147 52662 0 40023 L 1986 4213 Z N"/>
                </draw:custom-shape>
              </draw:g>
              <draw:g draw:name="Group 69">
                <draw:custom-shape draw:name="Freeform 70" draw:style-name="Mgr8" draw:text-style-name="MP12" draw:layer="layout" svg:width="4.222cm" svg:height="0.735cm" draw:transform="rotate (0.385543231765547) translate (15.728cm 5.056cm)">
                  <text:p/>
                  <draw:enhanced-geometry draw:mirror-horizontal="false" draw:mirror-vertical="false" drawooo:sub-view-size="1520190 264795" draw:text-areas="0 0 1520190 264795" svg:viewBox="0 0 1520190 264795" draw:type="ooxml-non-primitive" draw:enhanced-path="M 0 264795 C 13335 256388 315595 130295 480060 88265 644525 46233 813435 25218 986790 12609 1160145 0 1432957 5779 1520190 12609 L 1511300 54113 C 1421289 60944 1171258 37302 980123 54113 671751 71452 554514 100874 363379 153412 198914 187037 75565 241677 0 264795 Z N"/>
                </draw:custom-shape>
                <draw:custom-shape draw:name="Freeform 71" draw:style-name="Mgr10" draw:text-style-name="MP14" draw:layer="layout" svg:width="2.267cm" svg:height="1.156cm" draw:transform="rotate (0.385543231765547) translate (19.628cm 3.501cm)">
                  <text:p/>
                  <draw:enhanced-geometry draw:mirror-horizontal="false" draw:mirror-vertical="false" drawooo:sub-view-size="816610 416560" draw:text-areas="0 0 816610 416560" svg:viewBox="0 0 816610 416560" draw:type="ooxml-non-primitive" draw:enhanced-path="M 2308 4213 C 39238 0 135255 12639 223887 29491 312518 46343 447312 72148 534097 105325 620882 138502 697511 191691 743674 227502 789836 263312 804608 289643 810609 320714 816610 351785 792606 412347 779680 414454 766755 416560 756599 361791 733518 332827 710437 303862 678123 268579 641193 239088 604264 209597 574258 182212 511939 155881 449620 129550 353603 99532 268203 80047 182802 60562 44316 52662 0 40023 L 2308 4213 Z N"/>
                </draw:custom-shape>
              </draw:g>
              <draw:g draw:name="Group 72">
                <draw:custom-shape draw:name="Freeform 73" draw:style-name="Mgr8" draw:text-style-name="MP12" draw:layer="layout" svg:width="4.224cm" svg:height="0.735cm" draw:transform="rotate (0.558854426488584) translate (15.361cm 5.15cm)">
                  <text:p/>
                  <draw:enhanced-geometry draw:mirror-horizontal="false" draw:mirror-vertical="false" drawooo:sub-view-size="1520825 264795" draw:text-areas="0 0 1520825 264795" svg:viewBox="0 0 1520825 264795" draw:type="ooxml-non-primitive" draw:enhanced-path="M 0 264795 C 13340 256388 315726 130295 480260 88265 644794 46233 813773 25218 987202 12609 1160629 0 1433555 5779 1520825 12609 L 1511931 54113 C 1421882 60944 1171746 37302 980531 54113 672031 71452 554745 100874 363530 153412 198996 187037 75596 241677 0 264795 Z N"/>
                </draw:custom-shape>
                <draw:custom-shape draw:name="Freeform 74" draw:style-name="Mgr10" draw:text-style-name="MP14" draw:layer="layout" svg:width="2.267cm" svg:height="1.156cm" draw:transform="rotate (0.558854426488584) translate (18.933cm 2.944cm)">
                  <text:p/>
                  <draw:enhanced-geometry draw:mirror-horizontal="false" draw:mirror-vertical="false" drawooo:sub-view-size="816610 416560" draw:text-areas="0 0 816610 416560" svg:viewBox="0 0 816610 416560" draw:type="ooxml-non-primitive" draw:enhanced-path="M 2308 4213 C 39238 0 135255 12639 223887 29491 312518 46343 447312 72148 534097 105325 620882 138502 697511 191691 743674 227502 789836 263312 804608 289643 810609 320714 816610 351785 792606 412347 779680 414454 766755 416560 756599 361791 733518 332827 710437 303862 678123 268579 641193 239088 604264 209597 574258 182212 511939 155881 449620 129550 353603 99532 268203 80047 182802 60562 44316 52662 0 40023 L 2308 4213 Z N"/>
                </draw:custom-shape>
              </draw:g>
              <draw:custom-shape draw:name="Freeform 75" draw:style-name="Mgr11" draw:text-style-name="MP15" draw:layer="layout" svg:width="3.516cm" svg:height="0.496cm" draw:transform="rotate (1.33186075219687) translate (14.342cm 5.975cm)">
                <text:p/>
                <draw:enhanced-geometry draw:mirror-horizontal="true" draw:mirror-vertical="false" drawooo:sub-view-size="1266190 179070" draw:text-areas="0 0 1266190 179070" svg:viewBox="0 0 1266190 179070" draw:type="ooxml-non-primitive" draw:enhanced-path="M 0 179070 C 11107 173385 262864 88114 399849 59690 536835 31266 677523 17054 821913 8527 966303 0 1193532 3908 1266190 8527 L 1258785 36596 C 1183814 41215 975559 25226 816359 36596 559512 48320 461863 68217 302664 103747 165678 126486 62939 163437 0 179070 Z N"/>
              </draw:custom-shape>
              <draw:custom-shape draw:name="Freeform 76" draw:style-name="Mgr12" draw:text-style-name="MP16" draw:layer="layout" svg:width="1.89cm" svg:height="0.784cm" draw:transform="rotate (1.33186075219687) translate (13.661cm 2.716cm)">
                <text:p/>
                <draw:enhanced-geometry draw:mirror-horizontal="true" draw:mirror-vertical="false" drawooo:sub-view-size="680720 282575" draw:text-areas="0 0 680720 282575" svg:viewBox="0 0 680720 282575" draw:type="ooxml-non-primitive" draw:enhanced-path="M 1924 2857 C 32708 0 112748 8573 186630 20005 260513 31436 372876 48941 445219 71447 517563 93953 581440 130034 619921 154326 658401 178618 670715 196480 675718 217557 680720 238634 660710 279717 649936 281146 639161 282575 630695 245422 611455 225774 592215 206126 565279 182191 534494 162185 503710 142180 478697 123604 426749 105742 374800 87880 294761 67517 223572 54300 152383 41082 36941 35723 0 27150 L 1924 2857 Z N"/>
              </draw:custom-shape>
              <draw:g draw:name="Group 77">
                <draw:custom-shape draw:name="Freeform 78" draw:style-name="Mgr8" draw:text-style-name="MP12" draw:layer="layout" svg:width="3.638cm" svg:height="0.629cm" draw:transform="rotate (1.12224670903235) translate (14.877cm 5.76cm)">
                  <text:p/>
                  <draw:enhanced-geometry draw:mirror-horizontal="false" draw:mirror-vertical="false" drawooo:sub-view-size="1310005 226695" draw:text-areas="0 0 1310005 226695" svg:viewBox="0 0 1310005 226695" draw:type="ooxml-non-primitive" draw:enhanced-path="M 0 226695 C 11491 219498 271960 111548 413685 75565 555411 39581 700967 21590 850354 10795 999740 0 1234832 4947 1310005 10795 L 1302344 46327 C 1224778 52175 1009316 31935 844608 46327 578872 61171 477845 86360 313137 131339 171411 160125 65117 206904 0 226695 Z N"/>
                </draw:custom-shape>
                <draw:custom-shape draw:name="Freeform 79" draw:style-name="Mgr10" draw:text-style-name="MP14" draw:layer="layout" svg:width="1.952cm" svg:height="0.989cm" draw:transform="rotate (1.12224670903235) translate (16.464cm 2.511cm)">
                  <text:p/>
                  <draw:enhanced-geometry draw:mirror-horizontal="false" draw:mirror-vertical="false" drawooo:sub-view-size="702945 356235" draw:text-areas="0 0 702945 356235" svg:viewBox="0 0 702945 356235" draw:type="ooxml-non-primitive" draw:enhanced-path="M 1986 3602 C 33776 0 116428 10808 192723 25220 269018 39631 385050 61699 459754 90072 534460 118444 600423 163931 640160 194555 679897 225179 692613 247698 697779 274269 702945 300840 682281 352632 671155 354433 660029 356235 651287 309397 631418 284627 611550 259857 583734 229683 551944 204463 520155 179243 494326 155824 440681 133306 387036 110788 304384 85118 230871 68454 157357 51791 38147 45036 0 34227 L 1986 3602 Z N"/>
                </draw:custom-shape>
              </draw:g>
              <draw:g draw:name="Group 80">
                <draw:custom-shape draw:name="Freeform 81" draw:style-name="Mgr8" draw:text-style-name="MP12" draw:layer="layout" svg:width="3.955cm" svg:height="0.923cm" draw:transform="rotate (0.807912910748175) translate (14.857cm 5.434cm)">
                  <text:p/>
                  <draw:enhanced-geometry draw:mirror-horizontal="false" draw:mirror-vertical="false" drawooo:sub-view-size="1424305 332740" draw:text-areas="0 0 1424305 332740" svg:viewBox="0 0 1424305 332740" draw:type="ooxml-non-primitive" draw:enhanced-path="M 0 332740 C 12493 322177 295689 163729 449780 110913 603872 58097 762128 31690 924548 15845 1086969 0 1342574 7262 1424305 15845 L 1415975 68000 C 1331641 76583 1097381 46874 918301 68000 629380 89787 519538 126758 340457 192778 186367 235031 70798 303691 0 332740 Z N"/>
                </draw:custom-shape>
                <draw:custom-shape draw:name="Freeform 82" draw:style-name="Mgr10" draw:text-style-name="MP14" draw:layer="layout" svg:width="2.123cm" svg:height="1.447cm" draw:transform="rotate (0.807912910748175) translate (17.599cm 2.616cm)">
                  <text:p/>
                  <draw:enhanced-geometry draw:mirror-horizontal="false" draw:mirror-vertical="false" drawooo:sub-view-size="764540 521335" draw:text-areas="0 0 764540 521335" svg:viewBox="0 0 764540 521335" draw:type="ooxml-non-primitive" draw:enhanced-path="M 2161 5272 C 36736 0 126631 15818 209611 36908 292591 57999 418790 90294 500041 131816 581292 173338 653036 239906 696254 284724 739473 329541 753303 362495 758922 401381 764540 440267 742066 516062 729965 518698 717864 521335 708356 452790 686746 416540 665137 380291 634884 336132 600309 299223 565734 262315 537641 228042 479296 195088 420951 162134 331056 124566 251101 100180 171146 75793 41490 65908 0 50090 L 2161 5272 Z N"/>
                </draw:custom-shape>
              </draw:g>
              <draw:g draw:name="Group 83">
                <draw:custom-shape draw:name="Freeform 84" draw:style-name="Mgr8" draw:text-style-name="MP12" draw:layer="layout" svg:width="3.267cm" svg:height="0.294cm" draw:transform="rotate (1.42645759765497) translate (15.163cm 5.761cm)">
                  <text:p/>
                  <draw:enhanced-geometry draw:mirror-horizontal="false" draw:mirror-vertical="false" drawooo:sub-view-size="1176655 106045" draw:text-areas="0 0 1176655 106045" svg:viewBox="0 0 1176655 106045" draw:type="ooxml-non-primitive" draw:enhanced-path="M 0 106045 C 10321 102678 244276 52180 371575 35348 498874 18515 629613 10099 763793 5049 897973 0 1109134 2314 1176655 5049 L 1169773 21670 C 1100103 24406 906574 14938 758632 21670 519947 28615 429203 40398 281261 61438 153962 74904 58488 96787 0 106045 Z N"/>
                </draw:custom-shape>
                <draw:custom-shape draw:name="Freeform 85" draw:style-name="Mgr10" draw:text-style-name="MP14" draw:layer="layout" svg:width="1.752cm" svg:height="0.461cm" draw:transform="rotate (1.42645759765497) translate (15.642cm 2.551cm)">
                  <text:p/>
                  <draw:enhanced-geometry draw:mirror-horizontal="false" draw:mirror-vertical="false" drawooo:sub-view-size="631190 166370" draw:text-areas="0 0 631190 166370" svg:viewBox="0 0 631190 166370" draw:type="ooxml-non-primitive" draw:enhanced-path="M 1784 1683 C 30329 0 104544 5048 173051 11778 241558 18509 345745 28815 412825 42066 479904 55316 539134 76560 574815 90862 610495 105164 621913 115681 626552 128090 631190 140500 612636 164687 602646 165529 592655 166370 584805 144496 566965 132928 549125 121360 524148 107268 495604 95489 467059 83711 443867 72774 395698 62257 347529 51741 273313 39752 207304 31970 141295 24188 34253 21033 0 15985 L 1784 1683 Z N"/>
                </draw:custom-shape>
              </draw:g>
              <draw:g draw:name="Group 86">
                <draw:custom-shape draw:name="Freeform 87" draw:style-name="Mgr11" draw:text-style-name="MP15" draw:layer="layout" svg:width="5.905cm" svg:height="1.069cm" draw:transform="rotate (-0.949633646010115) translate (11.173cm 7.03cm)">
                  <text:p/>
                  <draw:enhanced-geometry draw:mirror-horizontal="true" draw:mirror-vertical="false" drawooo:sub-view-size="2125980 384810" draw:text-areas="0 0 2125980 384810" svg:viewBox="0 0 2125980 384810" draw:type="ooxml-non-primitive" draw:enhanced-path="M 0 384810 C 18649 372594 441358 189351 671362 128270 901366 67189 1137586 36649 1380022 18324 1622458 0 2003985 8399 2125980 18324 L 2113547 78642 C 1987667 88567 1637999 54209 1370698 78642 939441 103838 775485 146594 508184 222945 278180 271810 105677 351215 0 384810 Z N"/>
                </draw:custom-shape>
                <draw:custom-shape draw:name="Freeform 88" draw:style-name="Mgr9" draw:text-style-name="MP13" draw:layer="layout" svg:width="3.167cm" svg:height="1.678cm" draw:transform="rotate (-0.949633646010115) translate (9.875cm 11.821cm)">
                  <text:p/>
                  <draw:enhanced-geometry draw:mirror-horizontal="true" draw:mirror-vertical="false" drawooo:sub-view-size="1140460 604520" draw:text-areas="0 0 1140460 604520" svg:viewBox="0 0 1140460 604520" draw:type="ooxml-non-primitive" draw:enhanced-path="M 3223 6114 C 54799 0 188895 18342 312676 42798 436456 67254 624706 104702 745909 152850 867111 200997 974129 278186 1038599 330155 1103068 382124 1123698 420336 1132079 465427 1140460 510518 1106936 598406 1088885 601463 1070833 604520 1056650 525038 1024415 483005 992181 440971 947052 389766 895477 346968 843902 304171 801997 264430 714963 226217 627930 188005 493834 144443 374566 116166 255298 87888 61890 76425 0 58083 L 3223 6114 Z N"/>
                </draw:custom-shape>
              </draw:g>
              <draw:g draw:name="Group 89">
                <draw:custom-shape draw:name="Freeform 90" draw:style-name="Mgr11" draw:text-style-name="MP15" draw:layer="layout" svg:width="5.463cm" svg:height="1.069cm" draw:transform="rotate (-1.18019164019857) translate (12.573cm 7.361cm)">
                  <text:p/>
                  <draw:enhanced-geometry draw:mirror-horizontal="true" draw:mirror-vertical="false" drawooo:sub-view-size="1966595 384810" draw:text-areas="0 0 1966595 384810" svg:viewBox="0 0 1966595 384810" draw:type="ooxml-non-primitive" draw:enhanced-path="M 0 384810 C 17250 372594 408269 189351 621030 128270 833790 67189 1052300 36649 1276561 18324 1500822 0 1853745 8399 1966595 18324 L 1955094 78642 C 1838651 88567 1515198 54209 1267936 78642 869010 103838 717347 146594 470084 222945 257324 271810 97754 351215 0 384810 Z N"/>
                </draw:custom-shape>
                <draw:custom-shape draw:name="Freeform 91" draw:style-name="Mgr9" draw:text-style-name="MP13" draw:layer="layout" svg:width="2.931cm" svg:height="1.678cm" draw:transform="rotate (-1.18019164019857) translate (12.086cm 12.348cm)">
                  <text:p/>
                  <draw:enhanced-geometry draw:mirror-horizontal="true" draw:mirror-vertical="false" drawooo:sub-view-size="1055370 604520" draw:text-areas="0 0 1055370 604520" svg:viewBox="0 0 1055370 604520" draw:type="ooxml-non-primitive" draw:enhanced-path="M 2983 6114 C 50710 0 174801 18342 289347 42798 403892 67254 578097 104702 690256 152850 802415 200997 901449 278186 961109 330155 1020768 382124 1039859 420336 1047614 465427 1055370 510518 1024347 598406 1007643 601463 990938 604520 977813 525038 947984 483005 918154 440971 876393 389766 828665 346968 780938 304171 742160 264430 661620 226217 581080 188005 456989 144443 346620 116166 236250 87888 57273 76425 0 58083 L 2983 6114 Z N"/>
                </draw:custom-shape>
              </draw:g>
              <draw:g draw:name="Group 92">
                <draw:custom-shape draw:name="Freeform 93" draw:style-name="Mgr11" draw:text-style-name="MP15" draw:layer="layout" svg:width="5.241cm" svg:height="0.96cm" draw:transform="rotate (-1.37566851642193) translate (13.942cm 7.51cm)">
                  <text:p/>
                  <draw:enhanced-geometry draw:mirror-horizontal="true" draw:mirror-vertical="false" drawooo:sub-view-size="1887220 346075" draw:text-areas="0 0 1887220 346075" svg:viewBox="0 0 1887220 346075" draw:type="ooxml-non-primitive" draw:enhanced-path="M 0 346075 C 16555 335088 391791 170290 595964 115358 800137 60425 1009828 32959 1225038 16479 1440247 0 1778926 7553 1887220 16479 L 1876184 70725 C 1764440 79652 1454042 48752 1216760 70725 833936 93385 688394 131838 451112 200503 246939 244449 93809 315862 0 346075 Z N"/>
                </draw:custom-shape>
                <draw:custom-shape draw:name="Freeform 94" draw:style-name="Mgr9" draw:text-style-name="MP13" draw:layer="layout" svg:width="2.812cm" svg:height="1.511cm" draw:transform="rotate (-1.37566851642193) translate (14.008cm 12.589cm)">
                  <text:p/>
                  <draw:enhanced-geometry draw:mirror-horizontal="true" draw:mirror-vertical="false" drawooo:sub-view-size="1012825 544195" draw:text-areas="0 0 1012825 544195" svg:viewBox="0 0 1012825 544195" draw:type="ooxml-non-primitive" draw:enhanced-path="M 2862 5503 C 48665 0 167754 16511 277682 38527 387610 60542 554792 94252 662429 137596 770067 180939 865109 250426 922363 297208 979617 343991 997938 378390 1005381 418981 1012825 459573 983052 538691 967021 541443 950990 544195 938394 472644 909767 434805 881140 396966 841062 350871 795259 312344 749456 273817 712240 238042 634947 203643 557654 169243 438566 130028 332646 104573 226726 79118 54963 68797 0 52286 L 2862 5503 Z N"/>
                </draw:custom-shape>
              </draw:g>
              <draw:g draw:name="Group 95">
                <draw:custom-shape draw:name="Freeform 96" draw:style-name="Mgr8" draw:text-style-name="MP12" draw:layer="layout" svg:width="5.905cm" svg:height="1.068cm" draw:transform="rotate (-0.914727060970229) translate (16.621cm 6.898cm)">
                  <text:p/>
                  <draw:enhanced-geometry draw:mirror-horizontal="false" draw:mirror-vertical="false" drawooo:sub-view-size="2125980 384810" draw:text-areas="0 0 2125980 384810" svg:viewBox="0 0 2125980 384810" draw:type="ooxml-non-primitive" draw:enhanced-path="M 0 384810 C 18649 372594 441358 189351 671362 128270 901366 67189 1137586 36649 1380022 18324 1622458 0 2003985 8399 2125980 18324 L 2113547 78642 C 1987667 88567 1637999 54209 1370698 78642 939441 103838 775485 146594 508184 222945 278180 271810 105677 351215 0 384810 Z N"/>
                </draw:custom-shape>
                <draw:custom-shape draw:name="Freeform 97" draw:style-name="Mgr9" draw:text-style-name="MP13" draw:layer="layout" svg:width="3.167cm" svg:height="1.678cm" draw:transform="rotate (-0.914727060970229) translate (20.178cm 11.569cm)">
                  <text:p/>
                  <draw:enhanced-geometry draw:mirror-horizontal="false" draw:mirror-vertical="false" drawooo:sub-view-size="1140460 604520" draw:text-areas="0 0 1140460 604520" svg:viewBox="0 0 1140460 604520" draw:type="ooxml-non-primitive" draw:enhanced-path="M 3223 6114 C 54799 0 188895 18342 312676 42798 436456 67254 624706 104702 745909 152850 867111 200997 974129 278186 1038599 330155 1103068 382124 1123698 420336 1132079 465427 1140460 510518 1106936 598406 1088885 601463 1070833 604520 1056650 525038 1024415 483005 992181 440971 947052 389766 895477 346968 843902 304171 801997 264430 714963 226217 627930 188005 493834 144443 374566 116166 255298 87888 61890 76425 0 58083 L 3223 6114 Z N"/>
                </draw:custom-shape>
              </draw:g>
              <draw:g draw:name="Group 98">
                <draw:custom-shape draw:name="Freeform 99" draw:style-name="Mgr8" draw:text-style-name="MP12" draw:layer="layout" svg:width="5.651cm" svg:height="1.024cm" draw:transform="rotate (-1.08960905202006) translate (16.6cm 7.204cm)">
                  <text:p/>
                  <draw:enhanced-geometry draw:mirror-horizontal="false" draw:mirror-vertical="false" drawooo:sub-view-size="2034540 368935" draw:text-areas="0 0 2034540 368935" svg:viewBox="0 0 2034540 368935" draw:type="ooxml-non-primitive" draw:enhanced-path="M 0 368935 C 17847 357222 422375 181539 642486 122978 862597 64416 1088657 35136 1320666 17568 1552675 0 1917792 8052 2034540 17568 L 2022642 75397 C 1902176 84913 1567548 51972 1311743 75397 899035 99553 742131 140546 486326 213748 266215 260596 101132 336726 0 368935 Z N"/>
                </draw:custom-shape>
                <draw:custom-shape draw:name="Freeform 100" draw:style-name="Mgr9" draw:text-style-name="MP13" draw:layer="layout" svg:width="3.031cm" svg:height="1.606cm" draw:transform="rotate (-1.08960905202006) translate (19.173cm 12.199cm)">
                  <text:p/>
                  <draw:enhanced-geometry draw:mirror-horizontal="false" draw:mirror-vertical="false" drawooo:sub-view-size="1091565 578485" draw:text-areas="0 0 1091565 578485" svg:viewBox="0 0 1091565 578485" draw:type="ooxml-non-primitive" draw:enhanced-path="M 3085 5850 C 52449 0 180796 17552 299270 40954 417744 64357 597923 100192 713929 146266 829934 192340 932365 266205 994070 315936 1055775 365666 1075521 402233 1083543 445382 1091565 488530 1059478 572634 1042200 575559 1024923 578485 1011348 502426 980495 462202 949643 421979 906449 372980 857085 332025 807721 291070 767612 253041 684310 216474 601008 179908 472661 138222 358507 111162 244352 84103 59236 73133 0 55581 L 3085 5850 Z N"/>
                </draw:custom-shape>
              </draw:g>
              <draw:g draw:name="Group 101">
                <draw:custom-shape draw:name="Freeform 102" draw:style-name="Mgr8" draw:text-style-name="MP12" draw:layer="layout" svg:width="5.483cm" svg:height="0.842cm" draw:transform="rotate (-1.24703775054995) translate (16.292cm 7.53cm)">
                  <text:p/>
                  <draw:enhanced-geometry draw:mirror-horizontal="false" draw:mirror-vertical="false" drawooo:sub-view-size="1974215 303530" draw:text-areas="0 0 1974215 303530" svg:viewBox="0 0 1974215 303530" draw:type="ooxml-non-primitive" draw:enhanced-path="M 0 303530 C 17317 293894 409851 149356 623436 101177 837020 52997 1056378 28908 1281507 14454 1506637 0 1860928 6625 1974215 14454 L 1962669 62031 C 1845775 69860 1521069 42759 1272849 62031 872377 81905 720126 115630 471906 175855 258321 214398 98133 277031 0 303530 Z N"/>
                </draw:custom-shape>
                <draw:custom-shape draw:name="Freeform 103" draw:style-name="Mgr9" draw:text-style-name="MP13" draw:layer="layout" svg:width="2.941cm" svg:height="1.322cm" draw:transform="rotate (-1.24703775054995) translate (17.96cm 12.619cm)">
                  <text:p/>
                  <draw:enhanced-geometry draw:mirror-horizontal="false" draw:mirror-vertical="false" drawooo:sub-view-size="1059180 476250" draw:text-areas="0 0 1059180 476250" svg:viewBox="0 0 1059180 476250" draw:type="ooxml-non-primitive" draw:enhanced-path="M 2994 4817 C 50893 0 175432 14450 290391 33717 405350 52984 580184 82486 692748 120417 805312 158349 904704 219159 964578 260101 1024453 301043 1043613 331147 1051396 366670 1059180 402193 1028045 471433 1011280 473842 994516 476250 981343 413633 951406 380518 921469 347404 879556 307064 831657 273347 783757 239630 744839 208322 664008 178217 583178 148113 458639 113794 347871 91517 237103 69240 57480 60209 0 45759 L 2994 4817 Z N"/>
                </draw:custom-shape>
              </draw:g>
              <draw:g draw:name="Group 104">
                <draw:custom-shape draw:name="Freeform 105" draw:style-name="Mgr8" draw:text-style-name="MP12" draw:layer="layout" svg:width="5.037cm" svg:height="0.842cm" draw:transform="rotate (-1.42506133425337) translate (16.173cm 7.892cm)">
                  <text:p/>
                  <draw:enhanced-geometry draw:mirror-horizontal="false" draw:mirror-vertical="false" drawooo:sub-view-size="1813560 303530" draw:text-areas="0 0 1813560 303530" svg:viewBox="0 0 1813560 303530" draw:type="ooxml-non-primitive" draw:enhanced-path="M 0 303530 C 15908 293894 376499 149356 572703 101177 768907 52997 970414 28908 1177223 14454 1384033 0 1709492 6625 1813560 14454 L 1802954 62031 C 1695573 69860 1397290 42759 1169269 62031 801387 81905 661525 115630 433504 175855 237301 214398 90148 277031 0 303530 Z N"/>
                </draw:custom-shape>
                <draw:custom-shape draw:name="Freeform 106" draw:style-name="Mgr9" draw:text-style-name="MP13" draw:layer="layout" svg:width="2.705cm" svg:height="1.322cm" draw:transform="rotate (-1.42506133425337) translate (16.885cm 12.74cm)">
                  <text:p/>
                  <draw:enhanced-geometry draw:mirror-horizontal="false" draw:mirror-vertical="false" drawooo:sub-view-size="974090 476250" draw:text-areas="0 0 974090 476250" svg:viewBox="0 0 974090 476250" draw:type="ooxml-non-primitive" draw:enhanced-path="M 2753 4817 C 46805 0 161339 14450 267063 33717 372786 52984 533574 82486 637096 120417 740617 158349 832024 219159 887088 260101 942153 301043 959773 331147 966932 366670 974090 402193 945456 471433 930038 473842 914620 476250 902506 413633 874974 380518 847442 347404 808897 307064 764845 273347 720794 239630 685002 208322 610665 178217 536328 148113 421794 113794 319924 91517 218055 69240 52862 60209 0 45759 L 2753 4817 Z N"/>
                </draw:custom-shape>
              </draw:g>
              <draw:g draw:name="Group 107">
                <draw:custom-shape draw:name="Freeform 108" draw:style-name="Mgr13" draw:text-style-name="MP17" draw:layer="layout" svg:width="4.92cm" svg:height="0.643cm" draw:transform="rotate (-1.67429435143816) translate (15.629cm 8.089cm)">
                  <text:p/>
                  <draw:enhanced-geometry draw:mirror-horizontal="false" draw:mirror-vertical="false" drawooo:sub-view-size="1771650 231775" draw:text-areas="0 0 1771650 231775" svg:viewBox="0 0 1771650 231775" draw:type="ooxml-non-primitive" draw:enhanced-path="M 0 231775 C 15541 224417 367799 114048 559468 77258 751138 40468 947988 22073 1150018 11036 1352049 0 1669987 5058 1771650 11036 L 1761289 47366 C 1656389 53345 1364999 32649 1142248 47366 782867 62542 646238 88295 423487 134282 231817 163714 88064 211540 0 231775 Z N"/>
                </draw:custom-shape>
                <draw:custom-shape draw:name="Freeform 109" draw:style-name="Mgr9" draw:text-style-name="MP13" draw:layer="layout" svg:width="2.64cm" svg:height="1.01cm" draw:transform="rotate (-1.67429435143816) translate (15.061cm 12.946cm)">
                  <text:p/>
                  <draw:enhanced-geometry draw:mirror-horizontal="false" draw:mirror-vertical="false" drawooo:sub-view-size="950595 363855" draw:text-areas="0 0 950595 363855" svg:viewBox="0 0 950595 363855" draw:type="ooxml-non-primitive" draw:enhanced-path="M 2686 3679 C 45675 0 157447 11039 260621 25759 363794 40479 520704 63019 621728 91998 722753 120978 811955 167437 865691 198716 919427 229996 936623 252996 943609 280136 950595 307275 922652 360175 907605 362015 892559 363855 880737 316015 853869 290716 827001 265416 789386 234596 746397 208836 703408 183077 668479 159157 595935 136158 523391 113158 411619 86937 312207 69918 212795 52899 51586 45999 0 34959 L 2686 3679 Z N"/>
                </draw:custom-shape>
              </draw:g>
            </draw:g>
          </draw:g>
          <draw:g draw:name="Group 110">
            <draw:g draw:name="Group 111">
              <draw:custom-shape draw:name="Arc 112" draw:style-name="Mgr14" draw:text-style-name="MP6" draw:layer="layout" svg:width="8.792cm" svg:height="7.007cm" svg:x="15.951cm" svg:y="2.386cm">
                <text:p/>
                <draw:enhanced-geometry draw:mirror-horizontal="false" draw:mirror-vertical="true" drawooo:sub-view-size="3165475 2522855 3165475 2522855" draw:text-areas="0 0 3165475 2522855" svg:viewBox="0 0 3165475 2522855" draw:type="ooxml-non-primitive" draw:enhanced-path="M 3165475 1220664 C 2837714 2024123 2213738 2522855 1536327 2522855 921830 2522855 346893 2111839 -85 1424595 F N M 3165475 1220664 C 2837714 2024123 2213738 2522855 1536327 2522855 921830 2522855 346893 2111839 -85 1424595 L 1536327 0 3165475 1220664 Z S N"/>
              </draw:custom-shape>
              <draw:custom-shape draw:name="Arc 113" draw:style-name="Mgr15" draw:text-style-name="MP6" draw:layer="layout" svg:width="6.905cm" svg:height="8.148cm" svg:x="7.119cm" svg:y="6.309cm">
                <text:p/>
                <draw:enhanced-geometry draw:mirror-horizontal="true" draw:mirror-vertical="false" drawooo:sub-view-size="2486025 2933700 2486025 2933700" draw:text-areas="0 0 2486025 2933700" svg:viewBox="0 0 2486025 2933700" draw:type="ooxml-non-primitive" draw:enhanced-path="M -81 250690 C 227530 85361 474230 0 723870 0 1697052 0 2486025 1271862 2486025 2840974 2486025 2871883 2485698 2902791 2485046 2933568 F N M -81 250690 C 227530 85361 474230 0 723870 0 1697052 0 2486025 1271862 2486025 2840974 2486025 2871883 2485698 2902791 2485046 2933568 L 723870 2840974 -81 250690 Z S N"/>
              </draw:custom-shape>
              <draw:custom-shape draw:name="Arc 114" draw:style-name="Mgr14" draw:text-style-name="MP6" draw:layer="layout" svg:width="4.885cm" svg:height="8.146cm" svg:x="16.166cm" svg:y="4.872cm">
                <text:p/>
                <draw:enhanced-geometry draw:mirror-horizontal="false" draw:mirror-vertical="false" drawooo:sub-view-size="1758950 2933065 1758950 2933065" draw:text-areas="0 0 1758950 2933065" svg:viewBox="0 0 1758950 2933065" draw:type="ooxml-non-primitive" draw:enhanced-path="M -49 593187 C 191144 208555 425893 0 667564 0 1270302 0 1758950 1271586 1758950 2840358 1758950 2871260 1758748 2902162 1758344 2932933 F N M -49 593187 C 191144 208555 425893 0 667564 0 1270302 0 1758950 1271586 1758950 2840358 1758950 2871260 1758748 2902162 1758344 2932933 L 667564 2840358 -49 593187 Z S N"/>
              </draw:custom-shape>
              <draw:custom-shape draw:name="Arc 115" draw:style-name="Mgr15" draw:text-style-name="MP6" draw:layer="layout" svg:width="8.7cm" svg:height="8.148cm" svg:x="6.045cm" svg:y="3.611cm">
                <text:p/>
                <draw:enhanced-geometry draw:mirror-horizontal="true" draw:mirror-vertical="false" drawooo:sub-view-size="3132455 2933700 3132455 2933700" draw:text-areas="0 0 3132455 2933700" svg:viewBox="0 0 3132455 2933700" draw:type="ooxml-non-primitive" draw:enhanced-path="M 0 826381 C 344204 296987 809861 0 1295337 0 2309919 0 3132455 1271862 3132455 2840974 3132455 2871883 3132114 2902791 3131434 2933568 F N M 0 826381 C 344204 296987 809861 0 1295337 0 2309919 0 3132455 1271862 3132455 2840974 3132455 2871883 3132114 2902791 3131434 2933568 L 1295337 2840974 0 826381 Z S N"/>
              </draw:custom-shape>
              <draw:custom-shape draw:name="Arc 116" draw:style-name="Mgr14" draw:text-style-name="MP6" draw:layer="layout" svg:width="6.337cm" svg:height="7.891cm" svg:x="8.495cm" svg:y="1.898cm">
                <text:p/>
                <draw:enhanced-geometry draw:mirror-horizontal="true" draw:mirror-vertical="false" drawooo:sub-view-size="2281555 2840990 2281555 2840990" draw:text-areas="0 0 2281555 2840990" svg:viewBox="0 0 2281555 2840990" draw:type="ooxml-non-primitive" draw:enhanced-path="M -71 1317246 C 283611 496910 775761 0 1304696 0 1660587 0 2005672 225701 2281555 639091 F N M -71 1317246 C 283611 496910 775761 0 1304696 0 1660587 0 2005672 225701 2281555 639091 L 1304696 2840990 -71 1317246 Z S N"/>
              </draw:custom-shape>
              <draw:custom-shape draw:name="Arc 117" draw:style-name="Mgr16" draw:text-style-name="MP6" draw:layer="layout" svg:width="2.615cm" svg:height="7.891cm" svg:x="15.256cm" svg:y="5.214cm">
                <text:p/>
                <draw:enhanced-geometry draw:mirror-horizontal="false" draw:mirror-vertical="false" drawooo:sub-view-size="941705 2840990 941705 2840990" draw:text-areas="0 0 941705 2840990" svg:viewBox="0 0 941705 2840990" draw:type="ooxml-non-primitive" draw:enhanced-path="M -30 593320 C 114379 208602 254851 0 399467 0 617069 0 820401 471525 941674 1257533 F N M -30 593320 C 114379 208602 254851 0 399467 0 617069 0 820401 471525 941674 1257533 L 399467 2840990 -30 593320 Z S N"/>
              </draw:custom-shape>
              <draw:custom-shape draw:name="Freeform 118" draw:style-name="Mgr15" draw:text-style-name="MP6" draw:layer="layout" svg:width="1.43cm" svg:height="5.218cm" svg:x="11.957cm" svg:y="2.327cm">
                <text:p/>
                <draw:enhanced-geometry draw:mirror-horizontal="true" draw:mirror-vertical="false" drawooo:sub-view-size="514985 1878965" draw:text-areas="0 0 514985 1878965" svg:viewBox="0 0 514985 1878965" draw:type="ooxml-non-primitive" draw:enhanced-path="M 0 50782 C 74327 25391 148655 0 159273 12695 169891 25391 53091 107913 63709 126957 74327 146000 212364 107913 222983 126957 233601 146000 122109 215827 127418 241218 132728 266609 244219 260262 254837 279305 265456 298349 180510 336436 191128 355479 201746 374523 307929 374523 318547 393566 329165 412610 249528 450697 254837 469741 260147 488784 339783 488784 350402 507828 361020 526871 313238 558611 318547 584002 323856 609394 371638 634785 382256 660176 392875 685568 371638 704611 382256 736351 392875 768090 440657 812525 445966 850612 451275 888699 408802 933134 414111 964872 419420 996612 472512 1009308 477821 1041048 483130 1072787 445966 1117222 445966 1155309 445966 1193396 477821 1237831 477821 1269570 477821 1301310 440657 1314005 445966 1345745 451275 1377484 504366 1421919 509675 1460006 514985 1498093 477821 1529832 477821 1574267 477821 1618702 509675 1694877 509675 1726616 509675 1758355 477821 1739312 477821 1764703 477821 1790095 493748 1834530 509675 1878965 N"/>
              </draw:custom-shape>
            </draw:g>
            <draw:custom-shape draw:name="Freeform 119" draw:style-name="Mgr16" draw:text-style-name="MP6" draw:layer="layout" svg:width="1.512cm" svg:height="2.867cm" draw:transform="rotate (0.391651884147528) translate (16.537cm 6.46cm)">
              <text:p/>
              <draw:enhanced-geometry draw:mirror-horizontal="false" draw:mirror-vertical="false" drawooo:sub-view-size="544830 1032510" draw:text-areas="0 0 544830 1032510" svg:viewBox="0 0 544830 1032510" draw:type="ooxml-non-primitive" draw:enhanced-path="M 0 27906 C 78635 13953 157271 0 168504 6976 179738 13953 56168 59300 67402 69764 78635 80229 224672 59300 235906 69764 247139 80229 129186 118599 134803 132552 140420 146505 258373 143017 269607 153481 280840 163946 190971 184875 202205 195340 213439 205804 325775 205804 337008 216269 348242 226734 263990 247663 269607 258128 275223 268592 359475 268592 370709 279057 381943 289521 331391 306962 337008 320915 342625 334868 393176 348821 404410 362774 415644 376727 393176 387191 404410 404632 415644 422073 466195 446491 471812 467420 477428 488349 432494 512767 438111 530208 443728 547649 499896 554625 505512 572066 511129 589507 471812 613925 471812 634854 471812 655783 505512 680201 505512 697642 505512 715083 466195 722059 471812 739500 477428 756941 533596 781359 539213 802288 544830 823217 505512 840658 505512 865076 505512 889493 539213 931352 539213 948793 539213 966234 505512 955769 505512 969722 505512 983675 522363 1008093 539213 1032510 N"/>
            </draw:custom-shape>
          </draw:g>
        </draw:g>
        <draw:g draw:name="Group 120">
          <draw:custom-shape draw:name="Freeform 121" draw:style-name="Mgr14" draw:text-style-name="MP6" draw:layer="layout" svg:width="1.661cm" svg:height="5.065cm" svg:x="12.414cm" svg:y="8.987cm">
            <text:p/>
            <draw:enhanced-geometry draw:mirror-horizontal="true" draw:mirror-vertical="false" drawooo:sub-view-size="598170 1823720" draw:text-areas="0 0 598170 1823720" svg:viewBox="0 0 598170 1823720" draw:type="ooxml-non-primitive" draw:enhanced-path="M 0 49290 C 86334 24645 172668 0 185001 12322 197334 24645 61667 104741 74000 123224 86334 141708 246668 104741 259001 123224 271335 141708 141834 209481 148001 234126 154168 258771 283668 252610 296002 271094 308335 289577 209668 326544 222001 345028 234335 363512 357669 363512 370002 381995 382335 400479 289835 437446 296002 455930 302168 474414 394669 474414 407002 492897 419336 511381 363835 542187 370002 566832 376169 591477 431669 616122 444002 640766 456336 665411 431669 683895 444002 714701 456336 745507 511836 788636 518003 825603 524170 862570 474836 905699 481003 936505 487169 967311 548836 979633 555003 1010439 561170 1041246 518003 1084374 518003 1121341 518003 1158309 555003 1201437 555003 1232243 555003 1263049 511836 1275372 518003 1306178 524170 1336984 585837 1380112 592003 1417080 598170 1454047 555003 1484853 555003 1527982 555003 1571110 592003 1645045 592003 1675851 592003 1706657 555003 1688173 555003 1712818 555003 1737463 573503 1780591 592003 1823720 N"/>
          </draw:custom-shape>
          <draw:custom-shape draw:name="Arc 122" draw:style-name="Mgr15" draw:text-style-name="MP6" draw:layer="layout" svg:width="7.268cm" svg:height="7.892cm" svg:x="9.402cm" svg:y="7.167cm">
            <text:p/>
            <draw:enhanced-geometry draw:mirror-horizontal="true" draw:mirror-vertical="false" drawooo:sub-view-size="2616835 2841625 2616835 2841625" draw:text-areas="0 0 2616835 2841625" svg:viewBox="0 0 2616835 2841625" draw:type="ooxml-non-primitive" draw:enhanced-path="M 662204 0 C 1813612 327019 2616835 1456592 2616835 2748886 2616835 2779799 2616350 2810712 2615381 2841493 F N M 662204 0 C 1813612 327019 2616835 1456592 2616835 2748886 2616835 2779799 2616350 2810712 2615381 2841493 L 0 2748886 662204 0 Z S N"/>
          </draw:custom-shape>
          <draw:custom-shape draw:name="Arc 123" draw:style-name="Mgr14" draw:text-style-name="MP6" draw:layer="layout" svg:width="4.261cm" svg:height="8.148cm" svg:x="10.126cm" svg:y="5.897cm">
            <text:p/>
            <draw:enhanced-geometry draw:mirror-horizontal="true" draw:mirror-vertical="false" drawooo:sub-view-size="1534160 2933700 1534160 2933700" draw:text-areas="0 0 1534160 2933700" svg:viewBox="0 0 1534160 2933700" draw:type="ooxml-non-primitive" draw:enhanced-path="M 0 169012 C 124737 57083 256418 0 389106 0 1021483 0 1534160 1271862 1534160 2840974 1534160 2871883 1533948 2902791 1533524 2933568 F N M 0 169012 C 124737 57083 256418 0 389106 0 1021483 0 1534160 1271862 1534160 2840974 1534160 2871883 1533948 2902791 1533524 2933568 L 389106 2840974 0 169012 Z S N"/>
          </draw:custom-shape>
          <draw:custom-shape draw:name="Arc 124" draw:style-name="Mgr15" draw:text-style-name="MP6" draw:layer="layout" svg:width="8.138cm" svg:height="8.148cm" svg:x="6.511cm" svg:y="4.828cm">
            <text:p/>
            <draw:enhanced-geometry draw:mirror-horizontal="true" draw:mirror-vertical="false" drawooo:sub-view-size="2929890 2933700 2929890 2933700" draw:text-areas="0 0 2929890 2933700" svg:viewBox="0 0 2929890 2933700" draw:type="ooxml-non-primitive" draw:enhanced-path="M 0 557804 C 316331 195448 699500 0 1093128 0 2107514 0 2929890 1271862 2929890 2840974 2929890 2871883 2929550 2902791 2928870 2933568 F N M 0 557804 C 316331 195448 699500 0 1093128 0 2107514 0 2929890 1271862 2929890 2840974 2929890 2871883 2929550 2902791 2928870 2933568 L 1093128 2840974 0 557804 Z S N"/>
          </draw:custom-shape>
          <draw:custom-shape draw:name="Arc 125" draw:style-name="Mgr14" draw:text-style-name="MP6" draw:layer="layout" svg:width="1.304cm" svg:height="8.148cm" svg:x="15.52cm" svg:y="5.976cm">
            <text:p/>
            <draw:enhanced-geometry draw:mirror-horizontal="false" draw:mirror-vertical="false" drawooo:sub-view-size="469900 2933700 469900 2933700" draw:text-areas="0 0 469900 2933700" svg:viewBox="0 0 469900 2933700" draw:type="ooxml-non-primitive" draw:enhanced-path="M -11 593316 C 51064 208601 113776 0 178338 0 339359 0 469900 1271862 469900 2840974 469900 2871883 469846 2902791 469738 2933568 F N M -11 593316 C 51064 208601 113776 0 178338 0 339359 0 469900 1271862 469900 2840974 469900 2871883 469846 2902791 469738 2933568 L 178338 2840974 -11 593316 Z S N"/>
          </draw:custom-shape>
          <draw:custom-shape draw:name="Arc 126" draw:style-name="Mgr15" draw:text-style-name="MP6" draw:layer="layout" svg:width="3.439cm" svg:height="8.148cm" svg:x="15.863cm" svg:y="5.937cm">
            <text:p/>
            <draw:enhanced-geometry draw:mirror-horizontal="false" draw:mirror-vertical="false" drawooo:sub-view-size="1238250 2933700 1238250 2933700" draw:text-areas="0 0 1238250 2933700" svg:viewBox="0 0 1238250 2933700" draw:type="ooxml-non-primitive" draw:enhanced-path="M -34 593316 C 134560 208601 299816 0 469946 0 894256 0 1238250 1271862 1238250 2840974 1238250 2871883 1238108 2902791 1237823 2933568 F N M -34 593316 C 134560 208601 299816 0 469946 0 894256 0 1238250 1271862 1238250 2840974 1238250 2871883 1238108 2902791 1237823 2933568 L 469946 2840974 -34 593316 Z S N"/>
          </draw:custom-shape>
          <draw:custom-shape draw:name="Freeform 127" draw:style-name="Mgr14" draw:text-style-name="MP6" draw:layer="layout" svg:width="1.661cm" svg:height="5.065cm" svg:x="17.099cm" svg:y="9.853cm">
            <text:p/>
            <draw:enhanced-geometry draw:mirror-horizontal="false" draw:mirror-vertical="false" drawooo:sub-view-size="598170 1823720" draw:text-areas="0 0 598170 1823720" svg:viewBox="0 0 598170 1823720" draw:type="ooxml-non-primitive" draw:enhanced-path="M 0 49290 C 86334 24645 172668 0 185001 12322 197334 24645 61667 104741 74000 123224 86334 141708 246668 104741 259001 123224 271335 141708 141834 209481 148001 234126 154168 258771 283668 252610 296002 271094 308335 289577 209668 326544 222001 345028 234335 363512 357669 363512 370002 381995 382335 400479 289835 437446 296002 455930 302168 474414 394669 474414 407002 492897 419336 511381 363835 542187 370002 566832 376169 591477 431669 616122 444002 640766 456336 665411 431669 683895 444002 714701 456336 745507 511836 788636 518003 825603 524170 862570 474836 905699 481003 936505 487169 967311 548836 979633 555003 1010439 561170 1041246 518003 1084374 518003 1121341 518003 1158309 555003 1201437 555003 1232243 555003 1263049 511836 1275372 518003 1306178 524170 1336984 585837 1380112 592003 1417080 598170 1454047 555003 1484853 555003 1527982 555003 1571110 592003 1645045 592003 1675851 592003 1706657 555003 1688173 555003 1712818 555003 1737463 573503 1780591 592003 1823720 N"/>
          </draw:custom-shape>
          <draw:custom-shape draw:name="Freeform 128" draw:style-name="Mgr16" draw:text-style-name="MP6" draw:layer="layout" svg:width="1.512cm" svg:height="2.867cm" draw:transform="rotate (-0.564090414244567) translate (15.397cm 8.007cm)">
            <text:p/>
            <draw:enhanced-geometry draw:mirror-horizontal="false" draw:mirror-vertical="true" drawooo:sub-view-size="544830 1032510" draw:text-areas="0 0 544830 1032510" svg:viewBox="0 0 544830 1032510" draw:type="ooxml-non-primitive" draw:enhanced-path="M 0 27906 C 78635 13953 157271 0 168504 6976 179738 13953 56168 59300 67402 69764 78635 80229 224672 59300 235906 69764 247139 80229 129186 118599 134803 132552 140420 146505 258373 143017 269607 153481 280840 163946 190971 184875 202205 195340 213439 205804 325775 205804 337008 216269 348242 226734 263990 247663 269607 258128 275223 268592 359475 268592 370709 279057 381943 289521 331391 306962 337008 320915 342625 334868 393176 348821 404410 362774 415644 376727 393176 387191 404410 404632 415644 422073 466195 446491 471812 467420 477428 488349 432494 512767 438111 530208 443728 547649 499896 554625 505512 572066 511129 589507 471812 613925 471812 634854 471812 655783 505512 680201 505512 697642 505512 715083 466195 722059 471812 739500 477428 756941 533596 781359 539213 802288 544830 823217 505512 840658 505512 865076 505512 889493 539213 931352 539213 948793 539213 966234 505512 955769 505512 969722 505512 983675 522363 1008093 539213 1032510 N"/>
          </draw:custom-shape>
          <draw:custom-shape draw:name="Freeform 129" draw:style-name="Mgr15" draw:text-style-name="MP6" draw:layer="layout" svg:width="3.716cm" svg:height="5.218cm" svg:x="7.467cm" svg:y="9.405cm">
            <text:p/>
            <draw:enhanced-geometry draw:mirror-horizontal="true" draw:mirror-vertical="false" drawooo:sub-view-size="1337945 1878965" draw:text-areas="0 0 1337945 1878965" svg:viewBox="0 0 1337945 1878965" draw:type="ooxml-non-primitive" draw:enhanced-path="M 0 50782 C 193105 25391 386210 0 413797 12695 441383 25391 137932 107913 165518 126957 193105 146000 551729 107913 579316 126957 606902 146000 317244 215827 331037 241218 344831 266609 634489 260262 662075 279305 689662 298349 468970 336436 496556 355479 524143 374523 800008 374523 827594 393566 855181 412610 648282 450697 662075 469741 675869 488784 882767 488784 910354 507828 937940 526871 813801 558611 827594 584002 841388 609394 965527 634785 993113 660176 1020700 685568 965527 704611 993113 736351 1020700 768090 1144839 812525 1158632 850612 1172426 888699 1062080 933134 1075873 964872 1089666 996612 1227599 1009308 1241392 1041048 1255185 1072787 1158632 1117222 1158632 1155309 1158632 1193396 1241392 1237831 1241392 1269570 1241392 1301310 1144839 1314005 1158632 1345745 1172426 1377484 1310358 1421919 1324151 1460006 1337945 1498093 1241392 1529832 1241392 1574267 1241392 1618702 1324151 1694877 1324151 1726616 1324151 1758355 1241392 1739312 1241392 1764703 1241392 1790095 1282772 1834530 1324151 1878965 N"/>
          </draw:custom-shape>
          <draw:custom-shape draw:name="Freeform 130" draw:style-name="Mgr15" draw:text-style-name="MP6" draw:layer="layout" svg:width="2.384cm" svg:height="5.22cm" svg:x="9.216cm" svg:y="3.886cm">
            <text:p/>
            <draw:enhanced-geometry draw:mirror-horizontal="true" draw:mirror-vertical="false" drawooo:sub-view-size="858520 1879600" draw:text-areas="0 0 858520 1879600" svg:viewBox="0 0 858520 1879600" draw:type="ooxml-non-primitive" draw:enhanced-path="M 0 50800 C 123910 25400 247820 0 265522 12700 283223 25400 88507 107950 106209 127000 123910 146050 354029 107950 371730 127000 389432 146050 203567 215900 212417 241300 221268 266700 407133 260350 424835 279400 442536 298450 300925 336550 318626 355600 336327 374650 513342 374650 531043 393700 548745 412750 415984 450850 424835 469900 433685 488950 566446 488950 584148 508000 601849 527050 522193 558800 531043 584200 539894 609600 619551 635000 637252 660400 654953 685800 619551 704850 637252 736600 654953 768350 734610 812800 743461 850900 752311 889000 681506 933450 690356 965200 699207 996950 787714 1009650 796565 1041400 805416 1073150 743461 1117600 743461 1155700 743461 1193800 796565 1238250 796565 1270000 796565 1301750 734610 1314450 743461 1346200 752311 1377950 840819 1422400 849669 1460500 858520 1498600 796565 1530350 796565 1574800 796565 1619250 849669 1695450 849669 1727200 849669 1758950 796565 1739900 796565 1765300 796565 1790700 823117 1835150 849669 1879600 N"/>
          </draw:custom-shape>
          <draw:custom-shape draw:name="Freeform 131" draw:style-name="Mgr14" draw:text-style-name="MP6" draw:layer="layout" svg:width="3.449cm" svg:height="5.483cm" svg:x="20.867cm" svg:y="8.638cm">
            <text:p/>
            <draw:enhanced-geometry draw:mirror-horizontal="false" draw:mirror-vertical="false" drawooo:sub-view-size="1242060 1974215" draw:text-areas="0 0 1242060 1974215" svg:viewBox="0 0 1242060 1974215" draw:type="ooxml-non-primitive" draw:enhanced-path="M 0 53357 C 179266 26678 358533 0 384142 13339 409752 26678 128047 113383 153657 133392 179266 153401 512190 113383 537799 133392 563409 153401 294509 226767 307314 253446 320119 280125 589018 273455 614628 293464 640237 313473 435361 353491 460971 373499 486580 393509 742675 393509 768285 413518 793894 433526 601823 473544 614628 493553 627432 513561 819504 513561 845113 533571 870722 553580 755480 586928 768285 613607 781089 640285 896332 666964 921941 693643 947551 720321 896332 740330 921941 773678 947551 807027 1062794 853714 1075598 893732 1088403 933750 985965 980437 998770 1013786 1011575 1047134 1139622 1060473 1152427 1093821 1165232 1127170 1075598 1173857 1075598 1213875 1075598 1253893 1152427 1300580 1152427 1333929 1152427 1367277 1062794 1380616 1075598 1413964 1088403 1447313 1216451 1494000 1229255 1534018 1242060 1574036 1152427 1607384 1152427 1654072 1152427 1700759 1229255 1780795 1229255 1814143 1229255 1847491 1152427 1827482 1152427 1854161 1152427 1880839 1190841 1927527 1229255 1974215 N"/>
          </draw:custom-shape>
          <draw:custom-shape draw:name="Freeform 132" draw:style-name="Mgr15" draw:text-style-name="MP6" draw:layer="layout" svg:width="5.199cm" svg:height="3.656cm" svg:x="19.076cm" svg:y="5.861cm">
            <text:p/>
            <draw:enhanced-geometry draw:mirror-horizontal="false" draw:mirror-vertical="false" drawooo:sub-view-size="1871980 1316355" draw:text-areas="0 0 1871980 1316355" svg:viewBox="0 0 1871980 1316355" draw:type="ooxml-non-primitive" draw:enhanced-path="M 0 35577 C 270183 17788 540365 0 578963 8894 617560 17788 192988 75601 231585 88942 270183 102284 771951 75601 810548 88942 849146 102284 443872 151202 463170 168991 482469 186780 887743 182332 926341 195673 964938 209014 656158 235698 694755 249040 733353 262381 1119328 262381 1157926 275723 1196523 289064 907042 315747 926341 329088 945639 342430 1235121 342430 1273718 355771 1312316 369113 1138627 391348 1157926 409137 1177225 426925 1350913 444714 1389511 462503 1428108 480291 1350913 493633 1389511 515868 1428108 538104 1601797 569234 1621096 595917 1640395 622600 1486005 653730 1505304 675966 1524602 698201 1717590 707096 1736889 729331 1756187 751567 1621096 782697 1621096 809380 1621096 836063 1736889 867193 1736889 889429 1736889 911664 1601797 920559 1621096 942794 1640395 965030 1833382 996160 1852681 1022843 1871980 1049526 1736889 1071762 1736889 1102892 1736889 1134022 1852681 1187387 1852681 1209623 1852681 1231859 1736889 1218517 1736889 1236306 1736889 1254094 1794785 1285224 1852681 1316355 N"/>
          </draw:custom-shape>
          <draw:custom-shape draw:name="Freeform 133" draw:style-name="Mgr15" draw:text-style-name="MP6" draw:layer="layout" svg:width="2.271cm" svg:height="4.911cm" svg:x="19.267cm" svg:y="1.981cm">
            <text:p/>
            <draw:enhanced-geometry draw:mirror-horizontal="false" draw:mirror-vertical="false" drawooo:sub-view-size="817880 1768475" draw:text-areas="0 0 817880 1768475" svg:viewBox="0 0 817880 1768475" draw:type="ooxml-non-primitive" draw:enhanced-path="M 0 47796 C 118045 23898 236089 0 252953 11949 269816 23898 84318 101567 101181 119491 118045 137415 337270 101567 354134 119491 370997 137415 193930 203135 202362 227033 210794 250932 387861 244957 404724 262881 421588 280805 286680 316652 303543 334576 320407 352500 489042 352500 505905 370423 522769 388347 396292 424195 404724 442118 413156 460042 539632 460042 556496 477966 573359 495889 497473 525762 505905 549661 514337 573559 590223 597457 607086 621356 623950 645254 590223 663178 607086 693051 623950 722923 699835 764745 708267 800593 716699 836440 649245 878262 657677 908135 666108 938008 750426 949957 758858 979830 767289 1009703 708267 1051525 708267 1087373 708267 1123220 758858 1165042 758858 1194915 758858 1224788 699835 1236737 708267 1266610 716699 1296483 801016 1338305 809448 1374152 817880 1410000 758858 1439873 758858 1481695 758858 1523517 809448 1595212 809448 1625085 809448 1654958 758858 1637034 758858 1660932 758858 1684830 784153 1726652 809448 1768475 N"/>
          </draw:custom-shape>
          <draw:custom-shape draw:name="Freeform 134" draw:style-name="Mgr16" draw:text-style-name="MP6" draw:layer="layout" svg:width="1.512cm" svg:height="2.867cm" draw:transform="rotate (0.391651884147528) translate (11.132cm 6.382cm)">
            <text:p/>
            <draw:enhanced-geometry draw:mirror-horizontal="true" draw:mirror-vertical="false" drawooo:sub-view-size="544830 1032510" draw:text-areas="0 0 544830 1032510" svg:viewBox="0 0 544830 1032510" draw:type="ooxml-non-primitive" draw:enhanced-path="M 0 27906 C 78635 13953 157271 0 168504 6976 179738 13953 56168 59300 67402 69764 78635 80229 224672 59300 235906 69764 247139 80229 129186 118599 134803 132552 140420 146505 258373 143017 269607 153481 280840 163946 190971 184875 202205 195340 213439 205804 325775 205804 337008 216269 348242 226734 263990 247663 269607 258128 275223 268592 359475 268592 370709 279057 381943 289521 331391 306962 337008 320915 342625 334868 393176 348821 404410 362774 415644 376727 393176 387191 404410 404632 415644 422073 466195 446491 471812 467420 477428 488349 432494 512767 438111 530208 443728 547649 499896 554625 505512 572066 511129 589507 471812 613925 471812 634854 471812 655783 505512 680201 505512 697642 505512 715083 466195 722059 471812 739500 477428 756941 533596 781359 539213 802288 544830 823217 505512 840658 505512 865076 505512 889493 539213 931352 539213 948793 539213 966234 505512 955769 505512 969722 505512 983675 522363 1008093 539213 1032510 N"/>
          </draw:custom-shape>
        </draw:g>
      </draw:g>
      <draw:frame draw:name="ZeitstempelBereich1" presentation:style-name="Mpr22" draw:text-style-name="MP5" draw:layer="backgroundobjects" svg:width="5.291cm" svg:height="1.269cm" svg:x="1.905cm" svg:y="17.357cm" presentation:class="date-time" presentation:user-transformed="true">
        <draw:text-box>
          <text:p/>
        </draw:text-box>
      </draw:frame>
      <draw:frame draw:name="FußzeilenBereich1" presentation:style-name="Mpr22" draw:text-style-name="MP5" draw:layer="backgroundobjects" svg:width="8.042cm" svg:height="1.269cm" svg:x="8.678cm" svg:y="17.357cm" presentation:class="footer" presentation:user-transformed="true">
        <draw:text-box>
          <text:p/>
        </draw:text-box>
      </draw:frame>
      <draw:frame draw:name="FoliennummerBereich1" presentation:style-name="Mpr22" draw:text-style-name="MP5" draw:layer="backgroundobjects" svg:width="5.291cm" svg:height="1.269cm" svg:x="18.203cm" svg:y="17.357cm" presentation:class="page-number" presentation:user-transformed="true">
        <draw:text-box>
          <text:p/>
        </draw:text-box>
      </draw:frame>
      <draw:frame presentation:style-name="_31__5f_Feuerwerk-title" draw:layer="backgroundobjects" svg:width="22.859cm" svg:height="3.18cm" svg:x="1.27cm" svg:y="0.76cm" presentation:class="title" presentation:placeholder="true">
        <draw:text-box/>
      </draw:frame>
      <draw:frame presentation:style-name="_31__5f_Feuerwerk-outline1" draw:layer="backgroundobjects" svg:width="22.859cm" svg:height="11.048cm" svg:x="1.27cm" svg:y="4.457cm" presentation:class="outline" presentation:placeholder="true">
        <draw:text-box/>
      </draw:frame>
      <presentation:notes style:page-layout-name="PM0">
        <draw:page-thumbnail presentation:style-name="_31__5f_Feuerwerk-title" draw:layer="backgroundobjects" svg:width="14.848cm" svg:height="11.136cm" svg:x="3.075cm" svg:y="2.257cm" presentation:class="page"/>
        <draw:frame presentation:style-name="_31__5f_Feuerwerk-notes" draw:layer="backgroundobjects" svg:width="16.799cm" svg:height="13.364cm" svg:x="2.1cm" svg:y="14.107cm" presentation:class="notes" presentation:placeholder="true">
          <draw:text-box/>
        </draw:frame>
        <draw:frame presentation:style-name="Mpr23" draw:text-style-name="MP2" draw:layer="backgroundobjects" svg:width="9.113cm" svg:height="1.484cm" svg:x="0cm" svg:y="0cm" presentation:class="header">
          <draw:text-box>
            <text:p text:style-name="MP1"><presentation:header/></text:p>
          </draw:text-box>
        </draw:frame>
        <draw:frame presentation:style-name="Mpr23" draw:text-style-name="MP4" draw:layer="backgroundobjects" svg:width="9.113cm" svg:height="1.484cm" svg:x="11.886cm" svg:y="0cm" presentation:class="date-time">
          <draw:text-box>
            <text:p text:style-name="MP3"><presentation:date-time/></text:p>
          </draw:text-box>
        </draw:frame>
        <draw:frame presentation:style-name="Mpr24" draw:text-style-name="MP2" draw:layer="backgroundobjects" svg:width="9.113cm" svg:height="1.484cm" svg:x="0cm" svg:y="28.215cm" presentation:class="footer">
          <draw:text-box>
            <text:p text:style-name="MP1"><presentation:footer/></text:p>
          </draw:text-box>
        </draw:frame>
        <draw:frame presentation:style-name="Mpr24"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4__5f_Standarddesign" style:display-name="4_Standarddesign" style:page-layout-name="PM1" draw:style-name="Mdp1">
      <draw:frame draw:name="ZeitstempelBereich1" presentation:style-name="Mpr25" draw:text-style-name="MP5" draw:layer="backgroundobjects" svg:width="5.926cm" svg:height="1.322cm" svg:x="1.27cm" svg:y="17.348cm" presentation:class="date-time" presentation:user-transformed="true">
        <draw:text-box>
          <text:p/>
        </draw:text-box>
      </draw:frame>
      <draw:frame draw:name="FußzeilenBereich1" presentation:style-name="Mpr25" draw:text-style-name="MP5" draw:layer="backgroundobjects" svg:width="8.042cm" svg:height="1.322cm" svg:x="8.678cm" svg:y="17.348cm" presentation:class="footer" presentation:user-transformed="true">
        <draw:text-box>
          <text:p/>
        </draw:text-box>
      </draw:frame>
      <draw:frame draw:name="FoliennummerBereich1" presentation:style-name="Mpr25" draw:text-style-name="MP5" draw:layer="backgroundobjects" svg:width="5.926cm" svg:height="1.322cm" svg:x="18.203cm" svg:y="17.348cm" presentation:class="page-number" presentation:user-transformed="true">
        <draw:text-box>
          <text:p/>
        </draw:text-box>
      </draw:frame>
      <draw:frame presentation:style-name="_34__5f_Standarddesign-title" draw:layer="backgroundobjects" svg:width="22.859cm" svg:height="3.18cm" svg:x="1.27cm" svg:y="0.76cm" presentation:class="title" presentation:placeholder="true">
        <draw:text-box/>
      </draw:frame>
      <draw:frame presentation:style-name="_34__5f_Standarddesign-outline1" draw:layer="backgroundobjects" svg:width="22.859cm" svg:height="11.048cm" svg:x="1.27cm" svg:y="4.457cm" presentation:class="outline" presentation:placeholder="true">
        <draw:text-box/>
      </draw:frame>
      <presentation:notes style:page-layout-name="PM0">
        <draw:page-thumbnail presentation:style-name="_34__5f_Standarddesign-title" draw:layer="backgroundobjects" svg:width="14.848cm" svg:height="11.136cm" svg:x="3.075cm" svg:y="2.257cm" presentation:class="page"/>
        <draw:frame presentation:style-name="_34__5f_Standarddesign-notes" draw:layer="backgroundobjects" svg:width="16.799cm" svg:height="13.364cm" svg:x="2.1cm" svg:y="14.107cm" presentation:class="notes" presentation:placeholder="true">
          <draw:text-box/>
        </draw:frame>
        <draw:frame presentation:style-name="Mpr26" draw:text-style-name="MP2" draw:layer="backgroundobjects" svg:width="9.113cm" svg:height="1.484cm" svg:x="0cm" svg:y="0cm" presentation:class="header">
          <draw:text-box>
            <text:p text:style-name="MP1"><presentation:header/></text:p>
          </draw:text-box>
        </draw:frame>
        <draw:frame presentation:style-name="Mpr26" draw:text-style-name="MP4" draw:layer="backgroundobjects" svg:width="9.113cm" svg:height="1.484cm" svg:x="11.886cm" svg:y="0cm" presentation:class="date-time">
          <draw:text-box>
            <text:p text:style-name="MP3"><presentation:date-time/></text:p>
          </draw:text-box>
        </draw:frame>
        <draw:frame presentation:style-name="Mpr27" draw:text-style-name="MP2" draw:layer="backgroundobjects" svg:width="9.113cm" svg:height="1.484cm" svg:x="0cm" svg:y="28.215cm" presentation:class="footer">
          <draw:text-box>
            <text:p text:style-name="MP1"><presentation:footer/></text:p>
          </draw:text-box>
        </draw:frame>
        <draw:frame presentation:style-name="Mpr27"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5__5f_Standarddesign" style:display-name="5_Standarddesign" style:page-layout-name="PM1" draw:style-name="Mdp1">
      <draw:frame draw:name="ZeitstempelBereich1" presentation:style-name="Mpr28" draw:text-style-name="MP5" draw:layer="backgroundobjects" svg:width="5.926cm" svg:height="1.322cm" svg:x="1.27cm" svg:y="17.348cm" presentation:class="date-time" presentation:user-transformed="true">
        <draw:text-box>
          <text:p/>
        </draw:text-box>
      </draw:frame>
      <draw:frame draw:name="FußzeilenBereich1" presentation:style-name="Mpr28" draw:text-style-name="MP5" draw:layer="backgroundobjects" svg:width="8.042cm" svg:height="1.322cm" svg:x="8.678cm" svg:y="17.348cm" presentation:class="footer" presentation:user-transformed="true">
        <draw:text-box>
          <text:p/>
        </draw:text-box>
      </draw:frame>
      <draw:frame draw:name="FoliennummerBereich1" presentation:style-name="Mpr28" draw:text-style-name="MP5" draw:layer="backgroundobjects" svg:width="5.926cm" svg:height="1.322cm" svg:x="18.203cm" svg:y="17.348cm" presentation:class="page-number" presentation:user-transformed="true">
        <draw:text-box>
          <text:p/>
        </draw:text-box>
      </draw:frame>
      <draw:frame presentation:style-name="_35__5f_Standarddesign-title" draw:layer="backgroundobjects" svg:width="22.859cm" svg:height="3.18cm" svg:x="1.27cm" svg:y="0.76cm" presentation:class="title" presentation:placeholder="true">
        <draw:text-box/>
      </draw:frame>
      <draw:frame presentation:style-name="_35__5f_Standarddesign-outline1" draw:layer="backgroundobjects" svg:width="22.859cm" svg:height="11.048cm" svg:x="1.27cm" svg:y="4.457cm" presentation:class="outline" presentation:placeholder="true">
        <draw:text-box/>
      </draw:frame>
      <presentation:notes style:page-layout-name="PM0">
        <draw:page-thumbnail presentation:style-name="_35__5f_Standarddesign-title" draw:layer="backgroundobjects" svg:width="14.848cm" svg:height="11.136cm" svg:x="3.075cm" svg:y="2.257cm" presentation:class="page"/>
        <draw:frame presentation:style-name="_35__5f_Standarddesign-notes" draw:layer="backgroundobjects" svg:width="16.799cm" svg:height="13.364cm" svg:x="2.1cm" svg:y="14.107cm" presentation:class="notes" presentation:placeholder="true">
          <draw:text-box/>
        </draw:frame>
        <draw:frame presentation:style-name="Mpr29" draw:text-style-name="MP2" draw:layer="backgroundobjects" svg:width="9.113cm" svg:height="1.484cm" svg:x="0cm" svg:y="0cm" presentation:class="header">
          <draw:text-box>
            <text:p text:style-name="MP1"><presentation:header/></text:p>
          </draw:text-box>
        </draw:frame>
        <draw:frame presentation:style-name="Mpr29" draw:text-style-name="MP4" draw:layer="backgroundobjects" svg:width="9.113cm" svg:height="1.484cm" svg:x="11.886cm" svg:y="0cm" presentation:class="date-time">
          <draw:text-box>
            <text:p text:style-name="MP3"><presentation:date-time/></text:p>
          </draw:text-box>
        </draw:frame>
        <draw:frame presentation:style-name="Mpr30" draw:text-style-name="MP2" draw:layer="backgroundobjects" svg:width="9.113cm" svg:height="1.484cm" svg:x="0cm" svg:y="28.215cm" presentation:class="footer">
          <draw:text-box>
            <text:p text:style-name="MP1"><presentation:footer/></text:p>
          </draw:text-box>
        </draw:frame>
        <draw:frame presentation:style-name="Mpr30"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6__5f_Standarddesign" style:display-name="6_Standarddesign" style:page-layout-name="PM1" draw:style-name="Mdp1">
      <draw:frame draw:name="ZeitstempelBereich1" presentation:style-name="Mpr31" draw:text-style-name="MP5" draw:layer="backgroundobjects" svg:width="5.926cm" svg:height="1.322cm" svg:x="1.27cm" svg:y="17.348cm" presentation:class="date-time" presentation:user-transformed="true">
        <draw:text-box>
          <text:p/>
        </draw:text-box>
      </draw:frame>
      <draw:frame draw:name="FußzeilenBereich1" presentation:style-name="Mpr31" draw:text-style-name="MP5" draw:layer="backgroundobjects" svg:width="8.042cm" svg:height="1.322cm" svg:x="8.678cm" svg:y="17.348cm" presentation:class="footer" presentation:user-transformed="true">
        <draw:text-box>
          <text:p/>
        </draw:text-box>
      </draw:frame>
      <draw:frame draw:name="FoliennummerBereich1" presentation:style-name="Mpr31" draw:text-style-name="MP5" draw:layer="backgroundobjects" svg:width="5.926cm" svg:height="1.322cm" svg:x="18.203cm" svg:y="17.348cm" presentation:class="page-number" presentation:user-transformed="true">
        <draw:text-box>
          <text:p/>
        </draw:text-box>
      </draw:frame>
      <draw:frame presentation:style-name="_36__5f_Standarddesign-title" draw:layer="backgroundobjects" svg:width="22.859cm" svg:height="3.18cm" svg:x="1.27cm" svg:y="0.76cm" presentation:class="title" presentation:placeholder="true">
        <draw:text-box/>
      </draw:frame>
      <draw:frame presentation:style-name="_36__5f_Standarddesign-outline1" draw:layer="backgroundobjects" svg:width="22.859cm" svg:height="11.048cm" svg:x="1.27cm" svg:y="4.457cm" presentation:class="outline" presentation:placeholder="true">
        <draw:text-box/>
      </draw:frame>
      <presentation:notes style:page-layout-name="PM0">
        <draw:page-thumbnail presentation:style-name="_36__5f_Standarddesign-title" draw:layer="backgroundobjects" svg:width="14.848cm" svg:height="11.136cm" svg:x="3.075cm" svg:y="2.257cm" presentation:class="page"/>
        <draw:frame presentation:style-name="_36__5f_Standarddesign-notes" draw:layer="backgroundobjects" svg:width="16.799cm" svg:height="13.364cm" svg:x="2.1cm" svg:y="14.107cm" presentation:class="notes" presentation:placeholder="true">
          <draw:text-box/>
        </draw:frame>
        <draw:frame presentation:style-name="Mpr32" draw:text-style-name="MP2" draw:layer="backgroundobjects" svg:width="9.113cm" svg:height="1.484cm" svg:x="0cm" svg:y="0cm" presentation:class="header">
          <draw:text-box>
            <text:p text:style-name="MP1"><presentation:header/></text:p>
          </draw:text-box>
        </draw:frame>
        <draw:frame presentation:style-name="Mpr32" draw:text-style-name="MP4" draw:layer="backgroundobjects" svg:width="9.113cm" svg:height="1.484cm" svg:x="11.886cm" svg:y="0cm" presentation:class="date-time">
          <draw:text-box>
            <text:p text:style-name="MP3"><presentation:date-time/></text:p>
          </draw:text-box>
        </draw:frame>
        <draw:frame presentation:style-name="Mpr33" draw:text-style-name="MP2" draw:layer="backgroundobjects" svg:width="9.113cm" svg:height="1.484cm" svg:x="0cm" svg:y="28.215cm" presentation:class="footer">
          <draw:text-box>
            <text:p text:style-name="MP1"><presentation:footer/></text:p>
          </draw:text-box>
        </draw:frame>
        <draw:frame presentation:style-name="Mpr33"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1__5f_Glasschichten" style:display-name="1_Glasschichten" style:page-layout-name="PM1" draw:style-name="Mdp4">
      <draw:g draw:name="Group 2">
        <draw:custom-shape draw:name="Freeform 3" draw:style-name="Mgr17" draw:text-style-name="MP18" draw:layer="layout" svg:width="24.473cm" svg:height="14.181cm" svg:x="0.926cm" svg:y="4.868cm">
          <text:p/>
          <draw:enhanced-geometry draw:mirror-horizontal="false" draw:mirror-vertical="false" drawooo:sub-view-size="8810625 5105400" draw:text-areas="0 0 8810625 5105400" svg:viewBox="0 0 8810625 5105400" draw:type="ooxml-non-primitive" draw:enhanced-path="M 531812 0 L 531812 2047875 0 2047875 0 5095875 8810625 5095875 8810625 0 531812 0 Z N"/>
        </draw:custom-shape>
        <draw:custom-shape draw:name="Freeform 4" draw:style-name="Mgr18" draw:text-style-name="MP19" draw:layer="layout" svg:width="23.071cm" svg:height="8.466cm" svg:x="2.328cm" svg:y="10.583cm">
          <text:p/>
          <draw:enhanced-geometry draw:mirror-horizontal="false" draw:mirror-vertical="false" drawooo:sub-view-size="8305800 3048000" draw:text-areas="0 0 8305800 3048000" svg:viewBox="0 0 8305800 3048000" draw:type="ooxml-non-primitive" draw:enhanced-path="M 0 0 L 0 3048000 8305800 3048000 8305800 0 0 0 Z N"/>
        </draw:custom-shape>
        <draw:custom-shape draw:name="Freeform 5" draw:style-name="Mgr19" draw:text-style-name="MP20" draw:layer="layout" svg:width="15.234cm" svg:height="0.126cm" svg:x="0.887cm" svg:y="10.483cm">
          <text:p/>
          <draw:enhanced-geometry draw:mirror-horizontal="false" draw:mirror-vertical="false" drawooo:sub-view-size="5484495 45720" draw:text-areas="0 0 5484495 45720" svg:viewBox="0 0 5484495 45720" draw:type="ooxml-non-primitive" draw:enhanced-path="M 0 0 L 0 45720 5484495 45720 5484495 0 0 0 Z N"/>
        </draw:custom-shape>
        <draw:custom-shape draw:name="Freeform 6" draw:style-name="Mgr20" draw:text-style-name="MP21" draw:layer="layout" svg:width="21.58cm" svg:height="0.128cm" svg:x="2.328cm" svg:y="4.868cm">
          <text:p/>
          <draw:enhanced-geometry draw:mirror-horizontal="false" draw:mirror-vertical="false" drawooo:sub-view-size="7769225 46355" draw:text-areas="0 0 7769225 46355" svg:viewBox="0 0 7769225 46355" draw:type="ooxml-non-primitive" draw:enhanced-path="M 0 0 L 0 46355 7769225 46355 7769225 0 0 0 Z N"/>
        </draw:custom-shape>
        <draw:custom-shape draw:name="Freeform 7" draw:style-name="Mgr21" draw:text-style-name="MP22" draw:layer="layout" svg:width="0.131cm" svg:height="8.633cm" svg:x="0.887cm" svg:y="10.483cm">
          <text:p/>
          <draw:enhanced-geometry draw:mirror-horizontal="false" draw:mirror-vertical="false" drawooo:sub-view-size="47625 3108325" draw:text-areas="0 0 47625 3108325" svg:viewBox="0 0 47625 3108325" draw:type="ooxml-non-primitive" draw:enhanced-path="M 0 0 L 0 3108325 46037 3108325 46037 59268 0 0 Z N"/>
        </draw:custom-shape>
        <draw:custom-shape draw:name="Freeform 8" draw:style-name="Mgr22" draw:text-style-name="MP23" draw:layer="layout" svg:width="0.128cm" svg:height="14.221cm" svg:x="2.328cm" svg:y="4.868cm">
          <text:p/>
          <draw:enhanced-geometry draw:mirror-horizontal="false" draw:mirror-vertical="false" drawooo:sub-view-size="46355 5120005" draw:text-areas="0 0 46355 5120005" svg:viewBox="0 0 46355 5120005" draw:type="ooxml-non-primitive" draw:enhanced-path="M 0 0 L 0 5120005 46355 5120005 46355 63970 0 0 Z N"/>
        </draw:custom-shape>
      </draw:g>
      <draw:frame draw:name="ZeitstempelBereich1" presentation:style-name="Mpr34" draw:text-style-name="MP5" draw:layer="backgroundobjects" svg:width="5.282cm" svg:height="1.322cm" svg:x="2.752cm" svg:y="17.348cm" presentation:class="date-time" presentation:user-transformed="true">
        <draw:text-box>
          <text:p/>
        </draw:text-box>
      </draw:frame>
      <draw:frame draw:name="FußzeilenBereich1" presentation:style-name="Mpr34" draw:text-style-name="MP5" draw:layer="backgroundobjects" svg:width="8.042cm" svg:height="1.322cm" svg:x="9.636cm" svg:y="17.348cm" presentation:class="footer" presentation:user-transformed="true">
        <draw:text-box>
          <text:p/>
        </draw:text-box>
      </draw:frame>
      <draw:frame draw:name="FoliennummerBereich1" presentation:style-name="Mpr34" draw:text-style-name="MP5" draw:layer="backgroundobjects" svg:width="5.282cm" svg:height="1.322cm" svg:x="19.27cm" svg:y="17.348cm" presentation:class="page-number" presentation:user-transformed="true">
        <draw:text-box>
          <text:p/>
        </draw:text-box>
      </draw:frame>
      <draw:frame presentation:style-name="_31__5f_Glasschichten-title" draw:layer="backgroundobjects" svg:width="22.859cm" svg:height="3.18cm" svg:x="1.27cm" svg:y="0.76cm" presentation:class="title" presentation:placeholder="true">
        <draw:text-box/>
      </draw:frame>
      <draw:frame presentation:style-name="_31__5f_Glasschichten-outline1" draw:layer="backgroundobjects" svg:width="22.859cm" svg:height="11.048cm" svg:x="1.27cm" svg:y="4.457cm" presentation:class="outline" presentation:placeholder="true">
        <draw:text-box/>
      </draw:frame>
      <presentation:notes style:page-layout-name="PM0">
        <draw:page-thumbnail presentation:style-name="_31__5f_Glasschichten-title" draw:layer="backgroundobjects" svg:width="14.848cm" svg:height="11.136cm" svg:x="3.075cm" svg:y="2.257cm" presentation:class="page"/>
        <draw:frame presentation:style-name="_31__5f_Glasschichten-notes" draw:layer="backgroundobjects" svg:width="16.799cm" svg:height="13.364cm" svg:x="2.1cm" svg:y="14.107cm" presentation:class="notes" presentation:placeholder="true">
          <draw:text-box/>
        </draw:frame>
        <draw:frame presentation:style-name="Mpr35" draw:text-style-name="MP2" draw:layer="backgroundobjects" svg:width="9.113cm" svg:height="1.484cm" svg:x="0cm" svg:y="0cm" presentation:class="header">
          <draw:text-box>
            <text:p text:style-name="MP1"><presentation:header/></text:p>
          </draw:text-box>
        </draw:frame>
        <draw:frame presentation:style-name="Mpr35" draw:text-style-name="MP4" draw:layer="backgroundobjects" svg:width="9.113cm" svg:height="1.484cm" svg:x="11.886cm" svg:y="0cm" presentation:class="date-time">
          <draw:text-box>
            <text:p text:style-name="MP3"><presentation:date-time/></text:p>
          </draw:text-box>
        </draw:frame>
        <draw:frame presentation:style-name="Mpr36" draw:text-style-name="MP2" draw:layer="backgroundobjects" svg:width="9.113cm" svg:height="1.484cm" svg:x="0cm" svg:y="28.215cm" presentation:class="footer">
          <draw:text-box>
            <text:p text:style-name="MP1"><presentation:footer/></text:p>
          </draw:text-box>
        </draw:frame>
        <draw:frame presentation:style-name="Mpr36"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3__5f_Standarddesign" style:display-name="3_Standarddesign" style:page-layout-name="PM1" draw:style-name="Mdp5">
      <draw:frame draw:name="ZeitstempelBereich1" presentation:style-name="Mpr37" draw:text-style-name="MP5" draw:layer="backgroundobjects" svg:width="5.926cm" svg:height="1.322cm" svg:x="1.27cm" svg:y="17.348cm" presentation:class="date-time" presentation:user-transformed="true">
        <draw:text-box>
          <text:p/>
        </draw:text-box>
      </draw:frame>
      <draw:frame draw:name="FußzeilenBereich1" presentation:style-name="Mpr37" draw:text-style-name="MP5" draw:layer="backgroundobjects" svg:width="8.042cm" svg:height="1.322cm" svg:x="8.678cm" svg:y="17.348cm" presentation:class="footer" presentation:user-transformed="true">
        <draw:text-box>
          <text:p/>
        </draw:text-box>
      </draw:frame>
      <draw:frame draw:name="FoliennummerBereich1" presentation:style-name="Mpr37" draw:text-style-name="MP5" draw:layer="backgroundobjects" svg:width="5.926cm" svg:height="1.322cm" svg:x="18.203cm" svg:y="17.348cm" presentation:class="page-number" presentation:user-transformed="true">
        <draw:text-box>
          <text:p/>
        </draw:text-box>
      </draw:frame>
      <draw:frame presentation:style-name="_33__5f_Standarddesign-title" draw:layer="backgroundobjects" svg:width="22.859cm" svg:height="3.18cm" svg:x="1.27cm" svg:y="0.76cm" presentation:class="title" presentation:placeholder="true">
        <draw:text-box/>
      </draw:frame>
      <draw:frame presentation:style-name="_33__5f_Standarddesign-outline1" draw:layer="backgroundobjects" svg:width="22.859cm" svg:height="11.048cm" svg:x="1.27cm" svg:y="4.457cm" presentation:class="outline" presentation:placeholder="true">
        <draw:text-box/>
      </draw:frame>
      <presentation:notes style:page-layout-name="PM0">
        <draw:page-thumbnail presentation:style-name="_33__5f_Standarddesign-title" draw:layer="backgroundobjects" svg:width="14.848cm" svg:height="11.136cm" svg:x="3.075cm" svg:y="2.257cm" presentation:class="page"/>
        <draw:frame presentation:style-name="_33__5f_Standarddesign-notes" draw:layer="backgroundobjects" svg:width="16.799cm" svg:height="13.364cm" svg:x="2.1cm" svg:y="14.107cm" presentation:class="notes" presentation:placeholder="true">
          <draw:text-box/>
        </draw:frame>
        <draw:frame presentation:style-name="Mpr38" draw:text-style-name="MP2" draw:layer="backgroundobjects" svg:width="9.113cm" svg:height="1.484cm" svg:x="0cm" svg:y="0cm" presentation:class="header">
          <draw:text-box>
            <text:p text:style-name="MP1"><presentation:header/></text:p>
          </draw:text-box>
        </draw:frame>
        <draw:frame presentation:style-name="Mpr38" draw:text-style-name="MP4" draw:layer="backgroundobjects" svg:width="9.113cm" svg:height="1.484cm" svg:x="11.886cm" svg:y="0cm" presentation:class="date-time">
          <draw:text-box>
            <text:p text:style-name="MP3"><presentation:date-time/></text:p>
          </draw:text-box>
        </draw:frame>
        <draw:frame presentation:style-name="Mpr39" draw:text-style-name="MP2" draw:layer="backgroundobjects" svg:width="9.113cm" svg:height="1.484cm" svg:x="0cm" svg:y="28.215cm" presentation:class="footer">
          <draw:text-box>
            <text:p text:style-name="MP1"><presentation:footer/></text:p>
          </draw:text-box>
        </draw:frame>
        <draw:frame presentation:style-name="Mpr39"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7__5f_Standarddesign" style:display-name="7_Standarddesign" style:page-layout-name="PM1" draw:style-name="Mdp5">
      <draw:frame draw:name="ZeitstempelBereich1" presentation:style-name="Mpr40" draw:text-style-name="MP5" draw:layer="backgroundobjects" svg:width="5.926cm" svg:height="1.322cm" svg:x="1.27cm" svg:y="17.348cm" presentation:class="date-time" presentation:user-transformed="true">
        <draw:text-box>
          <text:p/>
        </draw:text-box>
      </draw:frame>
      <draw:frame draw:name="FußzeilenBereich1" presentation:style-name="Mpr40" draw:text-style-name="MP5" draw:layer="backgroundobjects" svg:width="8.042cm" svg:height="1.322cm" svg:x="8.678cm" svg:y="17.348cm" presentation:class="footer" presentation:user-transformed="true">
        <draw:text-box>
          <text:p/>
        </draw:text-box>
      </draw:frame>
      <draw:frame draw:name="FoliennummerBereich1" presentation:style-name="Mpr40" draw:text-style-name="MP5" draw:layer="backgroundobjects" svg:width="5.926cm" svg:height="1.322cm" svg:x="18.203cm" svg:y="17.348cm" presentation:class="page-number" presentation:user-transformed="true">
        <draw:text-box>
          <text:p/>
        </draw:text-box>
      </draw:frame>
      <draw:frame presentation:style-name="_37__5f_Standarddesign-title" draw:layer="backgroundobjects" svg:width="22.859cm" svg:height="3.18cm" svg:x="1.27cm" svg:y="0.76cm" presentation:class="title" presentation:placeholder="true">
        <draw:text-box/>
      </draw:frame>
      <draw:frame presentation:style-name="_37__5f_Standarddesign-outline1" draw:layer="backgroundobjects" svg:width="22.859cm" svg:height="11.048cm" svg:x="1.27cm" svg:y="4.457cm" presentation:class="outline" presentation:placeholder="true">
        <draw:text-box/>
      </draw:frame>
      <presentation:notes style:page-layout-name="PM0">
        <draw:page-thumbnail presentation:style-name="_37__5f_Standarddesign-title" draw:layer="backgroundobjects" svg:width="14.848cm" svg:height="11.136cm" svg:x="3.075cm" svg:y="2.257cm" presentation:class="page"/>
        <draw:frame presentation:style-name="_37__5f_Standarddesign-notes" draw:layer="backgroundobjects" svg:width="16.799cm" svg:height="13.364cm" svg:x="2.1cm" svg:y="14.107cm" presentation:class="notes" presentation:placeholder="true">
          <draw:text-box/>
        </draw:frame>
        <draw:frame presentation:style-name="Mpr41" draw:text-style-name="MP2" draw:layer="backgroundobjects" svg:width="9.113cm" svg:height="1.484cm" svg:x="0cm" svg:y="0cm" presentation:class="header">
          <draw:text-box>
            <text:p text:style-name="MP1"><presentation:header/></text:p>
          </draw:text-box>
        </draw:frame>
        <draw:frame presentation:style-name="Mpr41" draw:text-style-name="MP4" draw:layer="backgroundobjects" svg:width="9.113cm" svg:height="1.484cm" svg:x="11.886cm" svg:y="0cm" presentation:class="date-time">
          <draw:text-box>
            <text:p text:style-name="MP3"><presentation:date-time/></text:p>
          </draw:text-box>
        </draw:frame>
        <draw:frame presentation:style-name="Mpr42" draw:text-style-name="MP2" draw:layer="backgroundobjects" svg:width="9.113cm" svg:height="1.484cm" svg:x="0cm" svg:y="28.215cm" presentation:class="footer">
          <draw:text-box>
            <text:p text:style-name="MP1"><presentation:footer/></text:p>
          </draw:text-box>
        </draw:frame>
        <draw:frame presentation:style-name="Mpr42"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8__5f_Standarddesign" style:display-name="8_Standarddesign" style:page-layout-name="PM1" draw:style-name="Mdp5">
      <draw:frame draw:name="ZeitstempelBereich1" presentation:style-name="Mpr43" draw:text-style-name="MP5" draw:layer="backgroundobjects" svg:width="5.926cm" svg:height="1.322cm" svg:x="1.27cm" svg:y="17.348cm" presentation:class="date-time" presentation:user-transformed="true">
        <draw:text-box>
          <text:p/>
        </draw:text-box>
      </draw:frame>
      <draw:frame draw:name="FußzeilenBereich1" presentation:style-name="Mpr43" draw:text-style-name="MP5" draw:layer="backgroundobjects" svg:width="8.042cm" svg:height="1.322cm" svg:x="8.678cm" svg:y="17.348cm" presentation:class="footer" presentation:user-transformed="true">
        <draw:text-box>
          <text:p/>
        </draw:text-box>
      </draw:frame>
      <draw:frame draw:name="FoliennummerBereich1" presentation:style-name="Mpr43" draw:text-style-name="MP5" draw:layer="backgroundobjects" svg:width="5.926cm" svg:height="1.322cm" svg:x="18.203cm" svg:y="17.348cm" presentation:class="page-number" presentation:user-transformed="true">
        <draw:text-box>
          <text:p/>
        </draw:text-box>
      </draw:frame>
      <draw:frame presentation:style-name="_38__5f_Standarddesign-title" draw:layer="backgroundobjects" svg:width="22.859cm" svg:height="3.18cm" svg:x="1.27cm" svg:y="0.76cm" presentation:class="title" presentation:placeholder="true">
        <draw:text-box/>
      </draw:frame>
      <draw:frame presentation:style-name="_38__5f_Standarddesign-outline1" draw:layer="backgroundobjects" svg:width="22.859cm" svg:height="11.048cm" svg:x="1.27cm" svg:y="4.457cm" presentation:class="outline" presentation:placeholder="true">
        <draw:text-box/>
      </draw:frame>
      <presentation:notes style:page-layout-name="PM0">
        <draw:page-thumbnail presentation:style-name="_38__5f_Standarddesign-title" draw:layer="backgroundobjects" svg:width="14.848cm" svg:height="11.136cm" svg:x="3.075cm" svg:y="2.257cm" presentation:class="page"/>
        <draw:frame presentation:style-name="_38__5f_Standarddesign-notes" draw:layer="backgroundobjects" svg:width="16.799cm" svg:height="13.364cm" svg:x="2.1cm" svg:y="14.107cm" presentation:class="notes" presentation:placeholder="true">
          <draw:text-box/>
        </draw:frame>
        <draw:frame presentation:style-name="Mpr44" draw:text-style-name="MP2" draw:layer="backgroundobjects" svg:width="9.113cm" svg:height="1.484cm" svg:x="0cm" svg:y="0cm" presentation:class="header">
          <draw:text-box>
            <text:p text:style-name="MP1"><presentation:header/></text:p>
          </draw:text-box>
        </draw:frame>
        <draw:frame presentation:style-name="Mpr44" draw:text-style-name="MP4" draw:layer="backgroundobjects" svg:width="9.113cm" svg:height="1.484cm" svg:x="11.886cm" svg:y="0cm" presentation:class="date-time">
          <draw:text-box>
            <text:p text:style-name="MP3"><presentation:date-time/></text:p>
          </draw:text-box>
        </draw:frame>
        <draw:frame presentation:style-name="Mpr45" draw:text-style-name="MP2" draw:layer="backgroundobjects" svg:width="9.113cm" svg:height="1.484cm" svg:x="0cm" svg:y="28.215cm" presentation:class="footer">
          <draw:text-box>
            <text:p text:style-name="MP1"><presentation:footer/></text:p>
          </draw:text-box>
        </draw:frame>
        <draw:frame presentation:style-name="Mpr45"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9__5f_Standarddesign" style:display-name="9_Standarddesign" style:page-layout-name="PM1" draw:style-name="Mdp5">
      <draw:frame draw:name="ZeitstempelBereich1" presentation:style-name="Mpr46" draw:text-style-name="MP5" draw:layer="backgroundobjects" svg:width="5.926cm" svg:height="1.322cm" svg:x="1.27cm" svg:y="17.348cm" presentation:class="date-time" presentation:user-transformed="true">
        <draw:text-box>
          <text:p/>
        </draw:text-box>
      </draw:frame>
      <draw:frame draw:name="FußzeilenBereich1" presentation:style-name="Mpr46" draw:text-style-name="MP5" draw:layer="backgroundobjects" svg:width="8.042cm" svg:height="1.322cm" svg:x="8.678cm" svg:y="17.348cm" presentation:class="footer" presentation:user-transformed="true">
        <draw:text-box>
          <text:p/>
        </draw:text-box>
      </draw:frame>
      <draw:frame draw:name="FoliennummerBereich1" presentation:style-name="Mpr46" draw:text-style-name="MP5" draw:layer="backgroundobjects" svg:width="5.926cm" svg:height="1.322cm" svg:x="18.203cm" svg:y="17.348cm" presentation:class="page-number" presentation:user-transformed="true">
        <draw:text-box>
          <text:p/>
        </draw:text-box>
      </draw:frame>
      <draw:frame presentation:style-name="_39__5f_Standarddesign-title" draw:layer="backgroundobjects" svg:width="22.859cm" svg:height="3.18cm" svg:x="1.27cm" svg:y="0.76cm" presentation:class="title" presentation:placeholder="true">
        <draw:text-box/>
      </draw:frame>
      <draw:frame presentation:style-name="_39__5f_Standarddesign-outline1" draw:layer="backgroundobjects" svg:width="22.859cm" svg:height="11.048cm" svg:x="1.27cm" svg:y="4.457cm" presentation:class="outline" presentation:placeholder="true">
        <draw:text-box/>
      </draw:frame>
      <presentation:notes style:page-layout-name="PM0">
        <draw:page-thumbnail presentation:style-name="_39__5f_Standarddesign-title" draw:layer="backgroundobjects" svg:width="14.848cm" svg:height="11.136cm" svg:x="3.075cm" svg:y="2.257cm" presentation:class="page"/>
        <draw:frame presentation:style-name="_39__5f_Standarddesign-notes" draw:layer="backgroundobjects" svg:width="16.799cm" svg:height="13.364cm" svg:x="2.1cm" svg:y="14.107cm" presentation:class="notes" presentation:placeholder="true">
          <draw:text-box/>
        </draw:frame>
        <draw:frame presentation:style-name="Mpr47" draw:text-style-name="MP2" draw:layer="backgroundobjects" svg:width="9.113cm" svg:height="1.484cm" svg:x="0cm" svg:y="0cm" presentation:class="header">
          <draw:text-box>
            <text:p text:style-name="MP1"><presentation:header/></text:p>
          </draw:text-box>
        </draw:frame>
        <draw:frame presentation:style-name="Mpr47" draw:text-style-name="MP4" draw:layer="backgroundobjects" svg:width="9.113cm" svg:height="1.484cm" svg:x="11.886cm" svg:y="0cm" presentation:class="date-time">
          <draw:text-box>
            <text:p text:style-name="MP3"><presentation:date-time/></text:p>
          </draw:text-box>
        </draw:frame>
        <draw:frame presentation:style-name="Mpr48" draw:text-style-name="MP2" draw:layer="backgroundobjects" svg:width="9.113cm" svg:height="1.484cm" svg:x="0cm" svg:y="28.215cm" presentation:class="footer">
          <draw:text-box>
            <text:p text:style-name="MP1"><presentation:footer/></text:p>
          </draw:text-box>
        </draw:frame>
        <draw:frame presentation:style-name="Mpr48"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1_0_5f_Standarddesign" style:display-name="10_Standarddesign" style:page-layout-name="PM1" draw:style-name="Mdp5">
      <draw:frame draw:name="ZeitstempelBereich1" presentation:style-name="Mpr49" draw:text-style-name="MP5" draw:layer="backgroundobjects" svg:width="5.926cm" svg:height="1.322cm" svg:x="1.27cm" svg:y="17.348cm" presentation:class="date-time" presentation:user-transformed="true">
        <draw:text-box>
          <text:p/>
        </draw:text-box>
      </draw:frame>
      <draw:frame draw:name="FußzeilenBereich1" presentation:style-name="Mpr49" draw:text-style-name="MP5" draw:layer="backgroundobjects" svg:width="8.042cm" svg:height="1.322cm" svg:x="8.678cm" svg:y="17.348cm" presentation:class="footer" presentation:user-transformed="true">
        <draw:text-box>
          <text:p/>
        </draw:text-box>
      </draw:frame>
      <draw:frame draw:name="FoliennummerBereich1" presentation:style-name="Mpr49" draw:text-style-name="MP5" draw:layer="backgroundobjects" svg:width="5.926cm" svg:height="1.322cm" svg:x="18.203cm" svg:y="17.348cm" presentation:class="page-number" presentation:user-transformed="true">
        <draw:text-box>
          <text:p/>
        </draw:text-box>
      </draw:frame>
      <draw:frame presentation:style-name="_31_0_5f_Standarddesign-title" draw:layer="backgroundobjects" svg:width="22.859cm" svg:height="3.18cm" svg:x="1.27cm" svg:y="0.76cm" presentation:class="title" presentation:placeholder="true">
        <draw:text-box/>
      </draw:frame>
      <draw:frame presentation:style-name="_31_0_5f_Standarddesign-outline1" draw:layer="backgroundobjects" svg:width="22.859cm" svg:height="11.048cm" svg:x="1.27cm" svg:y="4.457cm" presentation:class="outline" presentation:placeholder="true">
        <draw:text-box/>
      </draw:frame>
      <presentation:notes style:page-layout-name="PM0">
        <draw:page-thumbnail presentation:style-name="_31_0_5f_Standarddesign-title" draw:layer="backgroundobjects" svg:width="14.848cm" svg:height="11.136cm" svg:x="3.075cm" svg:y="2.257cm" presentation:class="page"/>
        <draw:frame presentation:style-name="_31_0_5f_Standarddesign-notes" draw:layer="backgroundobjects" svg:width="16.799cm" svg:height="13.364cm" svg:x="2.1cm" svg:y="14.107cm" presentation:class="notes" presentation:placeholder="true">
          <draw:text-box/>
        </draw:frame>
        <draw:frame presentation:style-name="Mpr50" draw:text-style-name="MP2" draw:layer="backgroundobjects" svg:width="9.113cm" svg:height="1.484cm" svg:x="0cm" svg:y="0cm" presentation:class="header">
          <draw:text-box>
            <text:p text:style-name="MP1"><presentation:header/></text:p>
          </draw:text-box>
        </draw:frame>
        <draw:frame presentation:style-name="Mpr50" draw:text-style-name="MP4" draw:layer="backgroundobjects" svg:width="9.113cm" svg:height="1.484cm" svg:x="11.886cm" svg:y="0cm" presentation:class="date-time">
          <draw:text-box>
            <text:p text:style-name="MP3"><presentation:date-time/></text:p>
          </draw:text-box>
        </draw:frame>
        <draw:frame presentation:style-name="Mpr51" draw:text-style-name="MP2" draw:layer="backgroundobjects" svg:width="9.113cm" svg:height="1.484cm" svg:x="0cm" svg:y="28.215cm" presentation:class="footer">
          <draw:text-box>
            <text:p text:style-name="MP1"><presentation:footer/></text:p>
          </draw:text-box>
        </draw:frame>
        <draw:frame presentation:style-name="Mpr51"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1_1_5f_Standarddesign" style:display-name="11_Standarddesign" style:page-layout-name="PM1" draw:style-name="Mdp5">
      <draw:frame draw:name="ZeitstempelBereich1" presentation:style-name="Mpr52" draw:text-style-name="MP5" draw:layer="backgroundobjects" svg:width="5.926cm" svg:height="1.322cm" svg:x="1.27cm" svg:y="17.348cm" presentation:class="date-time" presentation:user-transformed="true">
        <draw:text-box>
          <text:p/>
        </draw:text-box>
      </draw:frame>
      <draw:frame draw:name="FußzeilenBereich1" presentation:style-name="Mpr52" draw:text-style-name="MP5" draw:layer="backgroundobjects" svg:width="8.042cm" svg:height="1.322cm" svg:x="8.678cm" svg:y="17.348cm" presentation:class="footer" presentation:user-transformed="true">
        <draw:text-box>
          <text:p/>
        </draw:text-box>
      </draw:frame>
      <draw:frame draw:name="FoliennummerBereich1" presentation:style-name="Mpr52" draw:text-style-name="MP5" draw:layer="backgroundobjects" svg:width="5.926cm" svg:height="1.322cm" svg:x="18.203cm" svg:y="17.348cm" presentation:class="page-number" presentation:user-transformed="true">
        <draw:text-box>
          <text:p/>
        </draw:text-box>
      </draw:frame>
      <draw:frame presentation:style-name="_31_1_5f_Standarddesign-title" draw:layer="backgroundobjects" svg:width="22.859cm" svg:height="3.18cm" svg:x="1.27cm" svg:y="0.76cm" presentation:class="title" presentation:placeholder="true">
        <draw:text-box/>
      </draw:frame>
      <draw:frame presentation:style-name="_31_1_5f_Standarddesign-outline1" draw:layer="backgroundobjects" svg:width="22.859cm" svg:height="11.048cm" svg:x="1.27cm" svg:y="4.457cm" presentation:class="outline" presentation:placeholder="true">
        <draw:text-box/>
      </draw:frame>
      <presentation:notes style:page-layout-name="PM0">
        <draw:page-thumbnail presentation:style-name="_31_1_5f_Standarddesign-title" draw:layer="backgroundobjects" svg:width="14.848cm" svg:height="11.136cm" svg:x="3.075cm" svg:y="2.257cm" presentation:class="page"/>
        <draw:frame presentation:style-name="_31_1_5f_Standarddesign-notes" draw:layer="backgroundobjects" svg:width="16.799cm" svg:height="13.364cm" svg:x="2.1cm" svg:y="14.107cm" presentation:class="notes" presentation:placeholder="true">
          <draw:text-box/>
        </draw:frame>
        <draw:frame presentation:style-name="Mpr53" draw:text-style-name="MP2" draw:layer="backgroundobjects" svg:width="9.113cm" svg:height="1.484cm" svg:x="0cm" svg:y="0cm" presentation:class="header">
          <draw:text-box>
            <text:p text:style-name="MP1"><presentation:header/></text:p>
          </draw:text-box>
        </draw:frame>
        <draw:frame presentation:style-name="Mpr53" draw:text-style-name="MP4" draw:layer="backgroundobjects" svg:width="9.113cm" svg:height="1.484cm" svg:x="11.886cm" svg:y="0cm" presentation:class="date-time">
          <draw:text-box>
            <text:p text:style-name="MP3"><presentation:date-time/></text:p>
          </draw:text-box>
        </draw:frame>
        <draw:frame presentation:style-name="Mpr54" draw:text-style-name="MP2" draw:layer="backgroundobjects" svg:width="9.113cm" svg:height="1.484cm" svg:x="0cm" svg:y="28.215cm" presentation:class="footer">
          <draw:text-box>
            <text:p text:style-name="MP1"><presentation:footer/></text:p>
          </draw:text-box>
        </draw:frame>
        <draw:frame presentation:style-name="Mpr54"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1_2_5f_Standarddesign" style:display-name="12_Standarddesign" style:page-layout-name="PM1" draw:style-name="Mdp5">
      <draw:frame draw:name="ZeitstempelBereich1" presentation:style-name="Mpr55" draw:text-style-name="MP5" draw:layer="backgroundobjects" svg:width="5.926cm" svg:height="1.322cm" svg:x="1.27cm" svg:y="17.348cm" presentation:class="date-time" presentation:user-transformed="true">
        <draw:text-box>
          <text:p/>
        </draw:text-box>
      </draw:frame>
      <draw:frame draw:name="FußzeilenBereich1" presentation:style-name="Mpr55" draw:text-style-name="MP5" draw:layer="backgroundobjects" svg:width="8.042cm" svg:height="1.322cm" svg:x="8.678cm" svg:y="17.348cm" presentation:class="footer" presentation:user-transformed="true">
        <draw:text-box>
          <text:p/>
        </draw:text-box>
      </draw:frame>
      <draw:frame draw:name="FoliennummerBereich1" presentation:style-name="Mpr55" draw:text-style-name="MP5" draw:layer="backgroundobjects" svg:width="5.926cm" svg:height="1.322cm" svg:x="18.203cm" svg:y="17.348cm" presentation:class="page-number" presentation:user-transformed="true">
        <draw:text-box>
          <text:p/>
        </draw:text-box>
      </draw:frame>
      <draw:frame presentation:style-name="_31_2_5f_Standarddesign-title" draw:layer="backgroundobjects" svg:width="22.859cm" svg:height="3.18cm" svg:x="1.27cm" svg:y="0.76cm" presentation:class="title" presentation:placeholder="true">
        <draw:text-box/>
      </draw:frame>
      <draw:frame presentation:style-name="_31_2_5f_Standarddesign-outline1" draw:layer="backgroundobjects" svg:width="22.859cm" svg:height="11.048cm" svg:x="1.27cm" svg:y="4.457cm" presentation:class="outline" presentation:placeholder="true">
        <draw:text-box/>
      </draw:frame>
      <presentation:notes style:page-layout-name="PM0">
        <draw:page-thumbnail presentation:style-name="_31_2_5f_Standarddesign-title" draw:layer="backgroundobjects" svg:width="14.848cm" svg:height="11.136cm" svg:x="3.075cm" svg:y="2.257cm" presentation:class="page"/>
        <draw:frame presentation:style-name="_31_2_5f_Standarddesign-notes" draw:layer="backgroundobjects" svg:width="16.799cm" svg:height="13.364cm" svg:x="2.1cm" svg:y="14.107cm" presentation:class="notes" presentation:placeholder="true">
          <draw:text-box/>
        </draw:frame>
        <draw:frame presentation:style-name="Mpr56" draw:text-style-name="MP2" draw:layer="backgroundobjects" svg:width="9.113cm" svg:height="1.484cm" svg:x="0cm" svg:y="0cm" presentation:class="header">
          <draw:text-box>
            <text:p text:style-name="MP1"><presentation:header/></text:p>
          </draw:text-box>
        </draw:frame>
        <draw:frame presentation:style-name="Mpr56" draw:text-style-name="MP4" draw:layer="backgroundobjects" svg:width="9.113cm" svg:height="1.484cm" svg:x="11.886cm" svg:y="0cm" presentation:class="date-time">
          <draw:text-box>
            <text:p text:style-name="MP3"><presentation:date-time/></text:p>
          </draw:text-box>
        </draw:frame>
        <draw:frame presentation:style-name="Mpr57" draw:text-style-name="MP2" draw:layer="backgroundobjects" svg:width="9.113cm" svg:height="1.484cm" svg:x="0cm" svg:y="28.215cm" presentation:class="footer">
          <draw:text-box>
            <text:p text:style-name="MP1"><presentation:footer/></text:p>
          </draw:text-box>
        </draw:frame>
        <draw:frame presentation:style-name="Mpr57"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1_3_5f_Standarddesign" style:display-name="13_Standarddesign" style:page-layout-name="PM1" draw:style-name="Mdp5">
      <draw:frame draw:name="ZeitstempelBereich1" presentation:style-name="Mpr58" draw:text-style-name="MP5" draw:layer="backgroundobjects" svg:width="5.926cm" svg:height="1.322cm" svg:x="1.27cm" svg:y="17.348cm" presentation:class="date-time" presentation:user-transformed="true">
        <draw:text-box>
          <text:p/>
        </draw:text-box>
      </draw:frame>
      <draw:frame draw:name="FußzeilenBereich1" presentation:style-name="Mpr58" draw:text-style-name="MP5" draw:layer="backgroundobjects" svg:width="8.042cm" svg:height="1.322cm" svg:x="8.678cm" svg:y="17.348cm" presentation:class="footer" presentation:user-transformed="true">
        <draw:text-box>
          <text:p/>
        </draw:text-box>
      </draw:frame>
      <draw:frame draw:name="FoliennummerBereich1" presentation:style-name="Mpr58" draw:text-style-name="MP5" draw:layer="backgroundobjects" svg:width="5.926cm" svg:height="1.322cm" svg:x="18.203cm" svg:y="17.348cm" presentation:class="page-number" presentation:user-transformed="true">
        <draw:text-box>
          <text:p/>
        </draw:text-box>
      </draw:frame>
      <draw:frame presentation:style-name="_31_3_5f_Standarddesign-title" draw:layer="backgroundobjects" svg:width="22.859cm" svg:height="3.18cm" svg:x="1.27cm" svg:y="0.76cm" presentation:class="title" presentation:placeholder="true">
        <draw:text-box/>
      </draw:frame>
      <draw:frame presentation:style-name="_31_3_5f_Standarddesign-outline1" draw:layer="backgroundobjects" svg:width="22.859cm" svg:height="11.048cm" svg:x="1.27cm" svg:y="4.457cm" presentation:class="outline" presentation:placeholder="true">
        <draw:text-box/>
      </draw:frame>
      <presentation:notes style:page-layout-name="PM0">
        <draw:page-thumbnail presentation:style-name="_31_3_5f_Standarddesign-title" draw:layer="backgroundobjects" svg:width="14.848cm" svg:height="11.136cm" svg:x="3.075cm" svg:y="2.257cm" presentation:class="page"/>
        <draw:frame presentation:style-name="_31_3_5f_Standarddesign-notes" draw:layer="backgroundobjects" svg:width="16.799cm" svg:height="13.364cm" svg:x="2.1cm" svg:y="14.107cm" presentation:class="notes" presentation:placeholder="true">
          <draw:text-box/>
        </draw:frame>
        <draw:frame presentation:style-name="Mpr59" draw:text-style-name="MP2" draw:layer="backgroundobjects" svg:width="9.113cm" svg:height="1.484cm" svg:x="0cm" svg:y="0cm" presentation:class="header">
          <draw:text-box>
            <text:p text:style-name="MP1"><presentation:header/></text:p>
          </draw:text-box>
        </draw:frame>
        <draw:frame presentation:style-name="Mpr59" draw:text-style-name="MP4" draw:layer="backgroundobjects" svg:width="9.113cm" svg:height="1.484cm" svg:x="11.886cm" svg:y="0cm" presentation:class="date-time">
          <draw:text-box>
            <text:p text:style-name="MP3"><presentation:date-time/></text:p>
          </draw:text-box>
        </draw:frame>
        <draw:frame presentation:style-name="Mpr60" draw:text-style-name="MP2" draw:layer="backgroundobjects" svg:width="9.113cm" svg:height="1.484cm" svg:x="0cm" svg:y="28.215cm" presentation:class="footer">
          <draw:text-box>
            <text:p text:style-name="MP1"><presentation:footer/></text:p>
          </draw:text-box>
        </draw:frame>
        <draw:frame presentation:style-name="Mpr60"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1_4_5f_Standarddesign" style:display-name="14_Standarddesign" style:page-layout-name="PM1" draw:style-name="Mdp5">
      <draw:frame draw:name="ZeitstempelBereich1" presentation:style-name="Mpr61" draw:text-style-name="MP5" draw:layer="backgroundobjects" svg:width="5.926cm" svg:height="1.322cm" svg:x="1.27cm" svg:y="17.348cm" presentation:class="date-time" presentation:user-transformed="true">
        <draw:text-box>
          <text:p/>
        </draw:text-box>
      </draw:frame>
      <draw:frame draw:name="FußzeilenBereich1" presentation:style-name="Mpr61" draw:text-style-name="MP5" draw:layer="backgroundobjects" svg:width="8.042cm" svg:height="1.322cm" svg:x="8.678cm" svg:y="17.348cm" presentation:class="footer" presentation:user-transformed="true">
        <draw:text-box>
          <text:p/>
        </draw:text-box>
      </draw:frame>
      <draw:frame draw:name="FoliennummerBereich1" presentation:style-name="Mpr61" draw:text-style-name="MP5" draw:layer="backgroundobjects" svg:width="5.926cm" svg:height="1.322cm" svg:x="18.203cm" svg:y="17.348cm" presentation:class="page-number" presentation:user-transformed="true">
        <draw:text-box>
          <text:p/>
        </draw:text-box>
      </draw:frame>
      <draw:frame presentation:style-name="_31_4_5f_Standarddesign-title" draw:layer="backgroundobjects" svg:width="22.859cm" svg:height="3.18cm" svg:x="1.27cm" svg:y="0.76cm" presentation:class="title" presentation:placeholder="true">
        <draw:text-box/>
      </draw:frame>
      <draw:frame presentation:style-name="_31_4_5f_Standarddesign-outline1" draw:layer="backgroundobjects" svg:width="22.859cm" svg:height="11.048cm" svg:x="1.27cm" svg:y="4.457cm" presentation:class="outline" presentation:placeholder="true">
        <draw:text-box/>
      </draw:frame>
      <presentation:notes style:page-layout-name="PM0">
        <draw:page-thumbnail presentation:style-name="_31_4_5f_Standarddesign-title" draw:layer="backgroundobjects" svg:width="14.848cm" svg:height="11.136cm" svg:x="3.075cm" svg:y="2.257cm" presentation:class="page"/>
        <draw:frame presentation:style-name="_31_4_5f_Standarddesign-notes" draw:layer="backgroundobjects" svg:width="16.799cm" svg:height="13.364cm" svg:x="2.1cm" svg:y="14.107cm" presentation:class="notes" presentation:placeholder="true">
          <draw:text-box/>
        </draw:frame>
        <draw:frame presentation:style-name="Mpr62" draw:text-style-name="MP2" draw:layer="backgroundobjects" svg:width="9.113cm" svg:height="1.484cm" svg:x="0cm" svg:y="0cm" presentation:class="header">
          <draw:text-box>
            <text:p text:style-name="MP1"><presentation:header/></text:p>
          </draw:text-box>
        </draw:frame>
        <draw:frame presentation:style-name="Mpr62" draw:text-style-name="MP4" draw:layer="backgroundobjects" svg:width="9.113cm" svg:height="1.484cm" svg:x="11.886cm" svg:y="0cm" presentation:class="date-time">
          <draw:text-box>
            <text:p text:style-name="MP3"><presentation:date-time/></text:p>
          </draw:text-box>
        </draw:frame>
        <draw:frame presentation:style-name="Mpr63" draw:text-style-name="MP2" draw:layer="backgroundobjects" svg:width="9.113cm" svg:height="1.484cm" svg:x="0cm" svg:y="28.215cm" presentation:class="footer">
          <draw:text-box>
            <text:p text:style-name="MP1"><presentation:footer/></text:p>
          </draw:text-box>
        </draw:frame>
        <draw:frame presentation:style-name="Mpr63"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1_5_5f_Standarddesign" style:display-name="15_Standarddesign" style:page-layout-name="PM1" draw:style-name="Mdp5">
      <draw:frame draw:name="ZeitstempelBereich1" presentation:style-name="Mpr64" draw:text-style-name="MP5" draw:layer="backgroundobjects" svg:width="5.926cm" svg:height="1.322cm" svg:x="1.27cm" svg:y="17.348cm" presentation:class="date-time" presentation:user-transformed="true">
        <draw:text-box>
          <text:p/>
        </draw:text-box>
      </draw:frame>
      <draw:frame draw:name="FußzeilenBereich1" presentation:style-name="Mpr64" draw:text-style-name="MP5" draw:layer="backgroundobjects" svg:width="8.042cm" svg:height="1.322cm" svg:x="8.678cm" svg:y="17.348cm" presentation:class="footer" presentation:user-transformed="true">
        <draw:text-box>
          <text:p/>
        </draw:text-box>
      </draw:frame>
      <draw:frame draw:name="FoliennummerBereich1" presentation:style-name="Mpr64" draw:text-style-name="MP5" draw:layer="backgroundobjects" svg:width="5.926cm" svg:height="1.322cm" svg:x="18.203cm" svg:y="17.348cm" presentation:class="page-number" presentation:user-transformed="true">
        <draw:text-box>
          <text:p/>
        </draw:text-box>
      </draw:frame>
      <draw:frame presentation:style-name="_31_5_5f_Standarddesign-title" draw:layer="backgroundobjects" svg:width="22.859cm" svg:height="3.18cm" svg:x="1.27cm" svg:y="0.76cm" presentation:class="title" presentation:placeholder="true">
        <draw:text-box/>
      </draw:frame>
      <draw:frame presentation:style-name="_31_5_5f_Standarddesign-outline1" draw:layer="backgroundobjects" svg:width="22.859cm" svg:height="11.048cm" svg:x="1.27cm" svg:y="4.457cm" presentation:class="outline" presentation:placeholder="true">
        <draw:text-box/>
      </draw:frame>
      <presentation:notes style:page-layout-name="PM0">
        <draw:page-thumbnail presentation:style-name="_31_5_5f_Standarddesign-title" draw:layer="backgroundobjects" svg:width="14.848cm" svg:height="11.136cm" svg:x="3.075cm" svg:y="2.257cm" presentation:class="page"/>
        <draw:frame presentation:style-name="_31_5_5f_Standarddesign-notes" draw:layer="backgroundobjects" svg:width="16.799cm" svg:height="13.364cm" svg:x="2.1cm" svg:y="14.107cm" presentation:class="notes" presentation:placeholder="true">
          <draw:text-box/>
        </draw:frame>
        <draw:frame presentation:style-name="Mpr65" draw:text-style-name="MP2" draw:layer="backgroundobjects" svg:width="9.113cm" svg:height="1.484cm" svg:x="0cm" svg:y="0cm" presentation:class="header">
          <draw:text-box>
            <text:p text:style-name="MP1"><presentation:header/></text:p>
          </draw:text-box>
        </draw:frame>
        <draw:frame presentation:style-name="Mpr65" draw:text-style-name="MP4" draw:layer="backgroundobjects" svg:width="9.113cm" svg:height="1.484cm" svg:x="11.886cm" svg:y="0cm" presentation:class="date-time">
          <draw:text-box>
            <text:p text:style-name="MP3"><presentation:date-time/></text:p>
          </draw:text-box>
        </draw:frame>
        <draw:frame presentation:style-name="Mpr66" draw:text-style-name="MP2" draw:layer="backgroundobjects" svg:width="9.113cm" svg:height="1.484cm" svg:x="0cm" svg:y="28.215cm" presentation:class="footer">
          <draw:text-box>
            <text:p text:style-name="MP1"><presentation:footer/></text:p>
          </draw:text-box>
        </draw:frame>
        <draw:frame presentation:style-name="Mpr66"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1_6_5f_Standarddesign" style:display-name="16_Standarddesign" style:page-layout-name="PM1" draw:style-name="Mdp5">
      <draw:frame draw:name="ZeitstempelBereich1" presentation:style-name="Mpr67" draw:text-style-name="MP5" draw:layer="backgroundobjects" svg:width="5.926cm" svg:height="1.322cm" svg:x="1.27cm" svg:y="17.348cm" presentation:class="date-time" presentation:user-transformed="true">
        <draw:text-box>
          <text:p/>
        </draw:text-box>
      </draw:frame>
      <draw:frame draw:name="FußzeilenBereich1" presentation:style-name="Mpr67" draw:text-style-name="MP5" draw:layer="backgroundobjects" svg:width="8.042cm" svg:height="1.322cm" svg:x="8.678cm" svg:y="17.348cm" presentation:class="footer" presentation:user-transformed="true">
        <draw:text-box>
          <text:p/>
        </draw:text-box>
      </draw:frame>
      <draw:frame draw:name="FoliennummerBereich1" presentation:style-name="Mpr67" draw:text-style-name="MP5" draw:layer="backgroundobjects" svg:width="5.926cm" svg:height="1.322cm" svg:x="18.203cm" svg:y="17.348cm" presentation:class="page-number" presentation:user-transformed="true">
        <draw:text-box>
          <text:p/>
        </draw:text-box>
      </draw:frame>
      <draw:frame presentation:style-name="_31_6_5f_Standarddesign-title" draw:layer="backgroundobjects" svg:width="22.859cm" svg:height="3.18cm" svg:x="1.27cm" svg:y="0.76cm" presentation:class="title" presentation:placeholder="true">
        <draw:text-box/>
      </draw:frame>
      <draw:frame presentation:style-name="_31_6_5f_Standarddesign-outline1" draw:layer="backgroundobjects" svg:width="22.859cm" svg:height="11.048cm" svg:x="1.27cm" svg:y="4.457cm" presentation:class="outline" presentation:placeholder="true">
        <draw:text-box/>
      </draw:frame>
      <presentation:notes style:page-layout-name="PM0">
        <draw:page-thumbnail presentation:style-name="_31_6_5f_Standarddesign-title" draw:layer="backgroundobjects" svg:width="14.848cm" svg:height="11.136cm" svg:x="3.075cm" svg:y="2.257cm" presentation:class="page"/>
        <draw:frame presentation:style-name="_31_6_5f_Standarddesign-notes" draw:layer="backgroundobjects" svg:width="16.799cm" svg:height="13.364cm" svg:x="2.1cm" svg:y="14.107cm" presentation:class="notes" presentation:placeholder="true">
          <draw:text-box/>
        </draw:frame>
        <draw:frame presentation:style-name="Mpr68" draw:text-style-name="MP2" draw:layer="backgroundobjects" svg:width="9.113cm" svg:height="1.484cm" svg:x="0cm" svg:y="0cm" presentation:class="header">
          <draw:text-box>
            <text:p text:style-name="MP1"><presentation:header/></text:p>
          </draw:text-box>
        </draw:frame>
        <draw:frame presentation:style-name="Mpr68" draw:text-style-name="MP4" draw:layer="backgroundobjects" svg:width="9.113cm" svg:height="1.484cm" svg:x="11.886cm" svg:y="0cm" presentation:class="date-time">
          <draw:text-box>
            <text:p text:style-name="MP3"><presentation:date-time/></text:p>
          </draw:text-box>
        </draw:frame>
        <draw:frame presentation:style-name="Mpr69" draw:text-style-name="MP2" draw:layer="backgroundobjects" svg:width="9.113cm" svg:height="1.484cm" svg:x="0cm" svg:y="28.215cm" presentation:class="footer">
          <draw:text-box>
            <text:p text:style-name="MP1"><presentation:footer/></text:p>
          </draw:text-box>
        </draw:frame>
        <draw:frame presentation:style-name="Mpr69"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1_7_5f_Standarddesign" style:display-name="17_Standarddesign" style:page-layout-name="PM1" draw:style-name="Mdp5">
      <draw:frame draw:name="ZeitstempelBereich1" presentation:style-name="Mpr70" draw:text-style-name="MP5" draw:layer="backgroundobjects" svg:width="5.926cm" svg:height="1.322cm" svg:x="1.27cm" svg:y="17.348cm" presentation:class="date-time" presentation:user-transformed="true">
        <draw:text-box>
          <text:p/>
        </draw:text-box>
      </draw:frame>
      <draw:frame draw:name="FußzeilenBereich1" presentation:style-name="Mpr70" draw:text-style-name="MP5" draw:layer="backgroundobjects" svg:width="8.042cm" svg:height="1.322cm" svg:x="8.678cm" svg:y="17.348cm" presentation:class="footer" presentation:user-transformed="true">
        <draw:text-box>
          <text:p/>
        </draw:text-box>
      </draw:frame>
      <draw:frame draw:name="FoliennummerBereich1" presentation:style-name="Mpr70" draw:text-style-name="MP5" draw:layer="backgroundobjects" svg:width="5.926cm" svg:height="1.322cm" svg:x="18.203cm" svg:y="17.348cm" presentation:class="page-number" presentation:user-transformed="true">
        <draw:text-box>
          <text:p/>
        </draw:text-box>
      </draw:frame>
      <draw:frame presentation:style-name="_31_7_5f_Standarddesign-title" draw:layer="backgroundobjects" svg:width="22.859cm" svg:height="3.18cm" svg:x="1.27cm" svg:y="0.76cm" presentation:class="title" presentation:placeholder="true">
        <draw:text-box/>
      </draw:frame>
      <draw:frame presentation:style-name="_31_7_5f_Standarddesign-outline1" draw:layer="backgroundobjects" svg:width="22.859cm" svg:height="11.048cm" svg:x="1.27cm" svg:y="4.457cm" presentation:class="outline" presentation:placeholder="true">
        <draw:text-box/>
      </draw:frame>
      <presentation:notes style:page-layout-name="PM0">
        <draw:page-thumbnail presentation:style-name="_31_7_5f_Standarddesign-title" draw:layer="backgroundobjects" svg:width="14.848cm" svg:height="11.136cm" svg:x="3.075cm" svg:y="2.257cm" presentation:class="page"/>
        <draw:frame presentation:style-name="_31_7_5f_Standarddesign-notes" draw:layer="backgroundobjects" svg:width="16.799cm" svg:height="13.364cm" svg:x="2.1cm" svg:y="14.107cm" presentation:class="notes" presentation:placeholder="true">
          <draw:text-box/>
        </draw:frame>
        <draw:frame presentation:style-name="Mpr71" draw:text-style-name="MP2" draw:layer="backgroundobjects" svg:width="9.113cm" svg:height="1.484cm" svg:x="0cm" svg:y="0cm" presentation:class="header">
          <draw:text-box>
            <text:p text:style-name="MP1"><presentation:header/></text:p>
          </draw:text-box>
        </draw:frame>
        <draw:frame presentation:style-name="Mpr71" draw:text-style-name="MP4" draw:layer="backgroundobjects" svg:width="9.113cm" svg:height="1.484cm" svg:x="11.886cm" svg:y="0cm" presentation:class="date-time">
          <draw:text-box>
            <text:p text:style-name="MP3"><presentation:date-time/></text:p>
          </draw:text-box>
        </draw:frame>
        <draw:frame presentation:style-name="Mpr72" draw:text-style-name="MP2" draw:layer="backgroundobjects" svg:width="9.113cm" svg:height="1.484cm" svg:x="0cm" svg:y="28.215cm" presentation:class="footer">
          <draw:text-box>
            <text:p text:style-name="MP1"><presentation:footer/></text:p>
          </draw:text-box>
        </draw:frame>
        <draw:frame presentation:style-name="Mpr72"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1_8_5f_Standarddesign" style:display-name="18_Standarddesign" style:page-layout-name="PM1" draw:style-name="Mdp5">
      <draw:frame draw:name="ZeitstempelBereich1" presentation:style-name="Mpr73" draw:text-style-name="MP5" draw:layer="backgroundobjects" svg:width="5.926cm" svg:height="1.322cm" svg:x="1.27cm" svg:y="17.348cm" presentation:class="date-time" presentation:user-transformed="true">
        <draw:text-box>
          <text:p/>
        </draw:text-box>
      </draw:frame>
      <draw:frame draw:name="FußzeilenBereich1" presentation:style-name="Mpr73" draw:text-style-name="MP5" draw:layer="backgroundobjects" svg:width="8.042cm" svg:height="1.322cm" svg:x="8.678cm" svg:y="17.348cm" presentation:class="footer" presentation:user-transformed="true">
        <draw:text-box>
          <text:p/>
        </draw:text-box>
      </draw:frame>
      <draw:frame draw:name="FoliennummerBereich1" presentation:style-name="Mpr73" draw:text-style-name="MP5" draw:layer="backgroundobjects" svg:width="5.926cm" svg:height="1.322cm" svg:x="18.203cm" svg:y="17.348cm" presentation:class="page-number" presentation:user-transformed="true">
        <draw:text-box>
          <text:p/>
        </draw:text-box>
      </draw:frame>
      <draw:frame presentation:style-name="_31_8_5f_Standarddesign-title" draw:layer="backgroundobjects" svg:width="22.859cm" svg:height="3.18cm" svg:x="1.27cm" svg:y="0.76cm" presentation:class="title" presentation:placeholder="true">
        <draw:text-box/>
      </draw:frame>
      <draw:frame presentation:style-name="_31_8_5f_Standarddesign-outline1" draw:layer="backgroundobjects" svg:width="22.859cm" svg:height="11.048cm" svg:x="1.27cm" svg:y="4.457cm" presentation:class="outline" presentation:placeholder="true">
        <draw:text-box/>
      </draw:frame>
      <presentation:notes style:page-layout-name="PM0">
        <draw:page-thumbnail presentation:style-name="_31_8_5f_Standarddesign-title" draw:layer="backgroundobjects" svg:width="14.848cm" svg:height="11.136cm" svg:x="3.075cm" svg:y="2.257cm" presentation:class="page"/>
        <draw:frame presentation:style-name="_31_8_5f_Standarddesign-notes" draw:layer="backgroundobjects" svg:width="16.799cm" svg:height="13.364cm" svg:x="2.1cm" svg:y="14.107cm" presentation:class="notes" presentation:placeholder="true">
          <draw:text-box/>
        </draw:frame>
        <draw:frame presentation:style-name="Mpr74" draw:text-style-name="MP2" draw:layer="backgroundobjects" svg:width="9.113cm" svg:height="1.484cm" svg:x="0cm" svg:y="0cm" presentation:class="header">
          <draw:text-box>
            <text:p text:style-name="MP1"><presentation:header/></text:p>
          </draw:text-box>
        </draw:frame>
        <draw:frame presentation:style-name="Mpr74" draw:text-style-name="MP4" draw:layer="backgroundobjects" svg:width="9.113cm" svg:height="1.484cm" svg:x="11.886cm" svg:y="0cm" presentation:class="date-time">
          <draw:text-box>
            <text:p text:style-name="MP3"><presentation:date-time/></text:p>
          </draw:text-box>
        </draw:frame>
        <draw:frame presentation:style-name="Mpr75" draw:text-style-name="MP2" draw:layer="backgroundobjects" svg:width="9.113cm" svg:height="1.484cm" svg:x="0cm" svg:y="28.215cm" presentation:class="footer">
          <draw:text-box>
            <text:p text:style-name="MP1"><presentation:footer/></text:p>
          </draw:text-box>
        </draw:frame>
        <draw:frame presentation:style-name="Mpr75"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1_9_5f_Standarddesign" style:display-name="19_Standarddesign" style:page-layout-name="PM1" draw:style-name="Mdp5">
      <draw:frame draw:name="ZeitstempelBereich1" presentation:style-name="Mpr76" draw:text-style-name="MP5" draw:layer="backgroundobjects" svg:width="5.926cm" svg:height="1.322cm" svg:x="1.27cm" svg:y="17.348cm" presentation:class="date-time" presentation:user-transformed="true">
        <draw:text-box>
          <text:p/>
        </draw:text-box>
      </draw:frame>
      <draw:frame draw:name="FußzeilenBereich1" presentation:style-name="Mpr76" draw:text-style-name="MP5" draw:layer="backgroundobjects" svg:width="8.042cm" svg:height="1.322cm" svg:x="8.678cm" svg:y="17.348cm" presentation:class="footer" presentation:user-transformed="true">
        <draw:text-box>
          <text:p/>
        </draw:text-box>
      </draw:frame>
      <draw:frame draw:name="FoliennummerBereich1" presentation:style-name="Mpr76" draw:text-style-name="MP5" draw:layer="backgroundobjects" svg:width="5.926cm" svg:height="1.322cm" svg:x="18.203cm" svg:y="17.348cm" presentation:class="page-number" presentation:user-transformed="true">
        <draw:text-box>
          <text:p/>
        </draw:text-box>
      </draw:frame>
      <draw:frame presentation:style-name="_31_9_5f_Standarddesign-title" draw:layer="backgroundobjects" svg:width="22.859cm" svg:height="3.18cm" svg:x="1.27cm" svg:y="0.76cm" presentation:class="title" presentation:placeholder="true">
        <draw:text-box/>
      </draw:frame>
      <draw:frame presentation:style-name="_31_9_5f_Standarddesign-outline1" draw:layer="backgroundobjects" svg:width="22.859cm" svg:height="11.048cm" svg:x="1.27cm" svg:y="4.457cm" presentation:class="outline" presentation:placeholder="true">
        <draw:text-box/>
      </draw:frame>
      <presentation:notes style:page-layout-name="PM0">
        <draw:page-thumbnail presentation:style-name="_31_9_5f_Standarddesign-title" draw:layer="backgroundobjects" svg:width="14.848cm" svg:height="11.136cm" svg:x="3.075cm" svg:y="2.257cm" presentation:class="page"/>
        <draw:frame presentation:style-name="_31_9_5f_Standarddesign-notes" draw:layer="backgroundobjects" svg:width="16.799cm" svg:height="13.364cm" svg:x="2.1cm" svg:y="14.107cm" presentation:class="notes" presentation:placeholder="true">
          <draw:text-box/>
        </draw:frame>
        <draw:frame presentation:style-name="Mpr77" draw:text-style-name="MP2" draw:layer="backgroundobjects" svg:width="9.113cm" svg:height="1.484cm" svg:x="0cm" svg:y="0cm" presentation:class="header">
          <draw:text-box>
            <text:p text:style-name="MP1"><presentation:header/></text:p>
          </draw:text-box>
        </draw:frame>
        <draw:frame presentation:style-name="Mpr77" draw:text-style-name="MP4" draw:layer="backgroundobjects" svg:width="9.113cm" svg:height="1.484cm" svg:x="11.886cm" svg:y="0cm" presentation:class="date-time">
          <draw:text-box>
            <text:p text:style-name="MP3"><presentation:date-time/></text:p>
          </draw:text-box>
        </draw:frame>
        <draw:frame presentation:style-name="Mpr78" draw:text-style-name="MP2" draw:layer="backgroundobjects" svg:width="9.113cm" svg:height="1.484cm" svg:x="0cm" svg:y="28.215cm" presentation:class="footer">
          <draw:text-box>
            <text:p text:style-name="MP1"><presentation:footer/></text:p>
          </draw:text-box>
        </draw:frame>
        <draw:frame presentation:style-name="Mpr78"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2_0_5f_Standarddesign" style:display-name="20_Standarddesign" style:page-layout-name="PM1" draw:style-name="Mdp5">
      <draw:frame draw:name="ZeitstempelBereich1" presentation:style-name="Mpr79" draw:text-style-name="MP5" draw:layer="backgroundobjects" svg:width="5.926cm" svg:height="1.322cm" svg:x="1.27cm" svg:y="17.348cm" presentation:class="date-time" presentation:user-transformed="true">
        <draw:text-box>
          <text:p/>
        </draw:text-box>
      </draw:frame>
      <draw:frame draw:name="FußzeilenBereich1" presentation:style-name="Mpr79" draw:text-style-name="MP5" draw:layer="backgroundobjects" svg:width="8.042cm" svg:height="1.322cm" svg:x="8.678cm" svg:y="17.348cm" presentation:class="footer" presentation:user-transformed="true">
        <draw:text-box>
          <text:p/>
        </draw:text-box>
      </draw:frame>
      <draw:frame draw:name="FoliennummerBereich1" presentation:style-name="Mpr79" draw:text-style-name="MP5" draw:layer="backgroundobjects" svg:width="5.926cm" svg:height="1.322cm" svg:x="18.203cm" svg:y="17.348cm" presentation:class="page-number" presentation:user-transformed="true">
        <draw:text-box>
          <text:p/>
        </draw:text-box>
      </draw:frame>
      <draw:frame presentation:style-name="_32_0_5f_Standarddesign-title" draw:layer="backgroundobjects" svg:width="22.859cm" svg:height="3.18cm" svg:x="1.27cm" svg:y="0.76cm" presentation:class="title" presentation:placeholder="true">
        <draw:text-box/>
      </draw:frame>
      <draw:frame presentation:style-name="_32_0_5f_Standarddesign-outline1" draw:layer="backgroundobjects" svg:width="22.859cm" svg:height="11.048cm" svg:x="1.27cm" svg:y="4.457cm" presentation:class="outline" presentation:placeholder="true">
        <draw:text-box/>
      </draw:frame>
      <presentation:notes style:page-layout-name="PM0">
        <draw:page-thumbnail presentation:style-name="_32_0_5f_Standarddesign-title" draw:layer="backgroundobjects" svg:width="14.848cm" svg:height="11.136cm" svg:x="3.075cm" svg:y="2.257cm" presentation:class="page"/>
        <draw:frame presentation:style-name="_32_0_5f_Standarddesign-notes" draw:layer="backgroundobjects" svg:width="16.799cm" svg:height="13.364cm" svg:x="2.1cm" svg:y="14.107cm" presentation:class="notes" presentation:placeholder="true">
          <draw:text-box/>
        </draw:frame>
        <draw:frame presentation:style-name="Mpr80" draw:text-style-name="MP2" draw:layer="backgroundobjects" svg:width="9.113cm" svg:height="1.484cm" svg:x="0cm" svg:y="0cm" presentation:class="header">
          <draw:text-box>
            <text:p text:style-name="MP1"><presentation:header/></text:p>
          </draw:text-box>
        </draw:frame>
        <draw:frame presentation:style-name="Mpr80" draw:text-style-name="MP4" draw:layer="backgroundobjects" svg:width="9.113cm" svg:height="1.484cm" svg:x="11.886cm" svg:y="0cm" presentation:class="date-time">
          <draw:text-box>
            <text:p text:style-name="MP3"><presentation:date-time/></text:p>
          </draw:text-box>
        </draw:frame>
        <draw:frame presentation:style-name="Mpr81" draw:text-style-name="MP2" draw:layer="backgroundobjects" svg:width="9.113cm" svg:height="1.484cm" svg:x="0cm" svg:y="28.215cm" presentation:class="footer">
          <draw:text-box>
            <text:p text:style-name="MP1"><presentation:footer/></text:p>
          </draw:text-box>
        </draw:frame>
        <draw:frame presentation:style-name="Mpr81"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2_1_5f_Standarddesign" style:display-name="21_Standarddesign" style:page-layout-name="PM1" draw:style-name="Mdp5">
      <draw:frame draw:name="ZeitstempelBereich1" presentation:style-name="Mpr82" draw:text-style-name="MP5" draw:layer="backgroundobjects" svg:width="5.926cm" svg:height="1.322cm" svg:x="1.27cm" svg:y="17.348cm" presentation:class="date-time" presentation:user-transformed="true">
        <draw:text-box>
          <text:p/>
        </draw:text-box>
      </draw:frame>
      <draw:frame draw:name="FußzeilenBereich1" presentation:style-name="Mpr82" draw:text-style-name="MP5" draw:layer="backgroundobjects" svg:width="8.042cm" svg:height="1.322cm" svg:x="8.678cm" svg:y="17.348cm" presentation:class="footer" presentation:user-transformed="true">
        <draw:text-box>
          <text:p/>
        </draw:text-box>
      </draw:frame>
      <draw:frame draw:name="FoliennummerBereich1" presentation:style-name="Mpr82" draw:text-style-name="MP5" draw:layer="backgroundobjects" svg:width="5.926cm" svg:height="1.322cm" svg:x="18.203cm" svg:y="17.348cm" presentation:class="page-number" presentation:user-transformed="true">
        <draw:text-box>
          <text:p/>
        </draw:text-box>
      </draw:frame>
      <draw:frame presentation:style-name="_32_1_5f_Standarddesign-title" draw:layer="backgroundobjects" svg:width="22.859cm" svg:height="3.18cm" svg:x="1.27cm" svg:y="0.76cm" presentation:class="title" presentation:placeholder="true">
        <draw:text-box/>
      </draw:frame>
      <draw:frame presentation:style-name="_32_1_5f_Standarddesign-outline1" draw:layer="backgroundobjects" svg:width="22.859cm" svg:height="11.048cm" svg:x="1.27cm" svg:y="4.457cm" presentation:class="outline" presentation:placeholder="true">
        <draw:text-box/>
      </draw:frame>
      <presentation:notes style:page-layout-name="PM0">
        <draw:page-thumbnail presentation:style-name="_32_1_5f_Standarddesign-title" draw:layer="backgroundobjects" svg:width="14.848cm" svg:height="11.136cm" svg:x="3.075cm" svg:y="2.257cm" presentation:class="page"/>
        <draw:frame presentation:style-name="_32_1_5f_Standarddesign-notes" draw:layer="backgroundobjects" svg:width="16.799cm" svg:height="13.364cm" svg:x="2.1cm" svg:y="14.107cm" presentation:class="notes" presentation:placeholder="true">
          <draw:text-box/>
        </draw:frame>
        <draw:frame presentation:style-name="Mpr83" draw:text-style-name="MP2" draw:layer="backgroundobjects" svg:width="9.113cm" svg:height="1.484cm" svg:x="0cm" svg:y="0cm" presentation:class="header">
          <draw:text-box>
            <text:p text:style-name="MP1"><presentation:header/></text:p>
          </draw:text-box>
        </draw:frame>
        <draw:frame presentation:style-name="Mpr83" draw:text-style-name="MP4" draw:layer="backgroundobjects" svg:width="9.113cm" svg:height="1.484cm" svg:x="11.886cm" svg:y="0cm" presentation:class="date-time">
          <draw:text-box>
            <text:p text:style-name="MP3"><presentation:date-time/></text:p>
          </draw:text-box>
        </draw:frame>
        <draw:frame presentation:style-name="Mpr84" draw:text-style-name="MP2" draw:layer="backgroundobjects" svg:width="9.113cm" svg:height="1.484cm" svg:x="0cm" svg:y="28.215cm" presentation:class="footer">
          <draw:text-box>
            <text:p text:style-name="MP1"><presentation:footer/></text:p>
          </draw:text-box>
        </draw:frame>
        <draw:frame presentation:style-name="Mpr84"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2_3_5f_Standarddesign" style:display-name="23_Standarddesign" style:page-layout-name="PM1" draw:style-name="Mdp1">
      <draw:frame draw:name="ZeitstempelBereich1" presentation:style-name="Mpr85" draw:text-style-name="MP5" draw:layer="backgroundobjects" svg:width="5.926cm" svg:height="1.322cm" svg:x="1.27cm" svg:y="17.348cm" presentation:class="date-time" presentation:user-transformed="true">
        <draw:text-box>
          <text:p/>
        </draw:text-box>
      </draw:frame>
      <draw:frame draw:name="FußzeilenBereich1" presentation:style-name="Mpr85" draw:text-style-name="MP5" draw:layer="backgroundobjects" svg:width="8.042cm" svg:height="1.322cm" svg:x="8.678cm" svg:y="17.348cm" presentation:class="footer" presentation:user-transformed="true">
        <draw:text-box>
          <text:p/>
        </draw:text-box>
      </draw:frame>
      <draw:frame draw:name="FoliennummerBereich1" presentation:style-name="Mpr85" draw:text-style-name="MP5" draw:layer="backgroundobjects" svg:width="5.926cm" svg:height="1.322cm" svg:x="18.203cm" svg:y="17.348cm" presentation:class="page-number" presentation:user-transformed="true">
        <draw:text-box>
          <text:p/>
        </draw:text-box>
      </draw:frame>
      <draw:frame presentation:style-name="_32_3_5f_Standarddesign-title" draw:layer="backgroundobjects" svg:width="22.859cm" svg:height="3.18cm" svg:x="1.27cm" svg:y="0.76cm" presentation:class="title" presentation:placeholder="true">
        <draw:text-box/>
      </draw:frame>
      <draw:frame presentation:style-name="_32_3_5f_Standarddesign-outline1" draw:layer="backgroundobjects" svg:width="22.859cm" svg:height="11.048cm" svg:x="1.27cm" svg:y="4.457cm" presentation:class="outline" presentation:placeholder="true">
        <draw:text-box/>
      </draw:frame>
      <presentation:notes style:page-layout-name="PM0">
        <draw:page-thumbnail presentation:style-name="_32_3_5f_Standarddesign-title" draw:layer="backgroundobjects" svg:width="14.848cm" svg:height="11.136cm" svg:x="3.075cm" svg:y="2.257cm" presentation:class="page"/>
        <draw:frame presentation:style-name="_32_3_5f_Standarddesign-notes" draw:layer="backgroundobjects" svg:width="16.799cm" svg:height="13.364cm" svg:x="2.1cm" svg:y="14.107cm" presentation:class="notes" presentation:placeholder="true">
          <draw:text-box/>
        </draw:frame>
        <draw:frame presentation:style-name="Mpr86" draw:text-style-name="MP2" draw:layer="backgroundobjects" svg:width="9.113cm" svg:height="1.484cm" svg:x="0cm" svg:y="0cm" presentation:class="header">
          <draw:text-box>
            <text:p text:style-name="MP1"><presentation:header/></text:p>
          </draw:text-box>
        </draw:frame>
        <draw:frame presentation:style-name="Mpr86" draw:text-style-name="MP4" draw:layer="backgroundobjects" svg:width="9.113cm" svg:height="1.484cm" svg:x="11.886cm" svg:y="0cm" presentation:class="date-time">
          <draw:text-box>
            <text:p text:style-name="MP3"><presentation:date-time/></text:p>
          </draw:text-box>
        </draw:frame>
        <draw:frame presentation:style-name="Mpr87" draw:text-style-name="MP2" draw:layer="backgroundobjects" svg:width="9.113cm" svg:height="1.484cm" svg:x="0cm" svg:y="28.215cm" presentation:class="footer">
          <draw:text-box>
            <text:p text:style-name="MP1"><presentation:footer/></text:p>
          </draw:text-box>
        </draw:frame>
        <draw:frame presentation:style-name="Mpr87"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2_4_5f_Standarddesign" style:display-name="24_Standarddesign" style:page-layout-name="PM1" draw:style-name="Mdp1">
      <draw:frame draw:name="ZeitstempelBereich1" presentation:style-name="Mpr88" draw:text-style-name="MP5" draw:layer="backgroundobjects" svg:width="5.926cm" svg:height="1.322cm" svg:x="1.27cm" svg:y="17.348cm" presentation:class="date-time" presentation:user-transformed="true">
        <draw:text-box>
          <text:p/>
        </draw:text-box>
      </draw:frame>
      <draw:frame draw:name="FußzeilenBereich1" presentation:style-name="Mpr88" draw:text-style-name="MP5" draw:layer="backgroundobjects" svg:width="8.042cm" svg:height="1.322cm" svg:x="8.678cm" svg:y="17.348cm" presentation:class="footer" presentation:user-transformed="true">
        <draw:text-box>
          <text:p/>
        </draw:text-box>
      </draw:frame>
      <draw:frame draw:name="FoliennummerBereich1" presentation:style-name="Mpr88" draw:text-style-name="MP5" draw:layer="backgroundobjects" svg:width="5.926cm" svg:height="1.322cm" svg:x="18.203cm" svg:y="17.348cm" presentation:class="page-number" presentation:user-transformed="true">
        <draw:text-box>
          <text:p/>
        </draw:text-box>
      </draw:frame>
      <draw:frame presentation:style-name="_32_4_5f_Standarddesign-title" draw:layer="backgroundobjects" svg:width="22.859cm" svg:height="3.18cm" svg:x="1.27cm" svg:y="0.76cm" presentation:class="title" presentation:placeholder="true">
        <draw:text-box/>
      </draw:frame>
      <draw:frame presentation:style-name="_32_4_5f_Standarddesign-outline1" draw:layer="backgroundobjects" svg:width="22.859cm" svg:height="11.048cm" svg:x="1.27cm" svg:y="4.457cm" presentation:class="outline" presentation:placeholder="true">
        <draw:text-box/>
      </draw:frame>
      <presentation:notes style:page-layout-name="PM0">
        <draw:page-thumbnail presentation:style-name="_32_4_5f_Standarddesign-title" draw:layer="backgroundobjects" svg:width="14.848cm" svg:height="11.136cm" svg:x="3.075cm" svg:y="2.257cm" presentation:class="page"/>
        <draw:frame presentation:style-name="_32_4_5f_Standarddesign-notes" draw:layer="backgroundobjects" svg:width="16.799cm" svg:height="13.364cm" svg:x="2.1cm" svg:y="14.107cm" presentation:class="notes" presentation:placeholder="true">
          <draw:text-box/>
        </draw:frame>
        <draw:frame presentation:style-name="Mpr89" draw:text-style-name="MP2" draw:layer="backgroundobjects" svg:width="9.113cm" svg:height="1.484cm" svg:x="0cm" svg:y="0cm" presentation:class="header">
          <draw:text-box>
            <text:p text:style-name="MP1"><presentation:header/></text:p>
          </draw:text-box>
        </draw:frame>
        <draw:frame presentation:style-name="Mpr89" draw:text-style-name="MP4" draw:layer="backgroundobjects" svg:width="9.113cm" svg:height="1.484cm" svg:x="11.886cm" svg:y="0cm" presentation:class="date-time">
          <draw:text-box>
            <text:p text:style-name="MP3"><presentation:date-time/></text:p>
          </draw:text-box>
        </draw:frame>
        <draw:frame presentation:style-name="Mpr90" draw:text-style-name="MP2" draw:layer="backgroundobjects" svg:width="9.113cm" svg:height="1.484cm" svg:x="0cm" svg:y="28.215cm" presentation:class="footer">
          <draw:text-box>
            <text:p text:style-name="MP1"><presentation:footer/></text:p>
          </draw:text-box>
        </draw:frame>
        <draw:frame presentation:style-name="Mpr90"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2_5_5f_Standarddesign" style:display-name="25_Standarddesign" style:page-layout-name="PM1" draw:style-name="Mdp1">
      <draw:frame draw:name="ZeitstempelBereich1" presentation:style-name="Mpr91" draw:text-style-name="MP5" draw:layer="backgroundobjects" svg:width="5.926cm" svg:height="1.322cm" svg:x="1.27cm" svg:y="17.348cm" presentation:class="date-time" presentation:user-transformed="true">
        <draw:text-box>
          <text:p/>
        </draw:text-box>
      </draw:frame>
      <draw:frame draw:name="FußzeilenBereich1" presentation:style-name="Mpr91" draw:text-style-name="MP5" draw:layer="backgroundobjects" svg:width="8.042cm" svg:height="1.322cm" svg:x="8.678cm" svg:y="17.348cm" presentation:class="footer" presentation:user-transformed="true">
        <draw:text-box>
          <text:p/>
        </draw:text-box>
      </draw:frame>
      <draw:frame draw:name="FoliennummerBereich1" presentation:style-name="Mpr91" draw:text-style-name="MP5" draw:layer="backgroundobjects" svg:width="5.926cm" svg:height="1.322cm" svg:x="18.203cm" svg:y="17.348cm" presentation:class="page-number" presentation:user-transformed="true">
        <draw:text-box>
          <text:p/>
        </draw:text-box>
      </draw:frame>
      <draw:frame presentation:style-name="_32_5_5f_Standarddesign-title" draw:layer="backgroundobjects" svg:width="22.859cm" svg:height="3.18cm" svg:x="1.27cm" svg:y="0.76cm" presentation:class="title" presentation:placeholder="true">
        <draw:text-box/>
      </draw:frame>
      <draw:frame presentation:style-name="_32_5_5f_Standarddesign-outline1" draw:layer="backgroundobjects" svg:width="22.859cm" svg:height="11.048cm" svg:x="1.27cm" svg:y="4.457cm" presentation:class="outline" presentation:placeholder="true">
        <draw:text-box/>
      </draw:frame>
      <presentation:notes style:page-layout-name="PM0">
        <draw:page-thumbnail presentation:style-name="_32_5_5f_Standarddesign-title" draw:layer="backgroundobjects" svg:width="14.848cm" svg:height="11.136cm" svg:x="3.075cm" svg:y="2.257cm" presentation:class="page"/>
        <draw:frame presentation:style-name="_32_5_5f_Standarddesign-notes" draw:layer="backgroundobjects" svg:width="16.799cm" svg:height="13.364cm" svg:x="2.1cm" svg:y="14.107cm" presentation:class="notes" presentation:placeholder="true">
          <draw:text-box/>
        </draw:frame>
        <draw:frame presentation:style-name="Mpr92" draw:text-style-name="MP2" draw:layer="backgroundobjects" svg:width="9.113cm" svg:height="1.484cm" svg:x="0cm" svg:y="0cm" presentation:class="header">
          <draw:text-box>
            <text:p text:style-name="MP1"><presentation:header/></text:p>
          </draw:text-box>
        </draw:frame>
        <draw:frame presentation:style-name="Mpr92" draw:text-style-name="MP4" draw:layer="backgroundobjects" svg:width="9.113cm" svg:height="1.484cm" svg:x="11.886cm" svg:y="0cm" presentation:class="date-time">
          <draw:text-box>
            <text:p text:style-name="MP3"><presentation:date-time/></text:p>
          </draw:text-box>
        </draw:frame>
        <draw:frame presentation:style-name="Mpr93" draw:text-style-name="MP2" draw:layer="backgroundobjects" svg:width="9.113cm" svg:height="1.484cm" svg:x="0cm" svg:y="28.215cm" presentation:class="footer">
          <draw:text-box>
            <text:p text:style-name="MP1"><presentation:footer/></text:p>
          </draw:text-box>
        </draw:frame>
        <draw:frame presentation:style-name="Mpr93" draw:text-style-name="MP4" draw:layer="backgroundobjects" svg:width="9.113cm" svg:height="1.484cm" svg:x="11.886cm" svg:y="28.215cm" presentation:class="page-number">
          <draw:text-box>
            <text:p text:style-name="MP3"><text:page-number>&lt;Foliennummer&gt;</text:page-number></text:p>
          </draw:text-box>
        </draw:frame>
      </presentation:notes>
    </style:master-page>
    <style:master-page style:name="_32_6_5f_Standarddesign" style:display-name="26_Standarddesign" style:page-layout-name="PM1" draw:style-name="Mdp1">
      <draw:frame draw:name="ZeitstempelBereich1" presentation:style-name="Mpr94" draw:text-style-name="MP5" draw:layer="backgroundobjects" svg:width="5.926cm" svg:height="1.322cm" svg:x="1.27cm" svg:y="17.348cm" presentation:class="date-time" presentation:user-transformed="true">
        <draw:text-box>
          <text:p/>
        </draw:text-box>
      </draw:frame>
      <draw:frame draw:name="FußzeilenBereich1" presentation:style-name="Mpr94" draw:text-style-name="MP5" draw:layer="backgroundobjects" svg:width="8.042cm" svg:height="1.322cm" svg:x="8.678cm" svg:y="17.348cm" presentation:class="footer" presentation:user-transformed="true">
        <draw:text-box>
          <text:p/>
        </draw:text-box>
      </draw:frame>
      <draw:frame draw:name="FoliennummerBereich1" presentation:style-name="Mpr94" draw:text-style-name="MP5" draw:layer="backgroundobjects" svg:width="5.926cm" svg:height="1.322cm" svg:x="18.203cm" svg:y="17.348cm" presentation:class="page-number" presentation:user-transformed="true">
        <draw:text-box>
          <text:p/>
        </draw:text-box>
      </draw:frame>
      <presentation:notes style:page-layout-name="PM0">
        <draw:page-thumbnail presentation:style-name="_32_6_5f_Standarddesign-title" draw:layer="backgroundobjects" svg:width="14.848cm" svg:height="11.136cm" svg:x="3.075cm" svg:y="2.257cm" presentation:class="page"/>
        <draw:frame presentation:style-name="_32_6_5f_Standarddesign-notes" draw:layer="backgroundobjects" svg:width="16.799cm" svg:height="13.364cm" svg:x="2.1cm" svg:y="14.107cm" presentation:class="notes" presentation:placeholder="true">
          <draw:text-box/>
        </draw:frame>
        <draw:frame presentation:style-name="Mpr95" draw:text-style-name="MP2" draw:layer="backgroundobjects" svg:width="9.113cm" svg:height="1.484cm" svg:x="0cm" svg:y="0cm" presentation:class="header">
          <draw:text-box>
            <text:p text:style-name="MP1"><presentation:header/></text:p>
          </draw:text-box>
        </draw:frame>
        <draw:frame presentation:style-name="Mpr95" draw:text-style-name="MP4" draw:layer="backgroundobjects" svg:width="9.113cm" svg:height="1.484cm" svg:x="11.886cm" svg:y="0cm" presentation:class="date-time">
          <draw:text-box>
            <text:p text:style-name="MP3"><presentation:date-time/></text:p>
          </draw:text-box>
        </draw:frame>
        <draw:frame presentation:style-name="Mpr96" draw:text-style-name="MP2" draw:layer="backgroundobjects" svg:width="9.113cm" svg:height="1.484cm" svg:x="0cm" svg:y="28.215cm" presentation:class="footer">
          <draw:text-box>
            <text:p text:style-name="MP1"><presentation:footer/></text:p>
          </draw:text-box>
        </draw:frame>
        <draw:frame presentation:style-name="Mpr96" draw:text-style-name="MP4" draw:layer="backgroundobjects" svg:width="9.113cm" svg:height="1.484cm" svg:x="11.886cm" svg:y="28.215cm" presentation:class="page-number">
          <draw:text-box>
            <text:p text:style-name="MP3"><text:page-number>&lt;Foliennummer&gt;</text:page-number></text:p>
          </draw:text-box>
        </draw:frame>
      </presentation:notes>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xmlns:presentation="urn:oasis:names:tc:opendocument:xmlns:presentation:1.0" xmlns:smil="urn:oasis:names:tc:opendocument:xmlns:smil-compatible:1.0" xmlns:anim="urn:oasis:names:tc:opendocument:xmlns:animation:1.0" xmlns:officeooo="http://openoffice.org/2009/office" office:version="1.3">
  <office:meta>
    <dc:title>Katzenaugen</dc:title>
    <meta:initial-creator>GEE</meta:initial-creator>
    <dc:creator>needl</dc:creator>
    <meta:editing-cycles>0</meta:editing-cycles>
    <meta:creation-date>2015-06-18T09:15:38</meta:creation-date>
    <dc:date>2015-08-04T09:44:33</dc:date>
    <meta:document-statistic meta:object-count="655"/>
    <meta:generator>LibreOffice/7.0.3.1$Windows_X86_64 LibreOffice_project/d7547858d014d4cf69878db179d326fc3483e082</meta:generator>
  </office:meta>
</office:document-meta>
</file>